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jpeg" manifest:media-type="image/jpeg"/>
  <manifest:file-entry manifest:full-path="settings.xml" manifest:media-type="text/xml"/>
  <manifest:file-entry manifest:full-path="styles.xml" manifest:media-type="text/xml"/>
  <manifest:file-entry manifest:full-path="media/image3.jpeg" manifest:media-type="image/jpeg"/>
  <manifest:file-entry manifest:full-path="media/image4.svg" manifest:media-type=""/>
  <manifest:file-entry manifest:full-path="media/image5.svg" manifest:media-type=""/>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automatic-styles>
    <style:style style:family="text" style:name="a440">
      <style:text-properties fo:font-variant="normal" fo:text-transform="none" fo:color="#ffffff" style:text-line-through-type="none" style:text-line-through-style="none" style:text-line-through-width="auto" style:text-line-through-color="font-color" style:text-position="0% 100%" fo:font-family="Calibri Light" fo:font-size="0.55556in" style:font-size-asian="0.55556in" style:font-size-complex="0.555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443" style:parent-style-name="Graphics">
      <style:graphic-properties draw:fill="none" fo:clip="rect(0in, 6.86464in, 0in, 5.90421in)" draw:stroke="none" draw:shadow="visible" draw:shadow-offset-x="0.16667in" draw:shadow-offset-y="0in" draw:shadow-color="#000000" draw:shadow-opacity="10%"/>
    </style:style>
    <style:style style:family="graphic" style:name="a444">
      <style:graphic-properties style:protect="position size"/>
    </style:style>
    <style:style style:family="text" style:name="a445">
      <style:text-properties fo:font-variant="normal" fo:text-transform="none" fo:color="#ffffff" style:text-line-through-type="none" style:text-line-through-style="none" style:text-line-through-width="auto" style:text-line-through-color="font-color" style:text-position="0% 100%" fo:font-family="Calibri"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46">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83">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9">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1">
      <style:graphic-properties fo:wrap-option="wrap" fo:padding-top="0.05in" fo:padding-bottom="0.05in" fo:padding-left="0.1in" fo:padding-right="0.1in" draw:textarea-vertical-align="middle" draw:textarea-horizontal-align="center" draw:fill="gradient" draw:fill-gradient-name="a410" draw:stroke="none" draw:auto-grow-width="false" draw:auto-grow-height="false" style:protect="position size"/>
      <style:paragraph-properties style:font-independent-line-spacing="true" style:writing-mode="lr-tb"/>
    </style:style>
    <style:style style:family="presentation" style:name="a384">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41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85">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4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6">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87">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5">
      <style:graphic-properties fo:wrap-option="wrap" fo:padding-top="0.05in" fo:padding-bottom="0.05in" fo:padding-left="0.1in" fo:padding-right="0.1in" draw:textarea-vertical-align="middle" draw:textarea-horizontal-align="center" draw:fill="gradient" draw:fill-gradient-name="a414" draw:stroke="none" draw:auto-grow-width="false" draw:auto-grow-height="false" style:protect="position size"/>
      <style:paragraph-properties style:font-independent-line-spacing="true" style:writing-mode="lr-tb"/>
    </style:style>
    <style:style style:family="paragraph" style:name="a3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6">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89">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style:protect="position size"/>
      <style:paragraph-properties style:font-independent-line-spacing="true" style:writing-mode="lr-tb"/>
    </style:style>
    <style:style style:family="paragraph" style:name="a4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19">
      <style:graphic-properties fo:wrap-option="wrap" fo:padding-top="0.05in" fo:padding-bottom="0.05in" fo:padding-left="0.1in" fo:padding-right="0.1in" draw:textarea-vertical-align="middle" draw:textarea-horizontal-align="center" draw:fill="gradient" draw:fill-gradient-name="a418" draw:stroke="none" draw:auto-grow-width="false" draw:auto-grow-height="false" style:protect="position size"/>
      <style:paragraph-properties style:font-independent-line-spacing="true" style:writing-mode="lr-tb"/>
    </style:style>
    <style:style style:family="paragraph" style:name="a4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1">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text" style:name="a452">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55">
      <style:graphic-properties fo:wrap-option="wrap" fo:padding-top="0.05in" fo:padding-bottom="0.05in" fo:padding-left="0.1in" fo:padding-right="0.1in" draw:textarea-vertical-align="middle" draw:textarea-horizontal-align="center" draw:fill="bitmap" draw:fill-image-name="a454" style:repeat="repeat" draw:fill-image-width="1.70667in" draw:fill-image-height="1.70667in" draw:fill-image-ref-point="top-left" draw:opacity="57%" draw:stroke="none" draw:auto-grow-width="false" draw:auto-grow-height="false"/>
      <style:paragraph-properties style:font-independent-line-spacing="true" style:writing-mode="lr-tb"/>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Calibri Light" fo:font-size="0.55556in" style:font-size-asian="0.55556in" style:font-size-complex="0.55556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20">
      <style:text-properties fo:font-variant="normal" fo:text-transform="none" fo:color="#ffffff" style:text-line-through-type="none" style:text-line-through-style="none" style:text-line-through-width="auto" style:text-line-through-color="font-color" style:text-position="0% 100%" fo:font-family="Calibri Light" fo:font-size="0.55556in" style:font-size-asian="0.55556in" style:font-size-complex="0.55556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4">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24">
      <style:graphic-properties draw:fill="bitmap" draw:fill-image-name="a423" style:repeat="stretch" draw:stroke="none"/>
    </style:style>
    <style:style style:family="paragraph" style:name="a397">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Calibri" fo:font-size="0.23611in" style:font-size-asian="0.23611in" style:font-size-complex="0.236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alibri" fo:font-size="0.23611in" style:font-size-asian="0.23611in" style:font-size-complex="0.23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7">
      <style:paragraph-properties fo:line-height="90%" fo:text-align="center" style:tab-stop-distance="0.82639in" fo:margin-left="0in" fo:margin-right="0in" fo:text-indent="0in" fo:margin-top="0in" fo:margin-bottom="0.09722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28">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430">
      <style:graphic-properties draw:fill="bitmap" draw:fill-image-name="a429" style:repeat="stretch" draw:stroke="none"/>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Calibri" fo:font-size="0.23611in" style:font-size-asian="0.23611in" style:font-size-complex="0.236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fo:font-size="0.23611in" style:font-size-asian="0.23611in" style:font-size-complex="0.236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90%" fo:text-align="center" style:tab-stop-distance="0.82639in" fo:margin-left="0in" fo:margin-right="0in" fo:text-indent="0in" fo:margin-top="0in" fo:margin-bottom="0.09722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in" fo:padding-bottom="0in" fo:padding-left="0in" fo:padding-right="0in" draw:textarea-vertical-align="top" draw:textarea-horizontal-align="center" draw:fill="none" draw:stroke="none" draw:auto-grow-width="false" draw:auto-grow-height="false"/>
      <style:paragraph-properties style:font-independent-line-spacing="true" style:writing-mode="lr-tb"/>
    </style:style>
    <style:style style:family="graphic" style:name="a435">
      <style:graphic-properties/>
    </style:style>
    <style:style style:family="drawing-page" style:name="a436">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37">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0">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9">
      <style:graphic-properties fo:wrap-option="wrap" fo:padding-top="0.05in" fo:padding-bottom="0.05in" fo:padding-left="0.1in" fo:padding-right="0.1in" draw:textarea-vertical-align="middle" draw:textarea-horizontal-align="center" draw:fill="solid" draw:fill-color="#000000" draw:opacity="100%" draw:stroke="none" draw:auto-grow-width="false" draw:auto-grow-height="false" style:protect="position size"/>
      <style:paragraph-properties style:font-independent-line-spacing="true" style:writing-mode="lr-tb"/>
    </style:style>
    <style:style style:family="presentation" style:name="a4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403" style:parent-style-name="Graphics">
      <style:graphic-properties draw:fill="none" fo:clip="rect(0in, 3.60213in, -0.00014in, 2.8192in)" draw:stroke="none"/>
    </style:style>
    <style:style style:family="drawing-page" style:name="a404">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05">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style:protect="position size"/>
      <style:paragraph-properties style:font-independent-line-spacing="true" style:writing-mode="lr-tb"/>
    </style:style>
    <style:style style:family="text" style:name="a408">
      <style:text-properties fo:font-variant="normal" fo:text-transform="none" fo:color="#ffffff"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39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9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4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office:automatic-styles>
  <office:body>
    <office:presentation>
      <draw:page draw:name="Slide1" draw:style-name="a380" draw:master-page-name="Master1-Layout1-title-Otsikkodia" presentation:presentation-page-layout-name="Master1-PPL1" draw:id="Slide-256">
        <draw:frame draw:id="id63" presentation:style-name="a384" draw:name="Otsikko 1" svg:x="1.66667in" svg:y="1.22743in" svg:width="10in" svg:height="2.61111in" presentation:class="title" presentation:placeholder="false">
          <draw:text-box>
            <text:p text:style-name="a383" text:class-names="" text:cond-style-name=""><text:span text:style-name="a381" text:class-names="">LAJIEN HÄVIÄMINEN</text:span><text:span text:style-name="a382" text:class-names=""/></text:p>
          </draw:text-box>
          <svg:title/>
          <svg:desc/>
        </draw:frame>
        <draw:frame draw:id="id64" presentation:style-name="a385" draw:name="Alaotsikko 2" svg:x="1.66667in" svg:y="3.93924in" svg:width="10in" svg:height="1.81076in" presentation:class="subtitle" presentation:placeholder="true">
          <draw:text-box/>
          <svg:title/>
          <svg:desc/>
        </draw:frame>
      </draw:page>
      <draw:page draw:name="Slide2" draw:style-name="a386" draw:master-page-name="Master1-Layout2-obj-Otsikko-ja-sisältö" presentation:presentation-page-layout-name="Master1-PPL2" draw:id="Slide-257">
        <draw:custom-shape svg:x="-0in" svg:y="0in" svg:width="13.33in" svg:height="7.5in" draw:id="id65" draw:style-name="a389" draw:name="Rectangle 8">
          <svg:title/>
          <svg:desc/>
          <text:p text:style-name="a388" text:class-names="" text:cond-style-name=""><text:span text:style-name="a387" text:class-names=""/></text:p>
          <draw:enhanced-geometry xmlns:dr3d="urn:oasis:names:tc:opendocument:xmlns:dr3d:1.0" draw:type="non-primitive" svg:viewBox="0 0 21600 21600" draw:enhanced-path="M 0 0 L 21600 0 21600 21600 0 21600 Z N"/>
        </draw:custom-shape>
        <draw:frame draw:id="id66" presentation:style-name="a392" draw:name="Otsikko 1" svg:x="0.91667in" svg:y="0.59981in" svg:width="4.16359in" svg:height="2.43665in" presentation:class="title" presentation:placeholder="false">
          <draw:text-box>
            <text:p text:style-name="a391" text:class-names="" text:cond-style-name=""><text:span text:style-name="a390" text:class-names="">UHANALAINEN LAJI</text:span></text:p>
          </draw:text-box>
          <svg:title/>
          <svg:desc/>
        </draw:frame>
        <draw:frame draw:id="id67" presentation:style-name="a402" draw:name="Sisällön paikkamerkki 2" svg:x="0.91667in" svg:y="3.23959in" svg:width="4.1551in" svg:height="3.43749in" presentation:class="outline" presentation:placeholder="false">
          <draw:text-box>
            <text:list text:style-name="a395">
              <text:list-item>
                <text:p text:style-name="a394" text:class-names="" text:cond-style-name=""><text:span text:style-name="a393" text:class-names="">LAJIIN KOHDISTUU LOPULLISEN HÄVIÄMISEN VAARA</text:span></text:p>
              </text:list-item>
            </text:list>
            <text:list text:style-name="a398">
              <text:list-item>
                <text:p text:style-name="a397" text:class-names="" text:cond-style-name=""><text:span text:style-name="a396" text:class-names=""/></text:p>
              </text:list-item>
            </text:list>
            <text:list text:style-name="a401">
              <text:list-item>
                <text:p text:style-name="a400" text:class-names="" text:cond-style-name=""><text:span text:style-name="a399" text:class-names=""/></text:p>
              </text:list-item>
            </text:list>
          </draw:text-box>
          <svg:title/>
          <svg:desc/>
        </draw:frame>
        <draw:frame draw:id="id68" draw:style-name="a403" draw:name="Picture 4" svg:x="5.47942in" svg:y="0.00001in" svg:width="7.85391in" svg:height="7.49999in" style:rel-width="scale" style:rel-height="scale">
          <draw:image xlink:href="media/image1.jpeg" xlink:type="simple" xlink:show="embed" xlink:actuate="onLoad"/>
          <svg:title/>
          <svg:desc>Lähikuva kanaverkosta</svg:desc>
        </draw:frame>
      </draw:page>
      <draw:page draw:name="Slide3" draw:style-name="a404" draw:master-page-name="Master1-Layout2-obj-Otsikko-ja-sisältö" presentation:presentation-page-layout-name="Master1-PPL2" draw:id="Slide-258">
        <draw:custom-shape svg:x="0in" svg:y="0in" svg:width="13.33333in" svg:height="7.5in" draw:id="id69" draw:style-name="a407" draw:name="Rectangle 25">
          <svg:title/>
          <svg:desc/>
          <text:p text:style-name="a406" text:class-names="" text:cond-style-name=""><text:span text:style-name="a405" text:class-names=""/></text:p>
          <draw:enhanced-geometry xmlns:dr3d="urn:oasis:names:tc:opendocument:xmlns:dr3d:1.0" draw:type="non-primitive" svg:viewBox="0 0 21600 21600" draw:enhanced-path="M 0 0 L 21600 0 21600 21600 0 21600 Z N"/>
        </draw:custom-shape>
        <draw:custom-shape svg:x="0in" svg:y="0in" svg:width="13.33333in" svg:height="1.72349in" draw:id="id70" draw:style-name="a411" draw:name="Rectangle 27">
          <svg:title/>
          <svg:desc/>
          <text:p text:style-name="a409" text:class-names="" text:cond-style-name=""><text:span text:style-name="a408" text:class-names=""/></text:p>
          <draw:enhanced-geometry xmlns:dr3d="urn:oasis:names:tc:opendocument:xmlns:dr3d:1.0" draw:type="non-primitive" svg:viewBox="0 0 21600 21600" draw:enhanced-path="M 0 0 L 21600 0 21600 21600 0 21600 Z N" draw:mirror-horizontal="true"/>
        </draw:custom-shape>
        <draw:custom-shape svg:width="4.44351in" svg:height="1.72399in" draw:id="id71" draw:style-name="a415" draw:transform="translate(-2.22175in -0.86199in) rotate(-3.14159) translate(11.11158in 0.86199in)" draw:name="Rectangle 29">
          <svg:title/>
          <svg:desc/>
          <text:p text:style-name="a413" text:class-names="" text:cond-style-name=""><text:span text:style-name="a412" text:class-names=""/></text:p>
          <draw:enhanced-geometry xmlns:dr3d="urn:oasis:names:tc:opendocument:xmlns:dr3d:1.0" draw:type="non-primitive" svg:viewBox="0 0 21600 21600" draw:enhanced-path="M 0 0 L 21600 0 21600 21600 0 21600 Z N" draw:mirror-horizontal="true"/>
        </draw:custom-shape>
        <draw:custom-shape svg:width="1.72402in" svg:height="13.33334in" draw:id="id72" draw:style-name="a419" draw:transform="translate(-0.86201in -6.66667in) rotate(-1.5708) translate(6.66667in 0.86201in)" draw:name="Rectangle 31">
          <svg:title/>
          <svg:desc/>
          <text:p text:style-name="a417" text:class-names="" text:cond-style-name=""><text:span text:style-name="a416" text:class-names=""/></text:p>
          <draw:enhanced-geometry xmlns:dr3d="urn:oasis:names:tc:opendocument:xmlns:dr3d:1.0" draw:type="non-primitive" svg:viewBox="0 0 21600 21600" draw:enhanced-path="M 0 0 L 21600 0 21600 21600 0 21600 Z N"/>
        </draw:custom-shape>
        <draw:frame draw:id="id73" presentation:style-name="a422" draw:name="Otsikko 1" svg:x="1.5in" svg:y="0.38152in" svg:width="10.98428in" svg:height="0.9599in" presentation:class="title" presentation:placeholder="false">
          <draw:text-box>
            <text:p text:style-name="a421" text:class-names="" text:cond-style-name=""><text:span text:style-name="a420" text:class-names="">UHANLAISUUSLUOKITUS</text:span></text:p>
          </draw:text-box>
          <svg:title/>
          <svg:desc/>
        </draw:frame>
        <draw:g draw:name="Sisällön paikkamerkki 2" draw:id="id78" draw:style-name="a435">
          <svg:title/>
          <svg:desc/>
          <draw:custom-shape svg:x="2.84117in" svg:y="2.88919in" svg:width="2.12598in" svg:height="2.12598in" draw:id="id74" draw:style-name="a424">
            <svg:title/>
            <svg:desc>Rotta</svg:desc>
            <draw:enhanced-geometry xmlns:dr3d="urn:oasis:names:tc:opendocument:xmlns:dr3d:1.0" draw:type="non-primitive" svg:viewBox="0 0 21600 21600" draw:enhanced-path="M 0 0 L 21600 0 21600 21600 0 21600 Z N"/>
          </draw:custom-shape>
          <draw:custom-shape svg:x="1.54196in" svg:y="5.52941in" svg:width="4.72441in" svg:height="0.7874in" draw:id="id75" draw:style-name="a428">
            <svg:title/>
            <svg:desc/>
            <text:p text:style-name="a427" text:class-names="" text:cond-style-name=""><text:span text:style-name="a425" text:class-names="">MENETELMÄ, JONKA AVULLA KUVATAAN LAJIEN TODENNÄKÖISYYTTÄ KUOLLA SUKUPUUTTOON</text:span><text:span text:style-name="a426" text:class-names=""/></text:p>
            <draw:enhanced-geometry xmlns:dr3d="urn:oasis:names:tc:opendocument:xmlns:dr3d:1.0" draw:type="non-primitive" svg:viewBox="0 0 4320000 720000" draw:enhanced-path="M 0 0 L 4320000 0 4320000 720000 0 720000 0 0 Z N" draw:text-areas="?f16 ?f18 ?f17 ?f19" draw:glue-points="?f12 ?f13 ?f14 ?f13 ?f14 ?f15 ?f12 ?f15 ?f12 ?f1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320000"/>
              <draw:equation draw:name="f7" draw:formula="?f4 / 720000"/>
              <draw:equation draw:name="f8" draw:formula="0 * ?f5 / 4320000"/>
              <draw:equation draw:name="f9" draw:formula="0 * ?f4 / 720000"/>
              <draw:equation draw:name="f10" draw:formula="4320000 * ?f5 / 4320000"/>
              <draw:equation draw:name="f11" draw:formula="720000 * ?f4 / 720000"/>
              <draw:equation draw:name="f12" draw:formula="?f8 / ?f6"/>
              <draw:equation draw:name="f13" draw:formula="?f9 / ?f7"/>
              <draw:equation draw:name="f14" draw:formula="?f10 / ?f6"/>
              <draw:equation draw:name="f15" draw:formula="?f11 / ?f7"/>
              <draw:equation draw:name="f16" draw:formula="?f0 / ?f6"/>
              <draw:equation draw:name="f17" draw:formula="?f1 / ?f6"/>
              <draw:equation draw:name="f18" draw:formula="?f2 / ?f7"/>
              <draw:equation draw:name="f19" draw:formula="?f3 / ?f7"/>
            </draw:enhanced-geometry>
          </draw:custom-shape>
          <draw:custom-shape svg:x="8.39236in" svg:y="2.88919in" svg:width="2.12598in" svg:height="2.12598in" draw:id="id76" draw:style-name="a430">
            <svg:title/>
            <svg:desc>Earth Globe Americas</svg:desc>
            <draw:enhanced-geometry xmlns:dr3d="urn:oasis:names:tc:opendocument:xmlns:dr3d:1.0" draw:type="non-primitive" svg:viewBox="0 0 21600 21600" draw:enhanced-path="M 0 0 L 21600 0 21600 21600 0 21600 Z N"/>
          </draw:custom-shape>
          <draw:custom-shape svg:x="7.09314in" svg:y="5.52941in" svg:width="4.72441in" svg:height="0.7874in" draw:id="id77" draw:style-name="a434">
            <svg:title/>
            <svg:desc/>
            <text:p text:style-name="a433" text:class-names="" text:cond-style-name=""><text:span text:style-name="a431" text:class-names="">MITÄ KORKEAMPI UHANALAISUUSLUOKKA, SITÄ TODENNÄKÖISEMPÄÄ ON SEN SUKUPUUTTOON KUOLEMINEN</text:span><text:span text:style-name="a432" text:class-names=""/></text:p>
            <draw:enhanced-geometry xmlns:dr3d="urn:oasis:names:tc:opendocument:xmlns:dr3d:1.0" draw:type="non-primitive" svg:viewBox="0 0 4320000 720000" draw:enhanced-path="M 0 0 L 4320000 0 4320000 720000 0 720000 0 0 Z N" draw:text-areas="?f16 ?f18 ?f17 ?f19" draw:glue-points="?f12 ?f13 ?f14 ?f13 ?f14 ?f15 ?f12 ?f15 ?f12 ?f13" draw:glue-point-leaving-directions="-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320000"/>
              <draw:equation draw:name="f7" draw:formula="?f4 / 720000"/>
              <draw:equation draw:name="f8" draw:formula="0 * ?f5 / 4320000"/>
              <draw:equation draw:name="f9" draw:formula="0 * ?f4 / 720000"/>
              <draw:equation draw:name="f10" draw:formula="4320000 * ?f5 / 4320000"/>
              <draw:equation draw:name="f11" draw:formula="720000 * ?f4 / 720000"/>
              <draw:equation draw:name="f12" draw:formula="?f8 / ?f6"/>
              <draw:equation draw:name="f13" draw:formula="?f9 / ?f7"/>
              <draw:equation draw:name="f14" draw:formula="?f10 / ?f6"/>
              <draw:equation draw:name="f15" draw:formula="?f11 / ?f7"/>
              <draw:equation draw:name="f16" draw:formula="?f0 / ?f6"/>
              <draw:equation draw:name="f17" draw:formula="?f1 / ?f6"/>
              <draw:equation draw:name="f18" draw:formula="?f2 / ?f7"/>
              <draw:equation draw:name="f19" draw:formula="?f3 / ?f7"/>
            </draw:enhanced-geometry>
          </draw:custom-shape>
        </draw:g>
      </draw:page>
      <draw:page draw:name="Slide4" draw:style-name="a436" draw:master-page-name="Master1-Layout2-obj-Otsikko-ja-sisältö" presentation:presentation-page-layout-name="Master1-PPL2" draw:id="Slide-259">
        <draw:custom-shape svg:x="0in" svg:y="0in" svg:width="13.33333in" svg:height="7.5in" draw:id="id79" draw:style-name="a439" draw:name="Rectangle 21">
          <svg:title/>
          <svg:desc/>
          <text:p text:style-name="a438" text:class-names="" text:cond-style-name=""><text:span text:style-name="a437" text:class-names=""/></text:p>
          <draw:enhanced-geometry xmlns:dr3d="urn:oasis:names:tc:opendocument:xmlns:dr3d:1.0" draw:type="non-primitive" svg:viewBox="0 0 21600 21600" draw:enhanced-path="M 0 0 L 21600 0 21600 21600 0 21600 Z N"/>
        </draw:custom-shape>
        <draw:frame draw:id="id80" presentation:style-name="a442" draw:name="Otsikko 1" svg:x="7.63542in" svg:y="1.79544in" svg:width="4.80208in" svg:height="1.44733in" presentation:class="title" presentation:placeholder="false">
          <draw:text-box>
            <text:p text:style-name="a441" text:class-names="" text:cond-style-name=""><text:span text:style-name="a440" text:class-names="">UHANALAINEN LAJI</text:span></text:p>
          </draw:text-box>
          <svg:title/>
          <svg:desc/>
        </draw:frame>
        <draw:frame draw:id="id81" draw:style-name="a443" draw:name="Picture 17" svg:x="0.00002in" svg:y="0in" svg:width="6.76618in" svg:height="7.5in" style:rel-width="scale" style:rel-height="scale">
          <draw:image xlink:href="media/image2.jpeg" xlink:type="simple" xlink:show="embed" xlink:actuate="onLoad"/>
          <svg:title/>
          <svg:desc>Vuoristomaisema ja teeviljelmiä</svg:desc>
        </draw:frame>
        <draw:g draw:name="Group 23" draw:id="id82" draw:style-name="a444">
          <svg:title/>
          <svg:desc/>
          <draw:custom-shape svg:width="7.4994in" svg:height="0.9566in" draw:id="id84" draw:style-name="a451" draw:transform="translate(-3.7497in -0.4783in) rotate(-4.71239) translate(6.37875in 3.7497in)" draw:name="Freeform: Shape 24">
            <svg:title/>
            <svg:desc/>
            <text:p text:style-name="a450" text:class-names="" text:cond-style-name=""><text:span text:style-name="a449" text:class-names=""/></text:p>
            <draw:enhanced-geometry xmlns:dr3d="urn:oasis:names:tc:opendocument:xmlns:dr3d:1.0" draw:type="non-primitive" svg:viewBox="0 0 6857455 874716" draw:enhanced-path="M 6857455 804643 L 6857455 562246 6829178 551284 C 6805745 539044 6784885 521708 6766024 500372 6755166 488179 6746784 486845 6734971 500944 6721257 517326 6701634 510850 6683915 507040 6665629 503230 6647148 499228 6628860 495418 6615335 492752 6601999 490466 6588662 487227 6547133 477129 6509794 480177 6476074 511230 6450356 535043 6417399 542093 6382345 534853 6377963 533901 6372439 530091 6369391 531615 6323479 553904 6287092 514658 6244799 512182 6226130 511040 6207079 496942 6190315 485703 6167262 470271 6146687 455412 6115446 462270 6084203 469319 6055627 456364 6032194 434266 6014287 417501 5994665 415977 5971042 420738 5941513 426645 5910842 427027 5880933 430646 5874454 431408 5866265 434076 5862452 438648 5815779 495418 5750055 495990 5685283 498658 5646039 500372 5606604 500372 5567169 499420 5553832 499228 5539736 496180 5527923 490466 5503348 478463 5480680 462843 5456292 450650 5447151 445886 5435338 445696 5424670 444934 5405809 443410 5384854 447982 5368662 441124 5326559 423407 5287123 427407 5247118 444934 5191108 469509 5138148 467605 5088617 428742 5066328 411215 5044609 419596 5025750 433694 5004032 450078 4982885 454268 4957930 442268 4952404 439600 4944594 440933 4938116 441886 4901158 446648 4864009 454650 4833910 421693 4828004 415214 4818097 412549 4810095 408167 4776566 390258 4777900 391974 4747991 413691 4732369 425121 4710842 436742 4692745 435790 4583584 430075 4479758 457508 4375933 483417 4311923 499420 4249436 500372 4185426 484179 4139133 472367 4095315 491800 4052072 505134 4043117 507799 4034735 518278 4029973 527233 4012826 558858 3984441 563810 3948626 550666 3920241 540377 3894332 526661 3871280 502275 3844229 473701 3816224 441124 3774312 429122 3756214 423979 3740593 423217 3721543 428552 3684583 438837 3647436 446078 3612763 414263 3593712 396736 3567994 385496 3537323 389878 3499031 395402 3464168 381496 3431593 360921 3419971 353491 3405682 349301 3392158 345681 3360915 337298 3329480 329868 3297856 323010 3271948 317296 3245849 313104 3219748 308151 3191173 302817 3168502 290433 3156692 261668 3152882 252524 3143737 245283 3136497 237663 3131355 232139 3124495 227947 3119733 222233 3094776 192132 3070201 161843 3045436 131742 3042958 128884 3040292 125455 3037054 124121 3003525 110215 2969614 97070 2936466 82400 2923702 76686 2910558 69637 2901031 59731 2879314 37250 2859502 12866 2828259 3149 2819114 293 2808256 -1231 2799492 1245 2763867 11532 2729005 24296 2693570 35154 2671092 41823 2650707 49825 2639847 73448 2636801 80114 2628226 87354 2621178 88688 2575839 97260 2531069 101451 2489348 72304 2480585 66017 2464201 66017 2452580 68683 2407811 78590 2365328 82020 2326464 50395 2321892 46585 2307224 50015 2300365 54777 2234259 101261 2198064 102405 2130434 58397 2126052 55539 2120337 52301 2118621 47919 2107001 19914 2082236 19152 2057659 16866 2030608 14390 2003555 11152 1976314 8865 1971550 8483 1966216 10007 1961454 11724 1943165 18010 1925449 27154 1906588 30964 1865821 39156 1826385 55539 1783330 48871 1775902 47729 1767327 53253 1759327 55349 1744849 58969 1730750 64111 1716082 65445 1677218 68875 1637975 71924 1598920 72114 1580061 72304 1561201 65065 1542150 62207 1533578 60873 1519669 58587 1516813 62779 1494714 94592 1463661 88496 1432228 88116 1362884 87354 1295826 60493 1224765 71924 1204191 75162 1181330 62397 1159231 58207 1147801 56111 1135228 53633 1124370 56301 1107605 60493 1091411 68113 1075600 75542 1046261 89258 1016162 89258 986633 79162 944722 64873 903193 64873 861089 76304 826990 85638 791935 92116 759168 104689 744689 110215 732497 126597 723735 140696 706018 169271 674013 169081 647532 147934 619717 125645 584664 112501 552659 95926 549993 94592 545039 96116 541800 97640 488649 122407 433593 126979 375107 123169 341960 121073 307289 137076 273567 145458 269757 146410 266519 151174 264043 154792 240228 190800 208223 200706 169360 177273 143643 161651 118114 158032 89347 157460 71059 157078 52962 147934 34291 145268 L 0 142056 0 849556 60652 844783 C 80251 839473 99446 832043 119068 827281 137355 822899 154501 812802 171840 804420 204985 788417 240420 798514 274329 794324 285188 792990 296046 791466 306715 788798 335864 781749 365583 775653 393967 765937 426165 755078 457028 740600 493793 725549 506557 729360 526180 739648 546373 740600 611337 743838 672107 726121 730211 698116 747927 689734 766980 684210 784889 676018 791173 673161 799365 667065 800509 661349 807175 628201 831942 628772 857661 626868 888332 624582 918621 619248 949102 614676 953104 614104 956722 610104 960342 607435 965867 603435 971011 597339 977109 595815 1008350 588385 1039783 582099 1071218 575240 1078266 573716 1085505 571812 1091983 568764 1098079 565906 1103223 560952 1109321 557904 1125892 549714 1142851 542093 1162279 532949 1173138 550094 1187810 540377 1206097 532187 1224765 523805 1246292 521137 1266867 518088 1304588 512564 1342499 509134 1380219 504182 1388221 503038 1397365 500944 1403461 496180 1445181 464175 1495858 455222 1544054 458268 1581965 460557 1619114 462270 1656644 459032 1659502 458841 1663312 459223 1665406 460747 1678360 470843 1691887 471605 1708461 473318 1731894 475797 1753421 474081 1775140 469891 1790952 466843 1806953 460557 1821051 452554 1840672 441314 1859535 436934 1878203 451792 1898396 467605 1921257 462081 1943547 462651 1953262 462843 1963550 462461 1972884 464937 1999935 471987 2026036 482655 2053469 487417 2068710 490084 2085664 485321 2101477 481893 2117479 478273 2133290 472749 2148722 467033 2159199 463223 2170629 459603 2179011 452744 2198064 437124 2217685 434455 2240165 442648 2243593 443982 2247594 443982 2251404 444172 2312370 448172 2373330 450650 2433912 456746 2458485 459223 2482107 470081 2506302 476939 2511256 478273 2516783 480369 2521735 479415 2575647 469891 2626132 483797 2675854 502086 2680996 503992 2687282 503419 2692998 503038 2709003 501706 2726337 495038 2740816 499037 2779297 510088 2817398 523423 2853596 540187 2890365 557142 2924464 571430 2966565 554286 2984472 547045 3008095 552190 3028671 554094 3043720 555618 3058198 564192 3073059 564192 3112686 564192 3147927 574288 3182219 594862 3195557 602863 3216322 597529 3233656 599625 3251947 602101 3270804 604387 3288332 609914 3333672 624392 3378441 640774 3423591 656015 3460738 668590 3497317 658683 3534084 653349 3557137 649919 3578662 641727 3604571 653918 3629338 665541 3660771 662873 3688586 669160 3712020 674494 3734687 683068 3757358 691450 3788221 702881 3818700 714881 3852421 709167 3890714 702689 3917001 727073 3947104 743267 3967869 754316 3990538 762509 4013208 769367 4043497 778321 4074740 783655 4105222 792418 4151325 805561 4198001 815850 4246006 808610 4268105 805372 4288682 805561 4310779 810326 4346974 818136 4384123 819089 4413272 848235 4423558 858524 4442037 861190 4457087 866524 4474424 872812 4487186 869572 4496523 851284 4500713 843093 4512715 835091 4522050 833757 4550055 829757 4575773 835663 4602824 848618 4628161 860810 4659786 859476 4688553 864238 4708936 867668 4729321 874716 4749895 874716 4775424 874716 4800761 868620 4826480 866334 4846482 864430 4866867 865192 4886870 862906 4903254 861190 4919447 856810 4935639 853190 4941546 851856 4947452 846711 4952784 847473 5005745 855666 5043847 819089 5088617 802896 5135672 785749 5181204 759461 5233781 767271 5265596 772033 5296267 783083 5327893 789752 5339132 792038 5351705 791656 5362946 789370 5417240 778891 5470771 777367 5524115 794514 5533257 797372 5542974 800038 5552500 800038 5604697 800038 5655944 796038 5705857 777367 5722622 771080 5743006 775081 5761485 773557 5778629 772224 5796156 771653 5812731 767271 5836925 760795 5859404 760033 5884361 765747 5908174 771080 5933892 768415 5958660 768605 5986282 768795 6013906 768984 6041528 768033 6052579 767653 6065151 760033 6074297 763081 6103824 773366 6133353 760985 6162880 766509 6177360 769367 6193743 761557 6209364 760795 6234892 759461 6260419 760033 6285948 759651 6294330 759461 6302523 758699 6310905 758316 6318335 757936 6326145 756222 6333194 757554 6358723 762318 6383869 770129 6409586 773177 6431875 775843 6454928 772224 6477407 774129 6517032 777367 6556657 783083 6596283 786703 6604857 787465 6613809 782701 6622573 782321 6650006 781369 6677439 781177 6704872 780607 6720493 780415 6736305 780987 6751738 779273 6772120 776987 6790599 773557 6809650 788417 6816984 794180 6824819 797942 6832976 800428 Z N" draw:text-areas="?f774 ?f776 ?f775 ?f777" draw:glue-points="?f391 ?f392 ?f391 ?f393 ?f394 ?f395 ?f396 ?f397 ?f398 ?f399 ?f400 ?f401 ?f402 ?f403 ?f404 ?f405 ?f406 ?f407 ?f408 ?f409 ?f410 ?f411 ?f412 ?f413 ?f414 ?f415 ?f416 ?f417 ?f418 ?f419 ?f420 ?f421 ?f422 ?f423 ?f424 ?f425 ?f426 ?f427 ?f428 ?f429 ?f430 ?f431 ?f432 ?f433 ?f434 ?f435 ?f436 ?f437 ?f438 ?f435 ?f439 ?f440 ?f441 ?f442 ?f443 ?f444 ?f445 ?f446 ?f447 ?f448 ?f449 ?f450 ?f451 ?f452 ?f453 ?f454 ?f455 ?f456 ?f457 ?f458 ?f459 ?f460 ?f461 ?f462 ?f463 ?f464 ?f465 ?f466 ?f467 ?f468 ?f469 ?f470 ?f471 ?f472 ?f473 ?f474 ?f475 ?f476 ?f477 ?f478 ?f479 ?f480 ?f481 ?f482 ?f483 ?f484 ?f485 ?f486 ?f487 ?f488 ?f489 ?f490 ?f491 ?f492 ?f493 ?f494 ?f495 ?f496 ?f497 ?f498 ?f499 ?f500 ?f501 ?f502 ?f503 ?f504 ?f505 ?f506 ?f507 ?f508 ?f509 ?f510 ?f511 ?f512 ?f513 ?f514 ?f515 ?f516 ?f517 ?f518 ?f519 ?f520 ?f521 ?f522 ?f523 ?f524 ?f525 ?f526 ?f527 ?f528 ?f529 ?f530 ?f531 ?f532 ?f533 ?f534 ?f535 ?f536 ?f537 ?f538 ?f539 ?f540 ?f541 ?f542 ?f543 ?f544 ?f545 ?f546 ?f547 ?f548 ?f549 ?f550 ?f551 ?f552 ?f553 ?f554 ?f555 ?f556 ?f557 ?f558 ?f559 ?f560 ?f561 ?f562 ?f563 ?f564 ?f565 ?f566 ?f567 ?f568 ?f569 ?f570 ?f571 ?f572 ?f573 ?f574 ?f575 ?f576 ?f575 ?f577 ?f578 ?f579 ?f580 ?f581 ?f582 ?f583 ?f584 ?f585 ?f586 ?f587 ?f588 ?f589 ?f590 ?f591 ?f592 ?f593 ?f594 ?f595 ?f596 ?f597 ?f598 ?f599 ?f600 ?f601 ?f602 ?f603 ?f604 ?f605 ?f606 ?f607 ?f608 ?f609 ?f610 ?f611 ?f612 ?f613 ?f614 ?f615 ?f616 ?f617 ?f618 ?f619 ?f620 ?f621 ?f622 ?f623 ?f624 ?f625 ?f626 ?f627 ?f628 ?f629 ?f630 ?f631 ?f632 ?f633 ?f634 ?f635 ?f636 ?f637 ?f638 ?f639 ?f640 ?f641 ?f642 ?f643 ?f644 ?f645 ?f646 ?f647 ?f648 ?f649 ?f650 ?f651 ?f652 ?f653 ?f654 ?f655 ?f656 ?f657 ?f658 ?f659 ?f660 ?f661 ?f662 ?f663 ?f664 ?f665 ?f666 ?f667 ?f668 ?f669 ?f670 ?f671 ?f672 ?f673 ?f674 ?f675 ?f676 ?f677 ?f678 ?f679 ?f680 ?f681 ?f682 ?f683 ?f684 ?f685 ?f686 ?f687 ?f688 ?f689 ?f690 ?f691 ?f692 ?f693 ?f694 ?f695 ?f696 ?f697 ?f698 ?f699 ?f700 ?f701 ?f702 ?f703 ?f704 ?f705 ?f706 ?f707 ?f708 ?f709 ?f710 ?f711 ?f712 ?f713 ?f714 ?f715 ?f716 ?f717 ?f718 ?f719 ?f720 ?f721 ?f722 ?f723 ?f439 ?f724 ?f725 ?f726 ?f727 ?f728 ?f729 ?f730 ?f731 ?f732 ?f733 ?f734 ?f735 ?f736 ?f737 ?f738 ?f739 ?f726 ?f740 ?f741 ?f742 ?f743 ?f744 ?f745 ?f746 ?f747 ?f748 ?f749 ?f750 ?f751 ?f752 ?f753 ?f754 ?f755 ?f756 ?f757 ?f758 ?f759 ?f760 ?f761 ?f762 ?f763 ?f764 ?f765 ?f766 ?f767 ?f768 ?f769 ?f770 ?f771 ?f772 ?f773" draw:glue-point-leaving-directions="-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857455"/>
              <draw:equation draw:name="f7" draw:formula="?f4 / 874716"/>
              <draw:equation draw:name="f8" draw:formula="6857455 * ?f5 / 6857455"/>
              <draw:equation draw:name="f9" draw:formula="804643 * ?f4 / 874716"/>
              <draw:equation draw:name="f10" draw:formula="562246 * ?f4 / 874716"/>
              <draw:equation draw:name="f11" draw:formula="6829178 * ?f5 / 6857455"/>
              <draw:equation draw:name="f12" draw:formula="551284 * ?f4 / 874716"/>
              <draw:equation draw:name="f13" draw:formula="6766024 * ?f5 / 6857455"/>
              <draw:equation draw:name="f14" draw:formula="500372 * ?f4 / 874716"/>
              <draw:equation draw:name="f15" draw:formula="6734971 * ?f5 / 6857455"/>
              <draw:equation draw:name="f16" draw:formula="500944 * ?f4 / 874716"/>
              <draw:equation draw:name="f17" draw:formula="6683915 * ?f5 / 6857455"/>
              <draw:equation draw:name="f18" draw:formula="507040 * ?f4 / 874716"/>
              <draw:equation draw:name="f19" draw:formula="6628860 * ?f5 / 6857455"/>
              <draw:equation draw:name="f20" draw:formula="495418 * ?f4 / 874716"/>
              <draw:equation draw:name="f21" draw:formula="6588662 * ?f5 / 6857455"/>
              <draw:equation draw:name="f22" draw:formula="487227 * ?f4 / 874716"/>
              <draw:equation draw:name="f23" draw:formula="6476074 * ?f5 / 6857455"/>
              <draw:equation draw:name="f24" draw:formula="511230 * ?f4 / 874716"/>
              <draw:equation draw:name="f25" draw:formula="6382345 * ?f5 / 6857455"/>
              <draw:equation draw:name="f26" draw:formula="534853 * ?f4 / 874716"/>
              <draw:equation draw:name="f27" draw:formula="6369391 * ?f5 / 6857455"/>
              <draw:equation draw:name="f28" draw:formula="531615 * ?f4 / 874716"/>
              <draw:equation draw:name="f29" draw:formula="6244799 * ?f5 / 6857455"/>
              <draw:equation draw:name="f30" draw:formula="512182 * ?f4 / 874716"/>
              <draw:equation draw:name="f31" draw:formula="6190315 * ?f5 / 6857455"/>
              <draw:equation draw:name="f32" draw:formula="485703 * ?f4 / 874716"/>
              <draw:equation draw:name="f33" draw:formula="6115446 * ?f5 / 6857455"/>
              <draw:equation draw:name="f34" draw:formula="462270 * ?f4 / 874716"/>
              <draw:equation draw:name="f35" draw:formula="6032194 * ?f5 / 6857455"/>
              <draw:equation draw:name="f36" draw:formula="434266 * ?f4 / 874716"/>
              <draw:equation draw:name="f37" draw:formula="5971042 * ?f5 / 6857455"/>
              <draw:equation draw:name="f38" draw:formula="420738 * ?f4 / 874716"/>
              <draw:equation draw:name="f39" draw:formula="5880933 * ?f5 / 6857455"/>
              <draw:equation draw:name="f40" draw:formula="430646 * ?f4 / 874716"/>
              <draw:equation draw:name="f41" draw:formula="5862452 * ?f5 / 6857455"/>
              <draw:equation draw:name="f42" draw:formula="438648 * ?f4 / 874716"/>
              <draw:equation draw:name="f43" draw:formula="5685283 * ?f5 / 6857455"/>
              <draw:equation draw:name="f44" draw:formula="498658 * ?f4 / 874716"/>
              <draw:equation draw:name="f45" draw:formula="5567169 * ?f5 / 6857455"/>
              <draw:equation draw:name="f46" draw:formula="499420 * ?f4 / 874716"/>
              <draw:equation draw:name="f47" draw:formula="5527923 * ?f5 / 6857455"/>
              <draw:equation draw:name="f48" draw:formula="490466 * ?f4 / 874716"/>
              <draw:equation draw:name="f49" draw:formula="5456292 * ?f5 / 6857455"/>
              <draw:equation draw:name="f50" draw:formula="450650 * ?f4 / 874716"/>
              <draw:equation draw:name="f51" draw:formula="5424670 * ?f5 / 6857455"/>
              <draw:equation draw:name="f52" draw:formula="444934 * ?f4 / 874716"/>
              <draw:equation draw:name="f53" draw:formula="5368662 * ?f5 / 6857455"/>
              <draw:equation draw:name="f54" draw:formula="441124 * ?f4 / 874716"/>
              <draw:equation draw:name="f55" draw:formula="5247118 * ?f5 / 6857455"/>
              <draw:equation draw:name="f56" draw:formula="5088617 * ?f5 / 6857455"/>
              <draw:equation draw:name="f57" draw:formula="428742 * ?f4 / 874716"/>
              <draw:equation draw:name="f58" draw:formula="5025750 * ?f5 / 6857455"/>
              <draw:equation draw:name="f59" draw:formula="433694 * ?f4 / 874716"/>
              <draw:equation draw:name="f60" draw:formula="4957930 * ?f5 / 6857455"/>
              <draw:equation draw:name="f61" draw:formula="442268 * ?f4 / 874716"/>
              <draw:equation draw:name="f62" draw:formula="4938116 * ?f5 / 6857455"/>
              <draw:equation draw:name="f63" draw:formula="441886 * ?f4 / 874716"/>
              <draw:equation draw:name="f64" draw:formula="4833910 * ?f5 / 6857455"/>
              <draw:equation draw:name="f65" draw:formula="421693 * ?f4 / 874716"/>
              <draw:equation draw:name="f66" draw:formula="4810095 * ?f5 / 6857455"/>
              <draw:equation draw:name="f67" draw:formula="408167 * ?f4 / 874716"/>
              <draw:equation draw:name="f68" draw:formula="4747991 * ?f5 / 6857455"/>
              <draw:equation draw:name="f69" draw:formula="413691 * ?f4 / 874716"/>
              <draw:equation draw:name="f70" draw:formula="4692745 * ?f5 / 6857455"/>
              <draw:equation draw:name="f71" draw:formula="435790 * ?f4 / 874716"/>
              <draw:equation draw:name="f72" draw:formula="4375933 * ?f5 / 6857455"/>
              <draw:equation draw:name="f73" draw:formula="483417 * ?f4 / 874716"/>
              <draw:equation draw:name="f74" draw:formula="4185426 * ?f5 / 6857455"/>
              <draw:equation draw:name="f75" draw:formula="484179 * ?f4 / 874716"/>
              <draw:equation draw:name="f76" draw:formula="4052072 * ?f5 / 6857455"/>
              <draw:equation draw:name="f77" draw:formula="505134 * ?f4 / 874716"/>
              <draw:equation draw:name="f78" draw:formula="4029973 * ?f5 / 6857455"/>
              <draw:equation draw:name="f79" draw:formula="527233 * ?f4 / 874716"/>
              <draw:equation draw:name="f80" draw:formula="3948626 * ?f5 / 6857455"/>
              <draw:equation draw:name="f81" draw:formula="550666 * ?f4 / 874716"/>
              <draw:equation draw:name="f82" draw:formula="3871280 * ?f5 / 6857455"/>
              <draw:equation draw:name="f83" draw:formula="502275 * ?f4 / 874716"/>
              <draw:equation draw:name="f84" draw:formula="3774312 * ?f5 / 6857455"/>
              <draw:equation draw:name="f85" draw:formula="429122 * ?f4 / 874716"/>
              <draw:equation draw:name="f86" draw:formula="3721543 * ?f5 / 6857455"/>
              <draw:equation draw:name="f87" draw:formula="428552 * ?f4 / 874716"/>
              <draw:equation draw:name="f88" draw:formula="3612763 * ?f5 / 6857455"/>
              <draw:equation draw:name="f89" draw:formula="414263 * ?f4 / 874716"/>
              <draw:equation draw:name="f90" draw:formula="3537323 * ?f5 / 6857455"/>
              <draw:equation draw:name="f91" draw:formula="389878 * ?f4 / 874716"/>
              <draw:equation draw:name="f92" draw:formula="3431593 * ?f5 / 6857455"/>
              <draw:equation draw:name="f93" draw:formula="360921 * ?f4 / 874716"/>
              <draw:equation draw:name="f94" draw:formula="3392158 * ?f5 / 6857455"/>
              <draw:equation draw:name="f95" draw:formula="345681 * ?f4 / 874716"/>
              <draw:equation draw:name="f96" draw:formula="3297856 * ?f5 / 6857455"/>
              <draw:equation draw:name="f97" draw:formula="323010 * ?f4 / 874716"/>
              <draw:equation draw:name="f98" draw:formula="3219748 * ?f5 / 6857455"/>
              <draw:equation draw:name="f99" draw:formula="308151 * ?f4 / 874716"/>
              <draw:equation draw:name="f100" draw:formula="3156692 * ?f5 / 6857455"/>
              <draw:equation draw:name="f101" draw:formula="261668 * ?f4 / 874716"/>
              <draw:equation draw:name="f102" draw:formula="3136497 * ?f5 / 6857455"/>
              <draw:equation draw:name="f103" draw:formula="237663 * ?f4 / 874716"/>
              <draw:equation draw:name="f104" draw:formula="3119733 * ?f5 / 6857455"/>
              <draw:equation draw:name="f105" draw:formula="222233 * ?f4 / 874716"/>
              <draw:equation draw:name="f106" draw:formula="3045436 * ?f5 / 6857455"/>
              <draw:equation draw:name="f107" draw:formula="131742 * ?f4 / 874716"/>
              <draw:equation draw:name="f108" draw:formula="3037054 * ?f5 / 6857455"/>
              <draw:equation draw:name="f109" draw:formula="124121 * ?f4 / 874716"/>
              <draw:equation draw:name="f110" draw:formula="2936466 * ?f5 / 6857455"/>
              <draw:equation draw:name="f111" draw:formula="82400 * ?f4 / 874716"/>
              <draw:equation draw:name="f112" draw:formula="2901031 * ?f5 / 6857455"/>
              <draw:equation draw:name="f113" draw:formula="59731 * ?f4 / 874716"/>
              <draw:equation draw:name="f114" draw:formula="2828259 * ?f5 / 6857455"/>
              <draw:equation draw:name="f115" draw:formula="3149 * ?f4 / 874716"/>
              <draw:equation draw:name="f116" draw:formula="2799492 * ?f5 / 6857455"/>
              <draw:equation draw:name="f117" draw:formula="1245 * ?f4 / 874716"/>
              <draw:equation draw:name="f118" draw:formula="2693570 * ?f5 / 6857455"/>
              <draw:equation draw:name="f119" draw:formula="35154 * ?f4 / 874716"/>
              <draw:equation draw:name="f120" draw:formula="2639847 * ?f5 / 6857455"/>
              <draw:equation draw:name="f121" draw:formula="73448 * ?f4 / 874716"/>
              <draw:equation draw:name="f122" draw:formula="2621178 * ?f5 / 6857455"/>
              <draw:equation draw:name="f123" draw:formula="88688 * ?f4 / 874716"/>
              <draw:equation draw:name="f124" draw:formula="2489348 * ?f5 / 6857455"/>
              <draw:equation draw:name="f125" draw:formula="72304 * ?f4 / 874716"/>
              <draw:equation draw:name="f126" draw:formula="2452580 * ?f5 / 6857455"/>
              <draw:equation draw:name="f127" draw:formula="68683 * ?f4 / 874716"/>
              <draw:equation draw:name="f128" draw:formula="2326464 * ?f5 / 6857455"/>
              <draw:equation draw:name="f129" draw:formula="50395 * ?f4 / 874716"/>
              <draw:equation draw:name="f130" draw:formula="2300365 * ?f5 / 6857455"/>
              <draw:equation draw:name="f131" draw:formula="54777 * ?f4 / 874716"/>
              <draw:equation draw:name="f132" draw:formula="2130434 * ?f5 / 6857455"/>
              <draw:equation draw:name="f133" draw:formula="58397 * ?f4 / 874716"/>
              <draw:equation draw:name="f134" draw:formula="2118621 * ?f5 / 6857455"/>
              <draw:equation draw:name="f135" draw:formula="47919 * ?f4 / 874716"/>
              <draw:equation draw:name="f136" draw:formula="2057659 * ?f5 / 6857455"/>
              <draw:equation draw:name="f137" draw:formula="16866 * ?f4 / 874716"/>
              <draw:equation draw:name="f138" draw:formula="1976314 * ?f5 / 6857455"/>
              <draw:equation draw:name="f139" draw:formula="8865 * ?f4 / 874716"/>
              <draw:equation draw:name="f140" draw:formula="1961454 * ?f5 / 6857455"/>
              <draw:equation draw:name="f141" draw:formula="11724 * ?f4 / 874716"/>
              <draw:equation draw:name="f142" draw:formula="1906588 * ?f5 / 6857455"/>
              <draw:equation draw:name="f143" draw:formula="30964 * ?f4 / 874716"/>
              <draw:equation draw:name="f144" draw:formula="1783330 * ?f5 / 6857455"/>
              <draw:equation draw:name="f145" draw:formula="48871 * ?f4 / 874716"/>
              <draw:equation draw:name="f146" draw:formula="1759327 * ?f5 / 6857455"/>
              <draw:equation draw:name="f147" draw:formula="55349 * ?f4 / 874716"/>
              <draw:equation draw:name="f148" draw:formula="1716082 * ?f5 / 6857455"/>
              <draw:equation draw:name="f149" draw:formula="65445 * ?f4 / 874716"/>
              <draw:equation draw:name="f150" draw:formula="1598920 * ?f5 / 6857455"/>
              <draw:equation draw:name="f151" draw:formula="72114 * ?f4 / 874716"/>
              <draw:equation draw:name="f152" draw:formula="1542150 * ?f5 / 6857455"/>
              <draw:equation draw:name="f153" draw:formula="62207 * ?f4 / 874716"/>
              <draw:equation draw:name="f154" draw:formula="1516813 * ?f5 / 6857455"/>
              <draw:equation draw:name="f155" draw:formula="62779 * ?f4 / 874716"/>
              <draw:equation draw:name="f156" draw:formula="1432228 * ?f5 / 6857455"/>
              <draw:equation draw:name="f157" draw:formula="88116 * ?f4 / 874716"/>
              <draw:equation draw:name="f158" draw:formula="1224765 * ?f5 / 6857455"/>
              <draw:equation draw:name="f159" draw:formula="71924 * ?f4 / 874716"/>
              <draw:equation draw:name="f160" draw:formula="1159231 * ?f5 / 6857455"/>
              <draw:equation draw:name="f161" draw:formula="58207 * ?f4 / 874716"/>
              <draw:equation draw:name="f162" draw:formula="1124370 * ?f5 / 6857455"/>
              <draw:equation draw:name="f163" draw:formula="56301 * ?f4 / 874716"/>
              <draw:equation draw:name="f164" draw:formula="1075600 * ?f5 / 6857455"/>
              <draw:equation draw:name="f165" draw:formula="75542 * ?f4 / 874716"/>
              <draw:equation draw:name="f166" draw:formula="986633 * ?f5 / 6857455"/>
              <draw:equation draw:name="f167" draw:formula="79162 * ?f4 / 874716"/>
              <draw:equation draw:name="f168" draw:formula="861089 * ?f5 / 6857455"/>
              <draw:equation draw:name="f169" draw:formula="76304 * ?f4 / 874716"/>
              <draw:equation draw:name="f170" draw:formula="759168 * ?f5 / 6857455"/>
              <draw:equation draw:name="f171" draw:formula="104689 * ?f4 / 874716"/>
              <draw:equation draw:name="f172" draw:formula="723735 * ?f5 / 6857455"/>
              <draw:equation draw:name="f173" draw:formula="140696 * ?f4 / 874716"/>
              <draw:equation draw:name="f174" draw:formula="647532 * ?f5 / 6857455"/>
              <draw:equation draw:name="f175" draw:formula="147934 * ?f4 / 874716"/>
              <draw:equation draw:name="f176" draw:formula="552659 * ?f5 / 6857455"/>
              <draw:equation draw:name="f177" draw:formula="95926 * ?f4 / 874716"/>
              <draw:equation draw:name="f178" draw:formula="541800 * ?f5 / 6857455"/>
              <draw:equation draw:name="f179" draw:formula="97640 * ?f4 / 874716"/>
              <draw:equation draw:name="f180" draw:formula="375107 * ?f5 / 6857455"/>
              <draw:equation draw:name="f181" draw:formula="123169 * ?f4 / 874716"/>
              <draw:equation draw:name="f182" draw:formula="273567 * ?f5 / 6857455"/>
              <draw:equation draw:name="f183" draw:formula="145458 * ?f4 / 874716"/>
              <draw:equation draw:name="f184" draw:formula="264043 * ?f5 / 6857455"/>
              <draw:equation draw:name="f185" draw:formula="154792 * ?f4 / 874716"/>
              <draw:equation draw:name="f186" draw:formula="169360 * ?f5 / 6857455"/>
              <draw:equation draw:name="f187" draw:formula="177273 * ?f4 / 874716"/>
              <draw:equation draw:name="f188" draw:formula="89347 * ?f5 / 6857455"/>
              <draw:equation draw:name="f189" draw:formula="157460 * ?f4 / 874716"/>
              <draw:equation draw:name="f190" draw:formula="34291 * ?f5 / 6857455"/>
              <draw:equation draw:name="f191" draw:formula="145268 * ?f4 / 874716"/>
              <draw:equation draw:name="f192" draw:formula="0 * ?f5 / 6857455"/>
              <draw:equation draw:name="f193" draw:formula="142056 * ?f4 / 874716"/>
              <draw:equation draw:name="f194" draw:formula="849556 * ?f4 / 874716"/>
              <draw:equation draw:name="f195" draw:formula="60652 * ?f5 / 6857455"/>
              <draw:equation draw:name="f196" draw:formula="844783 * ?f4 / 874716"/>
              <draw:equation draw:name="f197" draw:formula="119068 * ?f5 / 6857455"/>
              <draw:equation draw:name="f198" draw:formula="827281 * ?f4 / 874716"/>
              <draw:equation draw:name="f199" draw:formula="171840 * ?f5 / 6857455"/>
              <draw:equation draw:name="f200" draw:formula="804420 * ?f4 / 874716"/>
              <draw:equation draw:name="f201" draw:formula="274329 * ?f5 / 6857455"/>
              <draw:equation draw:name="f202" draw:formula="794324 * ?f4 / 874716"/>
              <draw:equation draw:name="f203" draw:formula="306715 * ?f5 / 6857455"/>
              <draw:equation draw:name="f204" draw:formula="788798 * ?f4 / 874716"/>
              <draw:equation draw:name="f205" draw:formula="393967 * ?f5 / 6857455"/>
              <draw:equation draw:name="f206" draw:formula="765937 * ?f4 / 874716"/>
              <draw:equation draw:name="f207" draw:formula="493793 * ?f5 / 6857455"/>
              <draw:equation draw:name="f208" draw:formula="725549 * ?f4 / 874716"/>
              <draw:equation draw:name="f209" draw:formula="546373 * ?f5 / 6857455"/>
              <draw:equation draw:name="f210" draw:formula="740600 * ?f4 / 874716"/>
              <draw:equation draw:name="f211" draw:formula="730211 * ?f5 / 6857455"/>
              <draw:equation draw:name="f212" draw:formula="698116 * ?f4 / 874716"/>
              <draw:equation draw:name="f213" draw:formula="784889 * ?f5 / 6857455"/>
              <draw:equation draw:name="f214" draw:formula="676018 * ?f4 / 874716"/>
              <draw:equation draw:name="f215" draw:formula="800509 * ?f5 / 6857455"/>
              <draw:equation draw:name="f216" draw:formula="661349 * ?f4 / 874716"/>
              <draw:equation draw:name="f217" draw:formula="857661 * ?f5 / 6857455"/>
              <draw:equation draw:name="f218" draw:formula="626868 * ?f4 / 874716"/>
              <draw:equation draw:name="f219" draw:formula="949102 * ?f5 / 6857455"/>
              <draw:equation draw:name="f220" draw:formula="614676 * ?f4 / 874716"/>
              <draw:equation draw:name="f221" draw:formula="960342 * ?f5 / 6857455"/>
              <draw:equation draw:name="f222" draw:formula="607435 * ?f4 / 874716"/>
              <draw:equation draw:name="f223" draw:formula="977109 * ?f5 / 6857455"/>
              <draw:equation draw:name="f224" draw:formula="595815 * ?f4 / 874716"/>
              <draw:equation draw:name="f225" draw:formula="1071218 * ?f5 / 6857455"/>
              <draw:equation draw:name="f226" draw:formula="575240 * ?f4 / 874716"/>
              <draw:equation draw:name="f227" draw:formula="1091983 * ?f5 / 6857455"/>
              <draw:equation draw:name="f228" draw:formula="568764 * ?f4 / 874716"/>
              <draw:equation draw:name="f229" draw:formula="1109321 * ?f5 / 6857455"/>
              <draw:equation draw:name="f230" draw:formula="557904 * ?f4 / 874716"/>
              <draw:equation draw:name="f231" draw:formula="1162279 * ?f5 / 6857455"/>
              <draw:equation draw:name="f232" draw:formula="532949 * ?f4 / 874716"/>
              <draw:equation draw:name="f233" draw:formula="1206097 * ?f5 / 6857455"/>
              <draw:equation draw:name="f234" draw:formula="532187 * ?f4 / 874716"/>
              <draw:equation draw:name="f235" draw:formula="1266867 * ?f5 / 6857455"/>
              <draw:equation draw:name="f236" draw:formula="518088 * ?f4 / 874716"/>
              <draw:equation draw:name="f237" draw:formula="1380219 * ?f5 / 6857455"/>
              <draw:equation draw:name="f238" draw:formula="504182 * ?f4 / 874716"/>
              <draw:equation draw:name="f239" draw:formula="1403461 * ?f5 / 6857455"/>
              <draw:equation draw:name="f240" draw:formula="496180 * ?f4 / 874716"/>
              <draw:equation draw:name="f241" draw:formula="1544054 * ?f5 / 6857455"/>
              <draw:equation draw:name="f242" draw:formula="458268 * ?f4 / 874716"/>
              <draw:equation draw:name="f243" draw:formula="1656644 * ?f5 / 6857455"/>
              <draw:equation draw:name="f244" draw:formula="459032 * ?f4 / 874716"/>
              <draw:equation draw:name="f245" draw:formula="1665406 * ?f5 / 6857455"/>
              <draw:equation draw:name="f246" draw:formula="460747 * ?f4 / 874716"/>
              <draw:equation draw:name="f247" draw:formula="1708461 * ?f5 / 6857455"/>
              <draw:equation draw:name="f248" draw:formula="473318 * ?f4 / 874716"/>
              <draw:equation draw:name="f249" draw:formula="1775140 * ?f5 / 6857455"/>
              <draw:equation draw:name="f250" draw:formula="469891 * ?f4 / 874716"/>
              <draw:equation draw:name="f251" draw:formula="1821051 * ?f5 / 6857455"/>
              <draw:equation draw:name="f252" draw:formula="452554 * ?f4 / 874716"/>
              <draw:equation draw:name="f253" draw:formula="1878203 * ?f5 / 6857455"/>
              <draw:equation draw:name="f254" draw:formula="451792 * ?f4 / 874716"/>
              <draw:equation draw:name="f255" draw:formula="1943547 * ?f5 / 6857455"/>
              <draw:equation draw:name="f256" draw:formula="462651 * ?f4 / 874716"/>
              <draw:equation draw:name="f257" draw:formula="1972884 * ?f5 / 6857455"/>
              <draw:equation draw:name="f258" draw:formula="464937 * ?f4 / 874716"/>
              <draw:equation draw:name="f259" draw:formula="2053469 * ?f5 / 6857455"/>
              <draw:equation draw:name="f260" draw:formula="487417 * ?f4 / 874716"/>
              <draw:equation draw:name="f261" draw:formula="2101477 * ?f5 / 6857455"/>
              <draw:equation draw:name="f262" draw:formula="481893 * ?f4 / 874716"/>
              <draw:equation draw:name="f263" draw:formula="2148722 * ?f5 / 6857455"/>
              <draw:equation draw:name="f264" draw:formula="467033 * ?f4 / 874716"/>
              <draw:equation draw:name="f265" draw:formula="2179011 * ?f5 / 6857455"/>
              <draw:equation draw:name="f266" draw:formula="452744 * ?f4 / 874716"/>
              <draw:equation draw:name="f267" draw:formula="2240165 * ?f5 / 6857455"/>
              <draw:equation draw:name="f268" draw:formula="442648 * ?f4 / 874716"/>
              <draw:equation draw:name="f269" draw:formula="2251404 * ?f5 / 6857455"/>
              <draw:equation draw:name="f270" draw:formula="444172 * ?f4 / 874716"/>
              <draw:equation draw:name="f271" draw:formula="2433912 * ?f5 / 6857455"/>
              <draw:equation draw:name="f272" draw:formula="456746 * ?f4 / 874716"/>
              <draw:equation draw:name="f273" draw:formula="2506302 * ?f5 / 6857455"/>
              <draw:equation draw:name="f274" draw:formula="476939 * ?f4 / 874716"/>
              <draw:equation draw:name="f275" draw:formula="2521735 * ?f5 / 6857455"/>
              <draw:equation draw:name="f276" draw:formula="479415 * ?f4 / 874716"/>
              <draw:equation draw:name="f277" draw:formula="2675854 * ?f5 / 6857455"/>
              <draw:equation draw:name="f278" draw:formula="502086 * ?f4 / 874716"/>
              <draw:equation draw:name="f279" draw:formula="2692998 * ?f5 / 6857455"/>
              <draw:equation draw:name="f280" draw:formula="503038 * ?f4 / 874716"/>
              <draw:equation draw:name="f281" draw:formula="2740816 * ?f5 / 6857455"/>
              <draw:equation draw:name="f282" draw:formula="499037 * ?f4 / 874716"/>
              <draw:equation draw:name="f283" draw:formula="2853596 * ?f5 / 6857455"/>
              <draw:equation draw:name="f284" draw:formula="540187 * ?f4 / 874716"/>
              <draw:equation draw:name="f285" draw:formula="2966565 * ?f5 / 6857455"/>
              <draw:equation draw:name="f286" draw:formula="554286 * ?f4 / 874716"/>
              <draw:equation draw:name="f287" draw:formula="3028671 * ?f5 / 6857455"/>
              <draw:equation draw:name="f288" draw:formula="554094 * ?f4 / 874716"/>
              <draw:equation draw:name="f289" draw:formula="3073059 * ?f5 / 6857455"/>
              <draw:equation draw:name="f290" draw:formula="564192 * ?f4 / 874716"/>
              <draw:equation draw:name="f291" draw:formula="3182219 * ?f5 / 6857455"/>
              <draw:equation draw:name="f292" draw:formula="594862 * ?f4 / 874716"/>
              <draw:equation draw:name="f293" draw:formula="3233656 * ?f5 / 6857455"/>
              <draw:equation draw:name="f294" draw:formula="599625 * ?f4 / 874716"/>
              <draw:equation draw:name="f295" draw:formula="3288332 * ?f5 / 6857455"/>
              <draw:equation draw:name="f296" draw:formula="609914 * ?f4 / 874716"/>
              <draw:equation draw:name="f297" draw:formula="3423591 * ?f5 / 6857455"/>
              <draw:equation draw:name="f298" draw:formula="656015 * ?f4 / 874716"/>
              <draw:equation draw:name="f299" draw:formula="3534084 * ?f5 / 6857455"/>
              <draw:equation draw:name="f300" draw:formula="653349 * ?f4 / 874716"/>
              <draw:equation draw:name="f301" draw:formula="3604571 * ?f5 / 6857455"/>
              <draw:equation draw:name="f302" draw:formula="653918 * ?f4 / 874716"/>
              <draw:equation draw:name="f303" draw:formula="3688586 * ?f5 / 6857455"/>
              <draw:equation draw:name="f304" draw:formula="669160 * ?f4 / 874716"/>
              <draw:equation draw:name="f305" draw:formula="3757358 * ?f5 / 6857455"/>
              <draw:equation draw:name="f306" draw:formula="691450 * ?f4 / 874716"/>
              <draw:equation draw:name="f307" draw:formula="3852421 * ?f5 / 6857455"/>
              <draw:equation draw:name="f308" draw:formula="709167 * ?f4 / 874716"/>
              <draw:equation draw:name="f309" draw:formula="3947104 * ?f5 / 6857455"/>
              <draw:equation draw:name="f310" draw:formula="743267 * ?f4 / 874716"/>
              <draw:equation draw:name="f311" draw:formula="4013208 * ?f5 / 6857455"/>
              <draw:equation draw:name="f312" draw:formula="769367 * ?f4 / 874716"/>
              <draw:equation draw:name="f313" draw:formula="4105222 * ?f5 / 6857455"/>
              <draw:equation draw:name="f314" draw:formula="792418 * ?f4 / 874716"/>
              <draw:equation draw:name="f315" draw:formula="4246006 * ?f5 / 6857455"/>
              <draw:equation draw:name="f316" draw:formula="808610 * ?f4 / 874716"/>
              <draw:equation draw:name="f317" draw:formula="4310779 * ?f5 / 6857455"/>
              <draw:equation draw:name="f318" draw:formula="810326 * ?f4 / 874716"/>
              <draw:equation draw:name="f319" draw:formula="4413272 * ?f5 / 6857455"/>
              <draw:equation draw:name="f320" draw:formula="848235 * ?f4 / 874716"/>
              <draw:equation draw:name="f321" draw:formula="4457087 * ?f5 / 6857455"/>
              <draw:equation draw:name="f322" draw:formula="866524 * ?f4 / 874716"/>
              <draw:equation draw:name="f323" draw:formula="4496523 * ?f5 / 6857455"/>
              <draw:equation draw:name="f324" draw:formula="851284 * ?f4 / 874716"/>
              <draw:equation draw:name="f325" draw:formula="4522050 * ?f5 / 6857455"/>
              <draw:equation draw:name="f326" draw:formula="833757 * ?f4 / 874716"/>
              <draw:equation draw:name="f327" draw:formula="4602824 * ?f5 / 6857455"/>
              <draw:equation draw:name="f328" draw:formula="848618 * ?f4 / 874716"/>
              <draw:equation draw:name="f329" draw:formula="4688553 * ?f5 / 6857455"/>
              <draw:equation draw:name="f330" draw:formula="864238 * ?f4 / 874716"/>
              <draw:equation draw:name="f331" draw:formula="4749895 * ?f5 / 6857455"/>
              <draw:equation draw:name="f332" draw:formula="874716 * ?f4 / 874716"/>
              <draw:equation draw:name="f333" draw:formula="4826480 * ?f5 / 6857455"/>
              <draw:equation draw:name="f334" draw:formula="866334 * ?f4 / 874716"/>
              <draw:equation draw:name="f335" draw:formula="4886870 * ?f5 / 6857455"/>
              <draw:equation draw:name="f336" draw:formula="862906 * ?f4 / 874716"/>
              <draw:equation draw:name="f337" draw:formula="4935639 * ?f5 / 6857455"/>
              <draw:equation draw:name="f338" draw:formula="853190 * ?f4 / 874716"/>
              <draw:equation draw:name="f339" draw:formula="4952784 * ?f5 / 6857455"/>
              <draw:equation draw:name="f340" draw:formula="847473 * ?f4 / 874716"/>
              <draw:equation draw:name="f341" draw:formula="802896 * ?f4 / 874716"/>
              <draw:equation draw:name="f342" draw:formula="5233781 * ?f5 / 6857455"/>
              <draw:equation draw:name="f343" draw:formula="767271 * ?f4 / 874716"/>
              <draw:equation draw:name="f344" draw:formula="5327893 * ?f5 / 6857455"/>
              <draw:equation draw:name="f345" draw:formula="789752 * ?f4 / 874716"/>
              <draw:equation draw:name="f346" draw:formula="5362946 * ?f5 / 6857455"/>
              <draw:equation draw:name="f347" draw:formula="789370 * ?f4 / 874716"/>
              <draw:equation draw:name="f348" draw:formula="5524115 * ?f5 / 6857455"/>
              <draw:equation draw:name="f349" draw:formula="794514 * ?f4 / 874716"/>
              <draw:equation draw:name="f350" draw:formula="5552500 * ?f5 / 6857455"/>
              <draw:equation draw:name="f351" draw:formula="800038 * ?f4 / 874716"/>
              <draw:equation draw:name="f352" draw:formula="5705857 * ?f5 / 6857455"/>
              <draw:equation draw:name="f353" draw:formula="777367 * ?f4 / 874716"/>
              <draw:equation draw:name="f354" draw:formula="5761485 * ?f5 / 6857455"/>
              <draw:equation draw:name="f355" draw:formula="773557 * ?f4 / 874716"/>
              <draw:equation draw:name="f356" draw:formula="5812731 * ?f5 / 6857455"/>
              <draw:equation draw:name="f357" draw:formula="5884361 * ?f5 / 6857455"/>
              <draw:equation draw:name="f358" draw:formula="765747 * ?f4 / 874716"/>
              <draw:equation draw:name="f359" draw:formula="5958660 * ?f5 / 6857455"/>
              <draw:equation draw:name="f360" draw:formula="768605 * ?f4 / 874716"/>
              <draw:equation draw:name="f361" draw:formula="6041528 * ?f5 / 6857455"/>
              <draw:equation draw:name="f362" draw:formula="768033 * ?f4 / 874716"/>
              <draw:equation draw:name="f363" draw:formula="6074297 * ?f5 / 6857455"/>
              <draw:equation draw:name="f364" draw:formula="763081 * ?f4 / 874716"/>
              <draw:equation draw:name="f365" draw:formula="6162880 * ?f5 / 6857455"/>
              <draw:equation draw:name="f366" draw:formula="766509 * ?f4 / 874716"/>
              <draw:equation draw:name="f367" draw:formula="6209364 * ?f5 / 6857455"/>
              <draw:equation draw:name="f368" draw:formula="760795 * ?f4 / 874716"/>
              <draw:equation draw:name="f369" draw:formula="6285948 * ?f5 / 6857455"/>
              <draw:equation draw:name="f370" draw:formula="759651 * ?f4 / 874716"/>
              <draw:equation draw:name="f371" draw:formula="6310905 * ?f5 / 6857455"/>
              <draw:equation draw:name="f372" draw:formula="758316 * ?f4 / 874716"/>
              <draw:equation draw:name="f373" draw:formula="6333194 * ?f5 / 6857455"/>
              <draw:equation draw:name="f374" draw:formula="757554 * ?f4 / 874716"/>
              <draw:equation draw:name="f375" draw:formula="6409586 * ?f5 / 6857455"/>
              <draw:equation draw:name="f376" draw:formula="773177 * ?f4 / 874716"/>
              <draw:equation draw:name="f377" draw:formula="6477407 * ?f5 / 6857455"/>
              <draw:equation draw:name="f378" draw:formula="774129 * ?f4 / 874716"/>
              <draw:equation draw:name="f379" draw:formula="6596283 * ?f5 / 6857455"/>
              <draw:equation draw:name="f380" draw:formula="786703 * ?f4 / 874716"/>
              <draw:equation draw:name="f381" draw:formula="6622573 * ?f5 / 6857455"/>
              <draw:equation draw:name="f382" draw:formula="782321 * ?f4 / 874716"/>
              <draw:equation draw:name="f383" draw:formula="6704872 * ?f5 / 6857455"/>
              <draw:equation draw:name="f384" draw:formula="780607 * ?f4 / 874716"/>
              <draw:equation draw:name="f385" draw:formula="6751738 * ?f5 / 6857455"/>
              <draw:equation draw:name="f386" draw:formula="779273 * ?f4 / 874716"/>
              <draw:equation draw:name="f387" draw:formula="6809650 * ?f5 / 6857455"/>
              <draw:equation draw:name="f388" draw:formula="788417 * ?f4 / 874716"/>
              <draw:equation draw:name="f389" draw:formula="6832976 * ?f5 / 6857455"/>
              <draw:equation draw:name="f390" draw:formula="800428 * ?f4 / 874716"/>
              <draw:equation draw:name="f391" draw:formula="?f8 / ?f6"/>
              <draw:equation draw:name="f392" draw:formula="?f9 / ?f7"/>
              <draw:equation draw:name="f393" draw:formula="?f10 / ?f7"/>
              <draw:equation draw:name="f394" draw:formula="?f11 / ?f6"/>
              <draw:equation draw:name="f395" draw:formula="?f12 / ?f7"/>
              <draw:equation draw:name="f396" draw:formula="?f13 / ?f6"/>
              <draw:equation draw:name="f397" draw:formula="?f14 / ?f7"/>
              <draw:equation draw:name="f398" draw:formula="?f15 / ?f6"/>
              <draw:equation draw:name="f399" draw:formula="?f16 / ?f7"/>
              <draw:equation draw:name="f400" draw:formula="?f17 / ?f6"/>
              <draw:equation draw:name="f401" draw:formula="?f18 / ?f7"/>
              <draw:equation draw:name="f402" draw:formula="?f19 / ?f6"/>
              <draw:equation draw:name="f403" draw:formula="?f20 / ?f7"/>
              <draw:equation draw:name="f404" draw:formula="?f21 / ?f6"/>
              <draw:equation draw:name="f405" draw:formula="?f22 / ?f7"/>
              <draw:equation draw:name="f406" draw:formula="?f23 / ?f6"/>
              <draw:equation draw:name="f407" draw:formula="?f24 / ?f7"/>
              <draw:equation draw:name="f408" draw:formula="?f25 / ?f6"/>
              <draw:equation draw:name="f409" draw:formula="?f26 / ?f7"/>
              <draw:equation draw:name="f410" draw:formula="?f27 / ?f6"/>
              <draw:equation draw:name="f411" draw:formula="?f28 / ?f7"/>
              <draw:equation draw:name="f412" draw:formula="?f29 / ?f6"/>
              <draw:equation draw:name="f413" draw:formula="?f30 / ?f7"/>
              <draw:equation draw:name="f414" draw:formula="?f31 / ?f6"/>
              <draw:equation draw:name="f415" draw:formula="?f32 / ?f7"/>
              <draw:equation draw:name="f416" draw:formula="?f33 / ?f6"/>
              <draw:equation draw:name="f417" draw:formula="?f34 / ?f7"/>
              <draw:equation draw:name="f418" draw:formula="?f35 / ?f6"/>
              <draw:equation draw:name="f419" draw:formula="?f36 / ?f7"/>
              <draw:equation draw:name="f420" draw:formula="?f37 / ?f6"/>
              <draw:equation draw:name="f421" draw:formula="?f38 / ?f7"/>
              <draw:equation draw:name="f422" draw:formula="?f39 / ?f6"/>
              <draw:equation draw:name="f423" draw:formula="?f40 / ?f7"/>
              <draw:equation draw:name="f424" draw:formula="?f41 / ?f6"/>
              <draw:equation draw:name="f425" draw:formula="?f42 / ?f7"/>
              <draw:equation draw:name="f426" draw:formula="?f43 / ?f6"/>
              <draw:equation draw:name="f427" draw:formula="?f44 / ?f7"/>
              <draw:equation draw:name="f428" draw:formula="?f45 / ?f6"/>
              <draw:equation draw:name="f429" draw:formula="?f46 / ?f7"/>
              <draw:equation draw:name="f430" draw:formula="?f47 / ?f6"/>
              <draw:equation draw:name="f431" draw:formula="?f48 / ?f7"/>
              <draw:equation draw:name="f432" draw:formula="?f49 / ?f6"/>
              <draw:equation draw:name="f433" draw:formula="?f50 / ?f7"/>
              <draw:equation draw:name="f434" draw:formula="?f51 / ?f6"/>
              <draw:equation draw:name="f435" draw:formula="?f52 / ?f7"/>
              <draw:equation draw:name="f436" draw:formula="?f53 / ?f6"/>
              <draw:equation draw:name="f437" draw:formula="?f54 / ?f7"/>
              <draw:equation draw:name="f438" draw:formula="?f55 / ?f6"/>
              <draw:equation draw:name="f439" draw:formula="?f56 / ?f6"/>
              <draw:equation draw:name="f440" draw:formula="?f57 / ?f7"/>
              <draw:equation draw:name="f441" draw:formula="?f58 / ?f6"/>
              <draw:equation draw:name="f442" draw:formula="?f59 / ?f7"/>
              <draw:equation draw:name="f443" draw:formula="?f60 / ?f6"/>
              <draw:equation draw:name="f444" draw:formula="?f61 / ?f7"/>
              <draw:equation draw:name="f445" draw:formula="?f62 / ?f6"/>
              <draw:equation draw:name="f446" draw:formula="?f63 / ?f7"/>
              <draw:equation draw:name="f447" draw:formula="?f64 / ?f6"/>
              <draw:equation draw:name="f448" draw:formula="?f65 / ?f7"/>
              <draw:equation draw:name="f449" draw:formula="?f66 / ?f6"/>
              <draw:equation draw:name="f450" draw:formula="?f67 / ?f7"/>
              <draw:equation draw:name="f451" draw:formula="?f68 / ?f6"/>
              <draw:equation draw:name="f452" draw:formula="?f69 / ?f7"/>
              <draw:equation draw:name="f453" draw:formula="?f70 / ?f6"/>
              <draw:equation draw:name="f454" draw:formula="?f71 / ?f7"/>
              <draw:equation draw:name="f455" draw:formula="?f72 / ?f6"/>
              <draw:equation draw:name="f456" draw:formula="?f73 / ?f7"/>
              <draw:equation draw:name="f457" draw:formula="?f74 / ?f6"/>
              <draw:equation draw:name="f458" draw:formula="?f75 / ?f7"/>
              <draw:equation draw:name="f459" draw:formula="?f76 / ?f6"/>
              <draw:equation draw:name="f460" draw:formula="?f77 / ?f7"/>
              <draw:equation draw:name="f461" draw:formula="?f78 / ?f6"/>
              <draw:equation draw:name="f462" draw:formula="?f79 / ?f7"/>
              <draw:equation draw:name="f463" draw:formula="?f80 / ?f6"/>
              <draw:equation draw:name="f464" draw:formula="?f81 / ?f7"/>
              <draw:equation draw:name="f465" draw:formula="?f82 / ?f6"/>
              <draw:equation draw:name="f466" draw:formula="?f83 / ?f7"/>
              <draw:equation draw:name="f467" draw:formula="?f84 / ?f6"/>
              <draw:equation draw:name="f468" draw:formula="?f85 / ?f7"/>
              <draw:equation draw:name="f469" draw:formula="?f86 / ?f6"/>
              <draw:equation draw:name="f470" draw:formula="?f87 / ?f7"/>
              <draw:equation draw:name="f471" draw:formula="?f88 / ?f6"/>
              <draw:equation draw:name="f472" draw:formula="?f89 / ?f7"/>
              <draw:equation draw:name="f473" draw:formula="?f90 / ?f6"/>
              <draw:equation draw:name="f474" draw:formula="?f91 / ?f7"/>
              <draw:equation draw:name="f475" draw:formula="?f92 / ?f6"/>
              <draw:equation draw:name="f476" draw:formula="?f93 / ?f7"/>
              <draw:equation draw:name="f477" draw:formula="?f94 / ?f6"/>
              <draw:equation draw:name="f478" draw:formula="?f95 / ?f7"/>
              <draw:equation draw:name="f479" draw:formula="?f96 / ?f6"/>
              <draw:equation draw:name="f480" draw:formula="?f97 / ?f7"/>
              <draw:equation draw:name="f481" draw:formula="?f98 / ?f6"/>
              <draw:equation draw:name="f482" draw:formula="?f99 / ?f7"/>
              <draw:equation draw:name="f483" draw:formula="?f100 / ?f6"/>
              <draw:equation draw:name="f484" draw:formula="?f101 / ?f7"/>
              <draw:equation draw:name="f485" draw:formula="?f102 / ?f6"/>
              <draw:equation draw:name="f486" draw:formula="?f103 / ?f7"/>
              <draw:equation draw:name="f487" draw:formula="?f104 / ?f6"/>
              <draw:equation draw:name="f488" draw:formula="?f105 / ?f7"/>
              <draw:equation draw:name="f489" draw:formula="?f106 / ?f6"/>
              <draw:equation draw:name="f490" draw:formula="?f107 / ?f7"/>
              <draw:equation draw:name="f491" draw:formula="?f108 / ?f6"/>
              <draw:equation draw:name="f492" draw:formula="?f109 / ?f7"/>
              <draw:equation draw:name="f493" draw:formula="?f110 / ?f6"/>
              <draw:equation draw:name="f494" draw:formula="?f111 / ?f7"/>
              <draw:equation draw:name="f495" draw:formula="?f112 / ?f6"/>
              <draw:equation draw:name="f496" draw:formula="?f113 / ?f7"/>
              <draw:equation draw:name="f497" draw:formula="?f114 / ?f6"/>
              <draw:equation draw:name="f498" draw:formula="?f115 / ?f7"/>
              <draw:equation draw:name="f499" draw:formula="?f116 / ?f6"/>
              <draw:equation draw:name="f500" draw:formula="?f117 / ?f7"/>
              <draw:equation draw:name="f501" draw:formula="?f118 / ?f6"/>
              <draw:equation draw:name="f502" draw:formula="?f119 / ?f7"/>
              <draw:equation draw:name="f503" draw:formula="?f120 / ?f6"/>
              <draw:equation draw:name="f504" draw:formula="?f121 / ?f7"/>
              <draw:equation draw:name="f505" draw:formula="?f122 / ?f6"/>
              <draw:equation draw:name="f506" draw:formula="?f123 / ?f7"/>
              <draw:equation draw:name="f507" draw:formula="?f124 / ?f6"/>
              <draw:equation draw:name="f508" draw:formula="?f125 / ?f7"/>
              <draw:equation draw:name="f509" draw:formula="?f126 / ?f6"/>
              <draw:equation draw:name="f510" draw:formula="?f127 / ?f7"/>
              <draw:equation draw:name="f511" draw:formula="?f128 / ?f6"/>
              <draw:equation draw:name="f512" draw:formula="?f129 / ?f7"/>
              <draw:equation draw:name="f513" draw:formula="?f130 / ?f6"/>
              <draw:equation draw:name="f514" draw:formula="?f131 / ?f7"/>
              <draw:equation draw:name="f515" draw:formula="?f132 / ?f6"/>
              <draw:equation draw:name="f516" draw:formula="?f133 / ?f7"/>
              <draw:equation draw:name="f517" draw:formula="?f134 / ?f6"/>
              <draw:equation draw:name="f518" draw:formula="?f135 / ?f7"/>
              <draw:equation draw:name="f519" draw:formula="?f136 / ?f6"/>
              <draw:equation draw:name="f520" draw:formula="?f137 / ?f7"/>
              <draw:equation draw:name="f521" draw:formula="?f138 / ?f6"/>
              <draw:equation draw:name="f522" draw:formula="?f139 / ?f7"/>
              <draw:equation draw:name="f523" draw:formula="?f140 / ?f6"/>
              <draw:equation draw:name="f524" draw:formula="?f141 / ?f7"/>
              <draw:equation draw:name="f525" draw:formula="?f142 / ?f6"/>
              <draw:equation draw:name="f526" draw:formula="?f143 / ?f7"/>
              <draw:equation draw:name="f527" draw:formula="?f144 / ?f6"/>
              <draw:equation draw:name="f528" draw:formula="?f145 / ?f7"/>
              <draw:equation draw:name="f529" draw:formula="?f146 / ?f6"/>
              <draw:equation draw:name="f530" draw:formula="?f147 / ?f7"/>
              <draw:equation draw:name="f531" draw:formula="?f148 / ?f6"/>
              <draw:equation draw:name="f532" draw:formula="?f149 / ?f7"/>
              <draw:equation draw:name="f533" draw:formula="?f150 / ?f6"/>
              <draw:equation draw:name="f534" draw:formula="?f151 / ?f7"/>
              <draw:equation draw:name="f535" draw:formula="?f152 / ?f6"/>
              <draw:equation draw:name="f536" draw:formula="?f153 / ?f7"/>
              <draw:equation draw:name="f537" draw:formula="?f154 / ?f6"/>
              <draw:equation draw:name="f538" draw:formula="?f155 / ?f7"/>
              <draw:equation draw:name="f539" draw:formula="?f156 / ?f6"/>
              <draw:equation draw:name="f540" draw:formula="?f157 / ?f7"/>
              <draw:equation draw:name="f541" draw:formula="?f158 / ?f6"/>
              <draw:equation draw:name="f542" draw:formula="?f159 / ?f7"/>
              <draw:equation draw:name="f543" draw:formula="?f160 / ?f6"/>
              <draw:equation draw:name="f544" draw:formula="?f161 / ?f7"/>
              <draw:equation draw:name="f545" draw:formula="?f162 / ?f6"/>
              <draw:equation draw:name="f546" draw:formula="?f163 / ?f7"/>
              <draw:equation draw:name="f547" draw:formula="?f164 / ?f6"/>
              <draw:equation draw:name="f548" draw:formula="?f165 / ?f7"/>
              <draw:equation draw:name="f549" draw:formula="?f166 / ?f6"/>
              <draw:equation draw:name="f550" draw:formula="?f167 / ?f7"/>
              <draw:equation draw:name="f551" draw:formula="?f168 / ?f6"/>
              <draw:equation draw:name="f552" draw:formula="?f169 / ?f7"/>
              <draw:equation draw:name="f553" draw:formula="?f170 / ?f6"/>
              <draw:equation draw:name="f554" draw:formula="?f171 / ?f7"/>
              <draw:equation draw:name="f555" draw:formula="?f172 / ?f6"/>
              <draw:equation draw:name="f556" draw:formula="?f173 / ?f7"/>
              <draw:equation draw:name="f557" draw:formula="?f174 / ?f6"/>
              <draw:equation draw:name="f558" draw:formula="?f175 / ?f7"/>
              <draw:equation draw:name="f559" draw:formula="?f176 / ?f6"/>
              <draw:equation draw:name="f560" draw:formula="?f177 / ?f7"/>
              <draw:equation draw:name="f561" draw:formula="?f178 / ?f6"/>
              <draw:equation draw:name="f562" draw:formula="?f179 / ?f7"/>
              <draw:equation draw:name="f563" draw:formula="?f180 / ?f6"/>
              <draw:equation draw:name="f564" draw:formula="?f181 / ?f7"/>
              <draw:equation draw:name="f565" draw:formula="?f182 / ?f6"/>
              <draw:equation draw:name="f566" draw:formula="?f183 / ?f7"/>
              <draw:equation draw:name="f567" draw:formula="?f184 / ?f6"/>
              <draw:equation draw:name="f568" draw:formula="?f185 / ?f7"/>
              <draw:equation draw:name="f569" draw:formula="?f186 / ?f6"/>
              <draw:equation draw:name="f570" draw:formula="?f187 / ?f7"/>
              <draw:equation draw:name="f571" draw:formula="?f188 / ?f6"/>
              <draw:equation draw:name="f572" draw:formula="?f189 / ?f7"/>
              <draw:equation draw:name="f573" draw:formula="?f190 / ?f6"/>
              <draw:equation draw:name="f574" draw:formula="?f191 / ?f7"/>
              <draw:equation draw:name="f575" draw:formula="?f192 / ?f6"/>
              <draw:equation draw:name="f576" draw:formula="?f193 / ?f7"/>
              <draw:equation draw:name="f577" draw:formula="?f194 / ?f7"/>
              <draw:equation draw:name="f578" draw:formula="?f195 / ?f6"/>
              <draw:equation draw:name="f579" draw:formula="?f196 / ?f7"/>
              <draw:equation draw:name="f580" draw:formula="?f197 / ?f6"/>
              <draw:equation draw:name="f581" draw:formula="?f198 / ?f7"/>
              <draw:equation draw:name="f582" draw:formula="?f199 / ?f6"/>
              <draw:equation draw:name="f583" draw:formula="?f200 / ?f7"/>
              <draw:equation draw:name="f584" draw:formula="?f201 / ?f6"/>
              <draw:equation draw:name="f585" draw:formula="?f202 / ?f7"/>
              <draw:equation draw:name="f586" draw:formula="?f203 / ?f6"/>
              <draw:equation draw:name="f587" draw:formula="?f204 / ?f7"/>
              <draw:equation draw:name="f588" draw:formula="?f205 / ?f6"/>
              <draw:equation draw:name="f589" draw:formula="?f206 / ?f7"/>
              <draw:equation draw:name="f590" draw:formula="?f207 / ?f6"/>
              <draw:equation draw:name="f591" draw:formula="?f208 / ?f7"/>
              <draw:equation draw:name="f592" draw:formula="?f209 / ?f6"/>
              <draw:equation draw:name="f593" draw:formula="?f210 / ?f7"/>
              <draw:equation draw:name="f594" draw:formula="?f211 / ?f6"/>
              <draw:equation draw:name="f595" draw:formula="?f212 / ?f7"/>
              <draw:equation draw:name="f596" draw:formula="?f213 / ?f6"/>
              <draw:equation draw:name="f597" draw:formula="?f214 / ?f7"/>
              <draw:equation draw:name="f598" draw:formula="?f215 / ?f6"/>
              <draw:equation draw:name="f599" draw:formula="?f216 / ?f7"/>
              <draw:equation draw:name="f600" draw:formula="?f217 / ?f6"/>
              <draw:equation draw:name="f601" draw:formula="?f218 / ?f7"/>
              <draw:equation draw:name="f602" draw:formula="?f219 / ?f6"/>
              <draw:equation draw:name="f603" draw:formula="?f220 / ?f7"/>
              <draw:equation draw:name="f604" draw:formula="?f221 / ?f6"/>
              <draw:equation draw:name="f605" draw:formula="?f222 / ?f7"/>
              <draw:equation draw:name="f606" draw:formula="?f223 / ?f6"/>
              <draw:equation draw:name="f607" draw:formula="?f224 / ?f7"/>
              <draw:equation draw:name="f608" draw:formula="?f225 / ?f6"/>
              <draw:equation draw:name="f609" draw:formula="?f226 / ?f7"/>
              <draw:equation draw:name="f610" draw:formula="?f227 / ?f6"/>
              <draw:equation draw:name="f611" draw:formula="?f228 / ?f7"/>
              <draw:equation draw:name="f612" draw:formula="?f229 / ?f6"/>
              <draw:equation draw:name="f613" draw:formula="?f230 / ?f7"/>
              <draw:equation draw:name="f614" draw:formula="?f231 / ?f6"/>
              <draw:equation draw:name="f615" draw:formula="?f232 / ?f7"/>
              <draw:equation draw:name="f616" draw:formula="?f233 / ?f6"/>
              <draw:equation draw:name="f617" draw:formula="?f234 / ?f7"/>
              <draw:equation draw:name="f618" draw:formula="?f235 / ?f6"/>
              <draw:equation draw:name="f619" draw:formula="?f236 / ?f7"/>
              <draw:equation draw:name="f620" draw:formula="?f237 / ?f6"/>
              <draw:equation draw:name="f621" draw:formula="?f238 / ?f7"/>
              <draw:equation draw:name="f622" draw:formula="?f239 / ?f6"/>
              <draw:equation draw:name="f623" draw:formula="?f240 / ?f7"/>
              <draw:equation draw:name="f624" draw:formula="?f241 / ?f6"/>
              <draw:equation draw:name="f625" draw:formula="?f242 / ?f7"/>
              <draw:equation draw:name="f626" draw:formula="?f243 / ?f6"/>
              <draw:equation draw:name="f627" draw:formula="?f244 / ?f7"/>
              <draw:equation draw:name="f628" draw:formula="?f245 / ?f6"/>
              <draw:equation draw:name="f629" draw:formula="?f246 / ?f7"/>
              <draw:equation draw:name="f630" draw:formula="?f247 / ?f6"/>
              <draw:equation draw:name="f631" draw:formula="?f248 / ?f7"/>
              <draw:equation draw:name="f632" draw:formula="?f249 / ?f6"/>
              <draw:equation draw:name="f633" draw:formula="?f250 / ?f7"/>
              <draw:equation draw:name="f634" draw:formula="?f251 / ?f6"/>
              <draw:equation draw:name="f635" draw:formula="?f252 / ?f7"/>
              <draw:equation draw:name="f636" draw:formula="?f253 / ?f6"/>
              <draw:equation draw:name="f637" draw:formula="?f254 / ?f7"/>
              <draw:equation draw:name="f638" draw:formula="?f255 / ?f6"/>
              <draw:equation draw:name="f639" draw:formula="?f256 / ?f7"/>
              <draw:equation draw:name="f640" draw:formula="?f257 / ?f6"/>
              <draw:equation draw:name="f641" draw:formula="?f258 / ?f7"/>
              <draw:equation draw:name="f642" draw:formula="?f259 / ?f6"/>
              <draw:equation draw:name="f643" draw:formula="?f260 / ?f7"/>
              <draw:equation draw:name="f644" draw:formula="?f261 / ?f6"/>
              <draw:equation draw:name="f645" draw:formula="?f262 / ?f7"/>
              <draw:equation draw:name="f646" draw:formula="?f263 / ?f6"/>
              <draw:equation draw:name="f647" draw:formula="?f264 / ?f7"/>
              <draw:equation draw:name="f648" draw:formula="?f265 / ?f6"/>
              <draw:equation draw:name="f649" draw:formula="?f266 / ?f7"/>
              <draw:equation draw:name="f650" draw:formula="?f267 / ?f6"/>
              <draw:equation draw:name="f651" draw:formula="?f268 / ?f7"/>
              <draw:equation draw:name="f652" draw:formula="?f269 / ?f6"/>
              <draw:equation draw:name="f653" draw:formula="?f270 / ?f7"/>
              <draw:equation draw:name="f654" draw:formula="?f271 / ?f6"/>
              <draw:equation draw:name="f655" draw:formula="?f272 / ?f7"/>
              <draw:equation draw:name="f656" draw:formula="?f273 / ?f6"/>
              <draw:equation draw:name="f657" draw:formula="?f274 / ?f7"/>
              <draw:equation draw:name="f658" draw:formula="?f275 / ?f6"/>
              <draw:equation draw:name="f659" draw:formula="?f276 / ?f7"/>
              <draw:equation draw:name="f660" draw:formula="?f277 / ?f6"/>
              <draw:equation draw:name="f661" draw:formula="?f278 / ?f7"/>
              <draw:equation draw:name="f662" draw:formula="?f279 / ?f6"/>
              <draw:equation draw:name="f663" draw:formula="?f280 / ?f7"/>
              <draw:equation draw:name="f664" draw:formula="?f281 / ?f6"/>
              <draw:equation draw:name="f665" draw:formula="?f282 / ?f7"/>
              <draw:equation draw:name="f666" draw:formula="?f283 / ?f6"/>
              <draw:equation draw:name="f667" draw:formula="?f284 / ?f7"/>
              <draw:equation draw:name="f668" draw:formula="?f285 / ?f6"/>
              <draw:equation draw:name="f669" draw:formula="?f286 / ?f7"/>
              <draw:equation draw:name="f670" draw:formula="?f287 / ?f6"/>
              <draw:equation draw:name="f671" draw:formula="?f288 / ?f7"/>
              <draw:equation draw:name="f672" draw:formula="?f289 / ?f6"/>
              <draw:equation draw:name="f673" draw:formula="?f290 / ?f7"/>
              <draw:equation draw:name="f674" draw:formula="?f291 / ?f6"/>
              <draw:equation draw:name="f675" draw:formula="?f292 / ?f7"/>
              <draw:equation draw:name="f676" draw:formula="?f293 / ?f6"/>
              <draw:equation draw:name="f677" draw:formula="?f294 / ?f7"/>
              <draw:equation draw:name="f678" draw:formula="?f295 / ?f6"/>
              <draw:equation draw:name="f679" draw:formula="?f296 / ?f7"/>
              <draw:equation draw:name="f680" draw:formula="?f297 / ?f6"/>
              <draw:equation draw:name="f681" draw:formula="?f298 / ?f7"/>
              <draw:equation draw:name="f682" draw:formula="?f299 / ?f6"/>
              <draw:equation draw:name="f683" draw:formula="?f300 / ?f7"/>
              <draw:equation draw:name="f684" draw:formula="?f301 / ?f6"/>
              <draw:equation draw:name="f685" draw:formula="?f302 / ?f7"/>
              <draw:equation draw:name="f686" draw:formula="?f303 / ?f6"/>
              <draw:equation draw:name="f687" draw:formula="?f304 / ?f7"/>
              <draw:equation draw:name="f688" draw:formula="?f305 / ?f6"/>
              <draw:equation draw:name="f689" draw:formula="?f306 / ?f7"/>
              <draw:equation draw:name="f690" draw:formula="?f307 / ?f6"/>
              <draw:equation draw:name="f691" draw:formula="?f308 / ?f7"/>
              <draw:equation draw:name="f692" draw:formula="?f309 / ?f6"/>
              <draw:equation draw:name="f693" draw:formula="?f310 / ?f7"/>
              <draw:equation draw:name="f694" draw:formula="?f311 / ?f6"/>
              <draw:equation draw:name="f695" draw:formula="?f312 / ?f7"/>
              <draw:equation draw:name="f696" draw:formula="?f313 / ?f6"/>
              <draw:equation draw:name="f697" draw:formula="?f314 / ?f7"/>
              <draw:equation draw:name="f698" draw:formula="?f315 / ?f6"/>
              <draw:equation draw:name="f699" draw:formula="?f316 / ?f7"/>
              <draw:equation draw:name="f700" draw:formula="?f317 / ?f6"/>
              <draw:equation draw:name="f701" draw:formula="?f318 / ?f7"/>
              <draw:equation draw:name="f702" draw:formula="?f319 / ?f6"/>
              <draw:equation draw:name="f703" draw:formula="?f320 / ?f7"/>
              <draw:equation draw:name="f704" draw:formula="?f321 / ?f6"/>
              <draw:equation draw:name="f705" draw:formula="?f322 / ?f7"/>
              <draw:equation draw:name="f706" draw:formula="?f323 / ?f6"/>
              <draw:equation draw:name="f707" draw:formula="?f324 / ?f7"/>
              <draw:equation draw:name="f708" draw:formula="?f325 / ?f6"/>
              <draw:equation draw:name="f709" draw:formula="?f326 / ?f7"/>
              <draw:equation draw:name="f710" draw:formula="?f327 / ?f6"/>
              <draw:equation draw:name="f711" draw:formula="?f328 / ?f7"/>
              <draw:equation draw:name="f712" draw:formula="?f329 / ?f6"/>
              <draw:equation draw:name="f713" draw:formula="?f330 / ?f7"/>
              <draw:equation draw:name="f714" draw:formula="?f331 / ?f6"/>
              <draw:equation draw:name="f715" draw:formula="?f332 / ?f7"/>
              <draw:equation draw:name="f716" draw:formula="?f333 / ?f6"/>
              <draw:equation draw:name="f717" draw:formula="?f334 / ?f7"/>
              <draw:equation draw:name="f718" draw:formula="?f335 / ?f6"/>
              <draw:equation draw:name="f719" draw:formula="?f336 / ?f7"/>
              <draw:equation draw:name="f720" draw:formula="?f337 / ?f6"/>
              <draw:equation draw:name="f721" draw:formula="?f338 / ?f7"/>
              <draw:equation draw:name="f722" draw:formula="?f339 / ?f6"/>
              <draw:equation draw:name="f723" draw:formula="?f340 / ?f7"/>
              <draw:equation draw:name="f724" draw:formula="?f341 / ?f7"/>
              <draw:equation draw:name="f725" draw:formula="?f342 / ?f6"/>
              <draw:equation draw:name="f726" draw:formula="?f343 / ?f7"/>
              <draw:equation draw:name="f727" draw:formula="?f344 / ?f6"/>
              <draw:equation draw:name="f728" draw:formula="?f345 / ?f7"/>
              <draw:equation draw:name="f729" draw:formula="?f346 / ?f6"/>
              <draw:equation draw:name="f730" draw:formula="?f347 / ?f7"/>
              <draw:equation draw:name="f731" draw:formula="?f348 / ?f6"/>
              <draw:equation draw:name="f732" draw:formula="?f349 / ?f7"/>
              <draw:equation draw:name="f733" draw:formula="?f350 / ?f6"/>
              <draw:equation draw:name="f734" draw:formula="?f351 / ?f7"/>
              <draw:equation draw:name="f735" draw:formula="?f352 / ?f6"/>
              <draw:equation draw:name="f736" draw:formula="?f353 / ?f7"/>
              <draw:equation draw:name="f737" draw:formula="?f354 / ?f6"/>
              <draw:equation draw:name="f738" draw:formula="?f355 / ?f7"/>
              <draw:equation draw:name="f739" draw:formula="?f356 / ?f6"/>
              <draw:equation draw:name="f740" draw:formula="?f357 / ?f6"/>
              <draw:equation draw:name="f741" draw:formula="?f358 / ?f7"/>
              <draw:equation draw:name="f742" draw:formula="?f359 / ?f6"/>
              <draw:equation draw:name="f743" draw:formula="?f360 / ?f7"/>
              <draw:equation draw:name="f744" draw:formula="?f361 / ?f6"/>
              <draw:equation draw:name="f745" draw:formula="?f362 / ?f7"/>
              <draw:equation draw:name="f746" draw:formula="?f363 / ?f6"/>
              <draw:equation draw:name="f747" draw:formula="?f364 / ?f7"/>
              <draw:equation draw:name="f748" draw:formula="?f365 / ?f6"/>
              <draw:equation draw:name="f749" draw:formula="?f366 / ?f7"/>
              <draw:equation draw:name="f750" draw:formula="?f367 / ?f6"/>
              <draw:equation draw:name="f751" draw:formula="?f368 / ?f7"/>
              <draw:equation draw:name="f752" draw:formula="?f369 / ?f6"/>
              <draw:equation draw:name="f753" draw:formula="?f370 / ?f7"/>
              <draw:equation draw:name="f754" draw:formula="?f371 / ?f6"/>
              <draw:equation draw:name="f755" draw:formula="?f372 / ?f7"/>
              <draw:equation draw:name="f756" draw:formula="?f373 / ?f6"/>
              <draw:equation draw:name="f757" draw:formula="?f374 / ?f7"/>
              <draw:equation draw:name="f758" draw:formula="?f375 / ?f6"/>
              <draw:equation draw:name="f759" draw:formula="?f376 / ?f7"/>
              <draw:equation draw:name="f760" draw:formula="?f377 / ?f6"/>
              <draw:equation draw:name="f761" draw:formula="?f378 / ?f7"/>
              <draw:equation draw:name="f762" draw:formula="?f379 / ?f6"/>
              <draw:equation draw:name="f763" draw:formula="?f380 / ?f7"/>
              <draw:equation draw:name="f764" draw:formula="?f381 / ?f6"/>
              <draw:equation draw:name="f765" draw:formula="?f382 / ?f7"/>
              <draw:equation draw:name="f766" draw:formula="?f383 / ?f6"/>
              <draw:equation draw:name="f767" draw:formula="?f384 / ?f7"/>
              <draw:equation draw:name="f768" draw:formula="?f385 / ?f6"/>
              <draw:equation draw:name="f769" draw:formula="?f386 / ?f7"/>
              <draw:equation draw:name="f770" draw:formula="?f387 / ?f6"/>
              <draw:equation draw:name="f771" draw:formula="?f388 / ?f7"/>
              <draw:equation draw:name="f772" draw:formula="?f389 / ?f6"/>
              <draw:equation draw:name="f773" draw:formula="?f390 / ?f7"/>
              <draw:equation draw:name="f774" draw:formula="?f0 / ?f6"/>
              <draw:equation draw:name="f775" draw:formula="?f1 / ?f6"/>
              <draw:equation draw:name="f776" draw:formula="?f2 / ?f7"/>
              <draw:equation draw:name="f777" draw:formula="?f3 / ?f7"/>
            </draw:enhanced-geometry>
          </draw:custom-shape>
          <draw:custom-shape svg:width="7.4994in" svg:height="0.9566in" draw:id="id85" draw:style-name="a455" draw:transform="translate(-3.7497in -0.4783in) rotate(-4.71239) translate(6.37875in 3.7497in)" draw:name="Freeform: Shape 25">
            <svg:title/>
            <svg:desc/>
            <text:p text:style-name="a453" text:class-names="" text:cond-style-name=""><text:span text:style-name="a452" text:class-names=""/></text:p>
            <draw:enhanced-geometry xmlns:dr3d="urn:oasis:names:tc:opendocument:xmlns:dr3d:1.0" draw:type="non-primitive" svg:viewBox="0 0 6857455 874716" draw:enhanced-path="M 6857455 804643 L 6857455 562246 6829178 551284 C 6805745 539044 6784885 521708 6766024 500372 6755166 488179 6746784 486845 6734971 500944 6721257 517326 6701634 510850 6683915 507040 6665629 503230 6647148 499228 6628860 495418 6615335 492752 6601999 490466 6588662 487227 6547133 477129 6509794 480177 6476074 511230 6450356 535043 6417399 542093 6382345 534853 6377963 533901 6372439 530091 6369391 531615 6323479 553904 6287092 514658 6244799 512182 6226130 511040 6207079 496942 6190315 485703 6167262 470271 6146687 455412 6115446 462270 6084203 469319 6055627 456364 6032194 434266 6014287 417501 5994665 415977 5971042 420738 5941513 426645 5910842 427027 5880933 430646 5874454 431408 5866265 434076 5862452 438648 5815779 495418 5750055 495990 5685283 498658 5646039 500372 5606604 500372 5567169 499420 5553832 499228 5539736 496180 5527923 490466 5503348 478463 5480680 462843 5456292 450650 5447151 445886 5435338 445696 5424670 444934 5405809 443410 5384854 447982 5368662 441124 5326559 423407 5287123 427407 5247118 444934 5191108 469509 5138148 467605 5088617 428742 5066328 411215 5044609 419596 5025750 433694 5004032 450078 4982885 454268 4957930 442268 4952404 439600 4944594 440933 4938116 441886 4901158 446648 4864009 454650 4833910 421693 4828004 415214 4818097 412549 4810095 408167 4776566 390258 4777900 391974 4747991 413691 4732369 425121 4710842 436742 4692745 435790 4583584 430075 4479758 457508 4375933 483417 4311923 499420 4249436 500372 4185426 484179 4139133 472367 4095315 491800 4052072 505134 4043117 507799 4034735 518278 4029973 527233 4012826 558858 3984441 563810 3948626 550666 3920241 540377 3894332 526661 3871280 502275 3844229 473701 3816224 441124 3774312 429122 3756214 423979 3740593 423217 3721543 428552 3684583 438837 3647436 446078 3612763 414263 3593712 396736 3567994 385496 3537323 389878 3499031 395402 3464168 381496 3431593 360921 3419971 353491 3405682 349301 3392158 345681 3360915 337298 3329480 329868 3297856 323010 3271948 317296 3245849 313104 3219748 308151 3191173 302817 3168502 290433 3156692 261668 3152882 252524 3143737 245283 3136497 237663 3131355 232139 3124495 227947 3119733 222233 3094776 192132 3070201 161843 3045436 131742 3042958 128884 3040292 125455 3037054 124121 3003525 110215 2969614 97070 2936466 82400 2923702 76686 2910558 69637 2901031 59731 2879314 37250 2859502 12866 2828259 3149 2819114 293 2808256 -1231 2799492 1245 2763867 11532 2729005 24296 2693570 35154 2671092 41823 2650707 49825 2639847 73448 2636801 80114 2628226 87354 2621178 88688 2575839 97260 2531069 101451 2489348 72304 2480585 66017 2464201 66017 2452580 68683 2407811 78590 2365328 82020 2326464 50395 2321892 46585 2307224 50015 2300365 54777 2234259 101261 2198064 102405 2130434 58397 2126052 55539 2120337 52301 2118621 47919 2107001 19914 2082236 19152 2057659 16866 2030608 14390 2003555 11152 1976314 8865 1971550 8483 1966216 10007 1961454 11724 1943165 18010 1925449 27154 1906588 30964 1865821 39156 1826385 55539 1783330 48871 1775902 47729 1767327 53253 1759327 55349 1744849 58969 1730750 64111 1716082 65445 1677218 68875 1637975 71924 1598920 72114 1580061 72304 1561201 65065 1542150 62207 1533578 60873 1519669 58587 1516813 62779 1494714 94592 1463661 88496 1432228 88116 1362884 87354 1295826 60493 1224765 71924 1204191 75162 1181330 62397 1159231 58207 1147801 56111 1135228 53633 1124370 56301 1107605 60493 1091411 68113 1075600 75542 1046261 89258 1016162 89258 986633 79162 944722 64873 903193 64873 861089 76304 826990 85638 791935 92116 759168 104689 744689 110215 732497 126597 723735 140696 706018 169271 674013 169081 647532 147934 619717 125645 584664 112501 552659 95926 549993 94592 545039 96116 541800 97640 488649 122407 433593 126979 375107 123169 341960 121073 307289 137076 273567 145458 269757 146410 266519 151174 264043 154792 240228 190800 208223 200706 169360 177273 143643 161651 118114 158032 89347 157460 71059 157078 52962 147934 34291 145268 L 0 142056 0 849556 60652 844783 C 80251 839473 99446 832043 119068 827281 137355 822899 154501 812802 171840 804420 204985 788417 240420 798514 274329 794324 285188 792990 296046 791466 306715 788798 335864 781749 365583 775653 393967 765937 426165 755078 457028 740600 493793 725549 506557 729360 526180 739648 546373 740600 611337 743838 672107 726121 730211 698116 747927 689734 766980 684210 784889 676018 791173 673161 799365 667065 800509 661349 807175 628201 831942 628772 857661 626868 888332 624582 918621 619248 949102 614676 953104 614104 956722 610104 960342 607435 965867 603435 971011 597339 977109 595815 1008350 588385 1039783 582099 1071218 575240 1078266 573716 1085505 571812 1091983 568764 1098079 565906 1103223 560952 1109321 557904 1125892 549714 1142851 542093 1162279 532949 1173138 550094 1187810 540377 1206097 532187 1224765 523805 1246292 521137 1266867 518088 1304588 512564 1342499 509134 1380219 504182 1388221 503038 1397365 500944 1403461 496180 1445181 464175 1495858 455222 1544054 458268 1581965 460557 1619114 462270 1656644 459032 1659502 458841 1663312 459223 1665406 460747 1678360 470843 1691887 471605 1708461 473318 1731894 475797 1753421 474081 1775140 469891 1790952 466843 1806953 460557 1821051 452554 1840672 441314 1859535 436934 1878203 451792 1898396 467605 1921257 462081 1943547 462651 1953262 462843 1963550 462461 1972884 464937 1999935 471987 2026036 482655 2053469 487417 2068710 490084 2085664 485321 2101477 481893 2117479 478273 2133290 472749 2148722 467033 2159199 463223 2170629 459603 2179011 452744 2198064 437124 2217685 434455 2240165 442648 2243593 443982 2247594 443982 2251404 444172 2312370 448172 2373330 450650 2433912 456746 2458485 459223 2482107 470081 2506302 476939 2511256 478273 2516783 480369 2521735 479415 2575647 469891 2626132 483797 2675854 502086 2680996 503992 2687282 503419 2692998 503038 2709003 501706 2726337 495038 2740816 499037 2779297 510088 2817398 523423 2853596 540187 2890365 557142 2924464 571430 2966565 554286 2984472 547045 3008095 552190 3028671 554094 3043720 555618 3058198 564192 3073059 564192 3112686 564192 3147927 574288 3182219 594862 3195557 602863 3216322 597529 3233656 599625 3251947 602101 3270804 604387 3288332 609914 3333672 624392 3378441 640774 3423591 656015 3460738 668590 3497317 658683 3534084 653349 3557137 649919 3578662 641727 3604571 653918 3629338 665541 3660771 662873 3688586 669160 3712020 674494 3734687 683068 3757358 691450 3788221 702881 3818700 714881 3852421 709167 3890714 702689 3917001 727073 3947104 743267 3967869 754316 3990538 762509 4013208 769367 4043497 778321 4074740 783655 4105222 792417 4151325 805561 4198001 815850 4246006 808610 4268105 805372 4288682 805561 4310779 810326 4346974 818136 4384123 819089 4413272 848235 4423558 858524 4442037 861190 4457087 866524 4474424 872812 4487186 869572 4496523 851284 4500713 843093 4512715 835091 4522050 833757 4550055 829757 4575773 835663 4602824 848618 4628161 860810 4659786 859476 4688553 864238 4708936 867668 4729321 874716 4749895 874716 4775424 874716 4800761 868620 4826480 866334 4846482 864430 4866867 865192 4886870 862906 4903254 861190 4919447 856810 4935639 853190 4941546 851856 4947452 846711 4952784 847473 5005745 855666 5043847 819089 5088617 802896 5135672 785749 5181204 759461 5233781 767271 5265596 772033 5296267 783083 5327893 789752 5339132 792038 5351705 791656 5362946 789370 5417240 778891 5470771 777367 5524115 794514 5533257 797372 5542974 800038 5552500 800038 5604697 800038 5655944 796038 5705857 777367 5722622 771080 5743006 775081 5761485 773557 5778629 772224 5796156 771653 5812731 767271 5836925 760795 5859404 760033 5884361 765747 5908174 771080 5933892 768415 5958660 768605 5986282 768795 6013906 768984 6041528 768033 6052579 767653 6065151 760033 6074297 763081 6103824 773366 6133353 760985 6162880 766509 6177360 769367 6193743 761557 6209364 760795 6234892 759461 6260419 760033 6285948 759651 6294330 759461 6302523 758699 6310905 758316 6318335 757936 6326145 756222 6333194 757554 6358723 762318 6383869 770129 6409586 773177 6431875 775843 6454928 772224 6477407 774129 6517032 777367 6556657 783083 6596283 786703 6604857 787465 6613809 782701 6622573 782321 6650006 781369 6677439 781177 6704872 780607 6720493 780415 6736305 780987 6751738 779273 6772120 776987 6790599 773557 6809650 788417 6816984 794180 6824819 797942 6832976 800428 Z N" draw:text-areas="?f774 ?f776 ?f775 ?f777" draw:glue-points="?f391 ?f392 ?f391 ?f393 ?f394 ?f395 ?f396 ?f397 ?f398 ?f399 ?f400 ?f401 ?f402 ?f403 ?f404 ?f405 ?f406 ?f407 ?f408 ?f409 ?f410 ?f411 ?f412 ?f413 ?f414 ?f415 ?f416 ?f417 ?f418 ?f419 ?f420 ?f421 ?f422 ?f423 ?f424 ?f425 ?f426 ?f427 ?f428 ?f429 ?f430 ?f431 ?f432 ?f433 ?f434 ?f435 ?f436 ?f437 ?f438 ?f435 ?f439 ?f440 ?f441 ?f442 ?f443 ?f444 ?f445 ?f446 ?f447 ?f448 ?f449 ?f450 ?f451 ?f452 ?f453 ?f454 ?f455 ?f456 ?f457 ?f458 ?f459 ?f460 ?f461 ?f462 ?f463 ?f464 ?f465 ?f466 ?f467 ?f468 ?f469 ?f470 ?f471 ?f472 ?f473 ?f474 ?f475 ?f476 ?f477 ?f478 ?f479 ?f480 ?f481 ?f482 ?f483 ?f484 ?f485 ?f486 ?f487 ?f488 ?f489 ?f490 ?f491 ?f492 ?f493 ?f494 ?f495 ?f496 ?f497 ?f498 ?f499 ?f500 ?f501 ?f502 ?f503 ?f504 ?f505 ?f506 ?f507 ?f508 ?f509 ?f510 ?f511 ?f512 ?f513 ?f514 ?f515 ?f516 ?f517 ?f518 ?f519 ?f520 ?f521 ?f522 ?f523 ?f524 ?f525 ?f526 ?f527 ?f528 ?f529 ?f530 ?f531 ?f532 ?f533 ?f534 ?f535 ?f536 ?f537 ?f538 ?f539 ?f540 ?f541 ?f542 ?f543 ?f544 ?f545 ?f546 ?f547 ?f548 ?f549 ?f550 ?f551 ?f552 ?f553 ?f554 ?f555 ?f556 ?f557 ?f558 ?f559 ?f560 ?f561 ?f562 ?f563 ?f564 ?f565 ?f566 ?f567 ?f568 ?f569 ?f570 ?f571 ?f572 ?f573 ?f574 ?f575 ?f576 ?f575 ?f577 ?f578 ?f579 ?f580 ?f581 ?f582 ?f583 ?f584 ?f585 ?f586 ?f587 ?f588 ?f589 ?f590 ?f591 ?f592 ?f593 ?f594 ?f595 ?f596 ?f597 ?f598 ?f599 ?f600 ?f601 ?f602 ?f603 ?f604 ?f605 ?f606 ?f607 ?f608 ?f609 ?f610 ?f611 ?f612 ?f613 ?f614 ?f615 ?f616 ?f617 ?f618 ?f619 ?f620 ?f621 ?f622 ?f623 ?f624 ?f625 ?f626 ?f627 ?f628 ?f629 ?f630 ?f631 ?f632 ?f633 ?f634 ?f635 ?f636 ?f637 ?f638 ?f639 ?f640 ?f641 ?f642 ?f643 ?f644 ?f645 ?f646 ?f647 ?f648 ?f649 ?f650 ?f651 ?f652 ?f653 ?f654 ?f655 ?f656 ?f657 ?f658 ?f659 ?f660 ?f661 ?f662 ?f663 ?f664 ?f665 ?f666 ?f667 ?f668 ?f669 ?f670 ?f671 ?f672 ?f673 ?f674 ?f675 ?f676 ?f677 ?f678 ?f679 ?f680 ?f681 ?f682 ?f683 ?f684 ?f685 ?f686 ?f687 ?f688 ?f689 ?f690 ?f691 ?f692 ?f693 ?f694 ?f695 ?f696 ?f697 ?f698 ?f699 ?f700 ?f701 ?f702 ?f703 ?f704 ?f705 ?f706 ?f707 ?f708 ?f709 ?f710 ?f711 ?f712 ?f713 ?f714 ?f715 ?f716 ?f717 ?f718 ?f719 ?f720 ?f721 ?f722 ?f723 ?f439 ?f724 ?f725 ?f726 ?f727 ?f728 ?f729 ?f730 ?f731 ?f732 ?f733 ?f734 ?f735 ?f736 ?f737 ?f738 ?f739 ?f726 ?f740 ?f741 ?f742 ?f743 ?f744 ?f745 ?f746 ?f747 ?f748 ?f749 ?f750 ?f751 ?f752 ?f753 ?f754 ?f755 ?f756 ?f757 ?f758 ?f759 ?f760 ?f761 ?f762 ?f763 ?f764 ?f765 ?f766 ?f767 ?f768 ?f769 ?f770 ?f771 ?f772 ?f773" draw:glue-point-leaving-directions="-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857455"/>
              <draw:equation draw:name="f7" draw:formula="?f4 / 874716"/>
              <draw:equation draw:name="f8" draw:formula="6857455 * ?f5 / 6857455"/>
              <draw:equation draw:name="f9" draw:formula="804643 * ?f4 / 874716"/>
              <draw:equation draw:name="f10" draw:formula="562246 * ?f4 / 874716"/>
              <draw:equation draw:name="f11" draw:formula="6829178 * ?f5 / 6857455"/>
              <draw:equation draw:name="f12" draw:formula="551284 * ?f4 / 874716"/>
              <draw:equation draw:name="f13" draw:formula="6766024 * ?f5 / 6857455"/>
              <draw:equation draw:name="f14" draw:formula="500372 * ?f4 / 874716"/>
              <draw:equation draw:name="f15" draw:formula="6734971 * ?f5 / 6857455"/>
              <draw:equation draw:name="f16" draw:formula="500944 * ?f4 / 874716"/>
              <draw:equation draw:name="f17" draw:formula="6683915 * ?f5 / 6857455"/>
              <draw:equation draw:name="f18" draw:formula="507040 * ?f4 / 874716"/>
              <draw:equation draw:name="f19" draw:formula="6628860 * ?f5 / 6857455"/>
              <draw:equation draw:name="f20" draw:formula="495418 * ?f4 / 874716"/>
              <draw:equation draw:name="f21" draw:formula="6588662 * ?f5 / 6857455"/>
              <draw:equation draw:name="f22" draw:formula="487227 * ?f4 / 874716"/>
              <draw:equation draw:name="f23" draw:formula="6476074 * ?f5 / 6857455"/>
              <draw:equation draw:name="f24" draw:formula="511230 * ?f4 / 874716"/>
              <draw:equation draw:name="f25" draw:formula="6382345 * ?f5 / 6857455"/>
              <draw:equation draw:name="f26" draw:formula="534853 * ?f4 / 874716"/>
              <draw:equation draw:name="f27" draw:formula="6369391 * ?f5 / 6857455"/>
              <draw:equation draw:name="f28" draw:formula="531615 * ?f4 / 874716"/>
              <draw:equation draw:name="f29" draw:formula="6244799 * ?f5 / 6857455"/>
              <draw:equation draw:name="f30" draw:formula="512182 * ?f4 / 874716"/>
              <draw:equation draw:name="f31" draw:formula="6190315 * ?f5 / 6857455"/>
              <draw:equation draw:name="f32" draw:formula="485703 * ?f4 / 874716"/>
              <draw:equation draw:name="f33" draw:formula="6115446 * ?f5 / 6857455"/>
              <draw:equation draw:name="f34" draw:formula="462270 * ?f4 / 874716"/>
              <draw:equation draw:name="f35" draw:formula="6032194 * ?f5 / 6857455"/>
              <draw:equation draw:name="f36" draw:formula="434266 * ?f4 / 874716"/>
              <draw:equation draw:name="f37" draw:formula="5971042 * ?f5 / 6857455"/>
              <draw:equation draw:name="f38" draw:formula="420738 * ?f4 / 874716"/>
              <draw:equation draw:name="f39" draw:formula="5880933 * ?f5 / 6857455"/>
              <draw:equation draw:name="f40" draw:formula="430646 * ?f4 / 874716"/>
              <draw:equation draw:name="f41" draw:formula="5862452 * ?f5 / 6857455"/>
              <draw:equation draw:name="f42" draw:formula="438648 * ?f4 / 874716"/>
              <draw:equation draw:name="f43" draw:formula="5685283 * ?f5 / 6857455"/>
              <draw:equation draw:name="f44" draw:formula="498658 * ?f4 / 874716"/>
              <draw:equation draw:name="f45" draw:formula="5567169 * ?f5 / 6857455"/>
              <draw:equation draw:name="f46" draw:formula="499420 * ?f4 / 874716"/>
              <draw:equation draw:name="f47" draw:formula="5527923 * ?f5 / 6857455"/>
              <draw:equation draw:name="f48" draw:formula="490466 * ?f4 / 874716"/>
              <draw:equation draw:name="f49" draw:formula="5456292 * ?f5 / 6857455"/>
              <draw:equation draw:name="f50" draw:formula="450650 * ?f4 / 874716"/>
              <draw:equation draw:name="f51" draw:formula="5424670 * ?f5 / 6857455"/>
              <draw:equation draw:name="f52" draw:formula="444934 * ?f4 / 874716"/>
              <draw:equation draw:name="f53" draw:formula="5368662 * ?f5 / 6857455"/>
              <draw:equation draw:name="f54" draw:formula="441124 * ?f4 / 874716"/>
              <draw:equation draw:name="f55" draw:formula="5247118 * ?f5 / 6857455"/>
              <draw:equation draw:name="f56" draw:formula="5088617 * ?f5 / 6857455"/>
              <draw:equation draw:name="f57" draw:formula="428742 * ?f4 / 874716"/>
              <draw:equation draw:name="f58" draw:formula="5025750 * ?f5 / 6857455"/>
              <draw:equation draw:name="f59" draw:formula="433694 * ?f4 / 874716"/>
              <draw:equation draw:name="f60" draw:formula="4957930 * ?f5 / 6857455"/>
              <draw:equation draw:name="f61" draw:formula="442268 * ?f4 / 874716"/>
              <draw:equation draw:name="f62" draw:formula="4938116 * ?f5 / 6857455"/>
              <draw:equation draw:name="f63" draw:formula="441886 * ?f4 / 874716"/>
              <draw:equation draw:name="f64" draw:formula="4833910 * ?f5 / 6857455"/>
              <draw:equation draw:name="f65" draw:formula="421693 * ?f4 / 874716"/>
              <draw:equation draw:name="f66" draw:formula="4810095 * ?f5 / 6857455"/>
              <draw:equation draw:name="f67" draw:formula="408167 * ?f4 / 874716"/>
              <draw:equation draw:name="f68" draw:formula="4747991 * ?f5 / 6857455"/>
              <draw:equation draw:name="f69" draw:formula="413691 * ?f4 / 874716"/>
              <draw:equation draw:name="f70" draw:formula="4692745 * ?f5 / 6857455"/>
              <draw:equation draw:name="f71" draw:formula="435790 * ?f4 / 874716"/>
              <draw:equation draw:name="f72" draw:formula="4375933 * ?f5 / 6857455"/>
              <draw:equation draw:name="f73" draw:formula="483417 * ?f4 / 874716"/>
              <draw:equation draw:name="f74" draw:formula="4185426 * ?f5 / 6857455"/>
              <draw:equation draw:name="f75" draw:formula="484179 * ?f4 / 874716"/>
              <draw:equation draw:name="f76" draw:formula="4052072 * ?f5 / 6857455"/>
              <draw:equation draw:name="f77" draw:formula="505134 * ?f4 / 874716"/>
              <draw:equation draw:name="f78" draw:formula="4029973 * ?f5 / 6857455"/>
              <draw:equation draw:name="f79" draw:formula="527233 * ?f4 / 874716"/>
              <draw:equation draw:name="f80" draw:formula="3948626 * ?f5 / 6857455"/>
              <draw:equation draw:name="f81" draw:formula="550666 * ?f4 / 874716"/>
              <draw:equation draw:name="f82" draw:formula="3871280 * ?f5 / 6857455"/>
              <draw:equation draw:name="f83" draw:formula="502275 * ?f4 / 874716"/>
              <draw:equation draw:name="f84" draw:formula="3774312 * ?f5 / 6857455"/>
              <draw:equation draw:name="f85" draw:formula="429122 * ?f4 / 874716"/>
              <draw:equation draw:name="f86" draw:formula="3721543 * ?f5 / 6857455"/>
              <draw:equation draw:name="f87" draw:formula="428552 * ?f4 / 874716"/>
              <draw:equation draw:name="f88" draw:formula="3612763 * ?f5 / 6857455"/>
              <draw:equation draw:name="f89" draw:formula="414263 * ?f4 / 874716"/>
              <draw:equation draw:name="f90" draw:formula="3537323 * ?f5 / 6857455"/>
              <draw:equation draw:name="f91" draw:formula="389878 * ?f4 / 874716"/>
              <draw:equation draw:name="f92" draw:formula="3431593 * ?f5 / 6857455"/>
              <draw:equation draw:name="f93" draw:formula="360921 * ?f4 / 874716"/>
              <draw:equation draw:name="f94" draw:formula="3392158 * ?f5 / 6857455"/>
              <draw:equation draw:name="f95" draw:formula="345681 * ?f4 / 874716"/>
              <draw:equation draw:name="f96" draw:formula="3297856 * ?f5 / 6857455"/>
              <draw:equation draw:name="f97" draw:formula="323010 * ?f4 / 874716"/>
              <draw:equation draw:name="f98" draw:formula="3219748 * ?f5 / 6857455"/>
              <draw:equation draw:name="f99" draw:formula="308151 * ?f4 / 874716"/>
              <draw:equation draw:name="f100" draw:formula="3156692 * ?f5 / 6857455"/>
              <draw:equation draw:name="f101" draw:formula="261668 * ?f4 / 874716"/>
              <draw:equation draw:name="f102" draw:formula="3136497 * ?f5 / 6857455"/>
              <draw:equation draw:name="f103" draw:formula="237663 * ?f4 / 874716"/>
              <draw:equation draw:name="f104" draw:formula="3119733 * ?f5 / 6857455"/>
              <draw:equation draw:name="f105" draw:formula="222233 * ?f4 / 874716"/>
              <draw:equation draw:name="f106" draw:formula="3045436 * ?f5 / 6857455"/>
              <draw:equation draw:name="f107" draw:formula="131742 * ?f4 / 874716"/>
              <draw:equation draw:name="f108" draw:formula="3037054 * ?f5 / 6857455"/>
              <draw:equation draw:name="f109" draw:formula="124121 * ?f4 / 874716"/>
              <draw:equation draw:name="f110" draw:formula="2936466 * ?f5 / 6857455"/>
              <draw:equation draw:name="f111" draw:formula="82400 * ?f4 / 874716"/>
              <draw:equation draw:name="f112" draw:formula="2901031 * ?f5 / 6857455"/>
              <draw:equation draw:name="f113" draw:formula="59731 * ?f4 / 874716"/>
              <draw:equation draw:name="f114" draw:formula="2828259 * ?f5 / 6857455"/>
              <draw:equation draw:name="f115" draw:formula="3149 * ?f4 / 874716"/>
              <draw:equation draw:name="f116" draw:formula="2799492 * ?f5 / 6857455"/>
              <draw:equation draw:name="f117" draw:formula="1245 * ?f4 / 874716"/>
              <draw:equation draw:name="f118" draw:formula="2693570 * ?f5 / 6857455"/>
              <draw:equation draw:name="f119" draw:formula="35154 * ?f4 / 874716"/>
              <draw:equation draw:name="f120" draw:formula="2639847 * ?f5 / 6857455"/>
              <draw:equation draw:name="f121" draw:formula="73448 * ?f4 / 874716"/>
              <draw:equation draw:name="f122" draw:formula="2621178 * ?f5 / 6857455"/>
              <draw:equation draw:name="f123" draw:formula="88688 * ?f4 / 874716"/>
              <draw:equation draw:name="f124" draw:formula="2489348 * ?f5 / 6857455"/>
              <draw:equation draw:name="f125" draw:formula="72304 * ?f4 / 874716"/>
              <draw:equation draw:name="f126" draw:formula="2452580 * ?f5 / 6857455"/>
              <draw:equation draw:name="f127" draw:formula="68683 * ?f4 / 874716"/>
              <draw:equation draw:name="f128" draw:formula="2326464 * ?f5 / 6857455"/>
              <draw:equation draw:name="f129" draw:formula="50395 * ?f4 / 874716"/>
              <draw:equation draw:name="f130" draw:formula="2300365 * ?f5 / 6857455"/>
              <draw:equation draw:name="f131" draw:formula="54777 * ?f4 / 874716"/>
              <draw:equation draw:name="f132" draw:formula="2130434 * ?f5 / 6857455"/>
              <draw:equation draw:name="f133" draw:formula="58397 * ?f4 / 874716"/>
              <draw:equation draw:name="f134" draw:formula="2118621 * ?f5 / 6857455"/>
              <draw:equation draw:name="f135" draw:formula="47919 * ?f4 / 874716"/>
              <draw:equation draw:name="f136" draw:formula="2057659 * ?f5 / 6857455"/>
              <draw:equation draw:name="f137" draw:formula="16866 * ?f4 / 874716"/>
              <draw:equation draw:name="f138" draw:formula="1976314 * ?f5 / 6857455"/>
              <draw:equation draw:name="f139" draw:formula="8865 * ?f4 / 874716"/>
              <draw:equation draw:name="f140" draw:formula="1961454 * ?f5 / 6857455"/>
              <draw:equation draw:name="f141" draw:formula="11724 * ?f4 / 874716"/>
              <draw:equation draw:name="f142" draw:formula="1906588 * ?f5 / 6857455"/>
              <draw:equation draw:name="f143" draw:formula="30964 * ?f4 / 874716"/>
              <draw:equation draw:name="f144" draw:formula="1783330 * ?f5 / 6857455"/>
              <draw:equation draw:name="f145" draw:formula="48871 * ?f4 / 874716"/>
              <draw:equation draw:name="f146" draw:formula="1759327 * ?f5 / 6857455"/>
              <draw:equation draw:name="f147" draw:formula="55349 * ?f4 / 874716"/>
              <draw:equation draw:name="f148" draw:formula="1716082 * ?f5 / 6857455"/>
              <draw:equation draw:name="f149" draw:formula="65445 * ?f4 / 874716"/>
              <draw:equation draw:name="f150" draw:formula="1598920 * ?f5 / 6857455"/>
              <draw:equation draw:name="f151" draw:formula="72114 * ?f4 / 874716"/>
              <draw:equation draw:name="f152" draw:formula="1542150 * ?f5 / 6857455"/>
              <draw:equation draw:name="f153" draw:formula="62207 * ?f4 / 874716"/>
              <draw:equation draw:name="f154" draw:formula="1516813 * ?f5 / 6857455"/>
              <draw:equation draw:name="f155" draw:formula="62779 * ?f4 / 874716"/>
              <draw:equation draw:name="f156" draw:formula="1432228 * ?f5 / 6857455"/>
              <draw:equation draw:name="f157" draw:formula="88116 * ?f4 / 874716"/>
              <draw:equation draw:name="f158" draw:formula="1224765 * ?f5 / 6857455"/>
              <draw:equation draw:name="f159" draw:formula="71924 * ?f4 / 874716"/>
              <draw:equation draw:name="f160" draw:formula="1159231 * ?f5 / 6857455"/>
              <draw:equation draw:name="f161" draw:formula="58207 * ?f4 / 874716"/>
              <draw:equation draw:name="f162" draw:formula="1124370 * ?f5 / 6857455"/>
              <draw:equation draw:name="f163" draw:formula="56301 * ?f4 / 874716"/>
              <draw:equation draw:name="f164" draw:formula="1075600 * ?f5 / 6857455"/>
              <draw:equation draw:name="f165" draw:formula="75542 * ?f4 / 874716"/>
              <draw:equation draw:name="f166" draw:formula="986633 * ?f5 / 6857455"/>
              <draw:equation draw:name="f167" draw:formula="79162 * ?f4 / 874716"/>
              <draw:equation draw:name="f168" draw:formula="861089 * ?f5 / 6857455"/>
              <draw:equation draw:name="f169" draw:formula="76304 * ?f4 / 874716"/>
              <draw:equation draw:name="f170" draw:formula="759168 * ?f5 / 6857455"/>
              <draw:equation draw:name="f171" draw:formula="104689 * ?f4 / 874716"/>
              <draw:equation draw:name="f172" draw:formula="723735 * ?f5 / 6857455"/>
              <draw:equation draw:name="f173" draw:formula="140696 * ?f4 / 874716"/>
              <draw:equation draw:name="f174" draw:formula="647532 * ?f5 / 6857455"/>
              <draw:equation draw:name="f175" draw:formula="147934 * ?f4 / 874716"/>
              <draw:equation draw:name="f176" draw:formula="552659 * ?f5 / 6857455"/>
              <draw:equation draw:name="f177" draw:formula="95926 * ?f4 / 874716"/>
              <draw:equation draw:name="f178" draw:formula="541800 * ?f5 / 6857455"/>
              <draw:equation draw:name="f179" draw:formula="97640 * ?f4 / 874716"/>
              <draw:equation draw:name="f180" draw:formula="375107 * ?f5 / 6857455"/>
              <draw:equation draw:name="f181" draw:formula="123169 * ?f4 / 874716"/>
              <draw:equation draw:name="f182" draw:formula="273567 * ?f5 / 6857455"/>
              <draw:equation draw:name="f183" draw:formula="145458 * ?f4 / 874716"/>
              <draw:equation draw:name="f184" draw:formula="264043 * ?f5 / 6857455"/>
              <draw:equation draw:name="f185" draw:formula="154792 * ?f4 / 874716"/>
              <draw:equation draw:name="f186" draw:formula="169360 * ?f5 / 6857455"/>
              <draw:equation draw:name="f187" draw:formula="177273 * ?f4 / 874716"/>
              <draw:equation draw:name="f188" draw:formula="89347 * ?f5 / 6857455"/>
              <draw:equation draw:name="f189" draw:formula="157460 * ?f4 / 874716"/>
              <draw:equation draw:name="f190" draw:formula="34291 * ?f5 / 6857455"/>
              <draw:equation draw:name="f191" draw:formula="145268 * ?f4 / 874716"/>
              <draw:equation draw:name="f192" draw:formula="0 * ?f5 / 6857455"/>
              <draw:equation draw:name="f193" draw:formula="142056 * ?f4 / 874716"/>
              <draw:equation draw:name="f194" draw:formula="849556 * ?f4 / 874716"/>
              <draw:equation draw:name="f195" draw:formula="60652 * ?f5 / 6857455"/>
              <draw:equation draw:name="f196" draw:formula="844783 * ?f4 / 874716"/>
              <draw:equation draw:name="f197" draw:formula="119068 * ?f5 / 6857455"/>
              <draw:equation draw:name="f198" draw:formula="827281 * ?f4 / 874716"/>
              <draw:equation draw:name="f199" draw:formula="171840 * ?f5 / 6857455"/>
              <draw:equation draw:name="f200" draw:formula="804420 * ?f4 / 874716"/>
              <draw:equation draw:name="f201" draw:formula="274329 * ?f5 / 6857455"/>
              <draw:equation draw:name="f202" draw:formula="794324 * ?f4 / 874716"/>
              <draw:equation draw:name="f203" draw:formula="306715 * ?f5 / 6857455"/>
              <draw:equation draw:name="f204" draw:formula="788798 * ?f4 / 874716"/>
              <draw:equation draw:name="f205" draw:formula="393967 * ?f5 / 6857455"/>
              <draw:equation draw:name="f206" draw:formula="765937 * ?f4 / 874716"/>
              <draw:equation draw:name="f207" draw:formula="493793 * ?f5 / 6857455"/>
              <draw:equation draw:name="f208" draw:formula="725549 * ?f4 / 874716"/>
              <draw:equation draw:name="f209" draw:formula="546373 * ?f5 / 6857455"/>
              <draw:equation draw:name="f210" draw:formula="740600 * ?f4 / 874716"/>
              <draw:equation draw:name="f211" draw:formula="730211 * ?f5 / 6857455"/>
              <draw:equation draw:name="f212" draw:formula="698116 * ?f4 / 874716"/>
              <draw:equation draw:name="f213" draw:formula="784889 * ?f5 / 6857455"/>
              <draw:equation draw:name="f214" draw:formula="676018 * ?f4 / 874716"/>
              <draw:equation draw:name="f215" draw:formula="800509 * ?f5 / 6857455"/>
              <draw:equation draw:name="f216" draw:formula="661349 * ?f4 / 874716"/>
              <draw:equation draw:name="f217" draw:formula="857661 * ?f5 / 6857455"/>
              <draw:equation draw:name="f218" draw:formula="626868 * ?f4 / 874716"/>
              <draw:equation draw:name="f219" draw:formula="949102 * ?f5 / 6857455"/>
              <draw:equation draw:name="f220" draw:formula="614676 * ?f4 / 874716"/>
              <draw:equation draw:name="f221" draw:formula="960342 * ?f5 / 6857455"/>
              <draw:equation draw:name="f222" draw:formula="607435 * ?f4 / 874716"/>
              <draw:equation draw:name="f223" draw:formula="977109 * ?f5 / 6857455"/>
              <draw:equation draw:name="f224" draw:formula="595815 * ?f4 / 874716"/>
              <draw:equation draw:name="f225" draw:formula="1071218 * ?f5 / 6857455"/>
              <draw:equation draw:name="f226" draw:formula="575240 * ?f4 / 874716"/>
              <draw:equation draw:name="f227" draw:formula="1091983 * ?f5 / 6857455"/>
              <draw:equation draw:name="f228" draw:formula="568764 * ?f4 / 874716"/>
              <draw:equation draw:name="f229" draw:formula="1109321 * ?f5 / 6857455"/>
              <draw:equation draw:name="f230" draw:formula="557904 * ?f4 / 874716"/>
              <draw:equation draw:name="f231" draw:formula="1162279 * ?f5 / 6857455"/>
              <draw:equation draw:name="f232" draw:formula="532949 * ?f4 / 874716"/>
              <draw:equation draw:name="f233" draw:formula="1206097 * ?f5 / 6857455"/>
              <draw:equation draw:name="f234" draw:formula="532187 * ?f4 / 874716"/>
              <draw:equation draw:name="f235" draw:formula="1266867 * ?f5 / 6857455"/>
              <draw:equation draw:name="f236" draw:formula="518088 * ?f4 / 874716"/>
              <draw:equation draw:name="f237" draw:formula="1380219 * ?f5 / 6857455"/>
              <draw:equation draw:name="f238" draw:formula="504182 * ?f4 / 874716"/>
              <draw:equation draw:name="f239" draw:formula="1403461 * ?f5 / 6857455"/>
              <draw:equation draw:name="f240" draw:formula="496180 * ?f4 / 874716"/>
              <draw:equation draw:name="f241" draw:formula="1544054 * ?f5 / 6857455"/>
              <draw:equation draw:name="f242" draw:formula="458268 * ?f4 / 874716"/>
              <draw:equation draw:name="f243" draw:formula="1656644 * ?f5 / 6857455"/>
              <draw:equation draw:name="f244" draw:formula="459032 * ?f4 / 874716"/>
              <draw:equation draw:name="f245" draw:formula="1665406 * ?f5 / 6857455"/>
              <draw:equation draw:name="f246" draw:formula="460747 * ?f4 / 874716"/>
              <draw:equation draw:name="f247" draw:formula="1708461 * ?f5 / 6857455"/>
              <draw:equation draw:name="f248" draw:formula="473318 * ?f4 / 874716"/>
              <draw:equation draw:name="f249" draw:formula="1775140 * ?f5 / 6857455"/>
              <draw:equation draw:name="f250" draw:formula="469891 * ?f4 / 874716"/>
              <draw:equation draw:name="f251" draw:formula="1821051 * ?f5 / 6857455"/>
              <draw:equation draw:name="f252" draw:formula="452554 * ?f4 / 874716"/>
              <draw:equation draw:name="f253" draw:formula="1878203 * ?f5 / 6857455"/>
              <draw:equation draw:name="f254" draw:formula="451792 * ?f4 / 874716"/>
              <draw:equation draw:name="f255" draw:formula="1943547 * ?f5 / 6857455"/>
              <draw:equation draw:name="f256" draw:formula="462651 * ?f4 / 874716"/>
              <draw:equation draw:name="f257" draw:formula="1972884 * ?f5 / 6857455"/>
              <draw:equation draw:name="f258" draw:formula="464937 * ?f4 / 874716"/>
              <draw:equation draw:name="f259" draw:formula="2053469 * ?f5 / 6857455"/>
              <draw:equation draw:name="f260" draw:formula="487417 * ?f4 / 874716"/>
              <draw:equation draw:name="f261" draw:formula="2101477 * ?f5 / 6857455"/>
              <draw:equation draw:name="f262" draw:formula="481893 * ?f4 / 874716"/>
              <draw:equation draw:name="f263" draw:formula="2148722 * ?f5 / 6857455"/>
              <draw:equation draw:name="f264" draw:formula="467033 * ?f4 / 874716"/>
              <draw:equation draw:name="f265" draw:formula="2179011 * ?f5 / 6857455"/>
              <draw:equation draw:name="f266" draw:formula="452744 * ?f4 / 874716"/>
              <draw:equation draw:name="f267" draw:formula="2240165 * ?f5 / 6857455"/>
              <draw:equation draw:name="f268" draw:formula="442648 * ?f4 / 874716"/>
              <draw:equation draw:name="f269" draw:formula="2251404 * ?f5 / 6857455"/>
              <draw:equation draw:name="f270" draw:formula="444172 * ?f4 / 874716"/>
              <draw:equation draw:name="f271" draw:formula="2433912 * ?f5 / 6857455"/>
              <draw:equation draw:name="f272" draw:formula="456746 * ?f4 / 874716"/>
              <draw:equation draw:name="f273" draw:formula="2506302 * ?f5 / 6857455"/>
              <draw:equation draw:name="f274" draw:formula="476939 * ?f4 / 874716"/>
              <draw:equation draw:name="f275" draw:formula="2521735 * ?f5 / 6857455"/>
              <draw:equation draw:name="f276" draw:formula="479415 * ?f4 / 874716"/>
              <draw:equation draw:name="f277" draw:formula="2675854 * ?f5 / 6857455"/>
              <draw:equation draw:name="f278" draw:formula="502086 * ?f4 / 874716"/>
              <draw:equation draw:name="f279" draw:formula="2692998 * ?f5 / 6857455"/>
              <draw:equation draw:name="f280" draw:formula="503038 * ?f4 / 874716"/>
              <draw:equation draw:name="f281" draw:formula="2740816 * ?f5 / 6857455"/>
              <draw:equation draw:name="f282" draw:formula="499037 * ?f4 / 874716"/>
              <draw:equation draw:name="f283" draw:formula="2853596 * ?f5 / 6857455"/>
              <draw:equation draw:name="f284" draw:formula="540187 * ?f4 / 874716"/>
              <draw:equation draw:name="f285" draw:formula="2966565 * ?f5 / 6857455"/>
              <draw:equation draw:name="f286" draw:formula="554286 * ?f4 / 874716"/>
              <draw:equation draw:name="f287" draw:formula="3028671 * ?f5 / 6857455"/>
              <draw:equation draw:name="f288" draw:formula="554094 * ?f4 / 874716"/>
              <draw:equation draw:name="f289" draw:formula="3073059 * ?f5 / 6857455"/>
              <draw:equation draw:name="f290" draw:formula="564192 * ?f4 / 874716"/>
              <draw:equation draw:name="f291" draw:formula="3182219 * ?f5 / 6857455"/>
              <draw:equation draw:name="f292" draw:formula="594862 * ?f4 / 874716"/>
              <draw:equation draw:name="f293" draw:formula="3233656 * ?f5 / 6857455"/>
              <draw:equation draw:name="f294" draw:formula="599625 * ?f4 / 874716"/>
              <draw:equation draw:name="f295" draw:formula="3288332 * ?f5 / 6857455"/>
              <draw:equation draw:name="f296" draw:formula="609914 * ?f4 / 874716"/>
              <draw:equation draw:name="f297" draw:formula="3423591 * ?f5 / 6857455"/>
              <draw:equation draw:name="f298" draw:formula="656015 * ?f4 / 874716"/>
              <draw:equation draw:name="f299" draw:formula="3534084 * ?f5 / 6857455"/>
              <draw:equation draw:name="f300" draw:formula="653349 * ?f4 / 874716"/>
              <draw:equation draw:name="f301" draw:formula="3604571 * ?f5 / 6857455"/>
              <draw:equation draw:name="f302" draw:formula="653918 * ?f4 / 874716"/>
              <draw:equation draw:name="f303" draw:formula="3688586 * ?f5 / 6857455"/>
              <draw:equation draw:name="f304" draw:formula="669160 * ?f4 / 874716"/>
              <draw:equation draw:name="f305" draw:formula="3757358 * ?f5 / 6857455"/>
              <draw:equation draw:name="f306" draw:formula="691450 * ?f4 / 874716"/>
              <draw:equation draw:name="f307" draw:formula="3852421 * ?f5 / 6857455"/>
              <draw:equation draw:name="f308" draw:formula="709167 * ?f4 / 874716"/>
              <draw:equation draw:name="f309" draw:formula="3947104 * ?f5 / 6857455"/>
              <draw:equation draw:name="f310" draw:formula="743267 * ?f4 / 874716"/>
              <draw:equation draw:name="f311" draw:formula="4013208 * ?f5 / 6857455"/>
              <draw:equation draw:name="f312" draw:formula="769367 * ?f4 / 874716"/>
              <draw:equation draw:name="f313" draw:formula="4105222 * ?f5 / 6857455"/>
              <draw:equation draw:name="f314" draw:formula="792417 * ?f4 / 874716"/>
              <draw:equation draw:name="f315" draw:formula="4246006 * ?f5 / 6857455"/>
              <draw:equation draw:name="f316" draw:formula="808610 * ?f4 / 874716"/>
              <draw:equation draw:name="f317" draw:formula="4310779 * ?f5 / 6857455"/>
              <draw:equation draw:name="f318" draw:formula="810326 * ?f4 / 874716"/>
              <draw:equation draw:name="f319" draw:formula="4413272 * ?f5 / 6857455"/>
              <draw:equation draw:name="f320" draw:formula="848235 * ?f4 / 874716"/>
              <draw:equation draw:name="f321" draw:formula="4457087 * ?f5 / 6857455"/>
              <draw:equation draw:name="f322" draw:formula="866524 * ?f4 / 874716"/>
              <draw:equation draw:name="f323" draw:formula="4496523 * ?f5 / 6857455"/>
              <draw:equation draw:name="f324" draw:formula="851284 * ?f4 / 874716"/>
              <draw:equation draw:name="f325" draw:formula="4522050 * ?f5 / 6857455"/>
              <draw:equation draw:name="f326" draw:formula="833757 * ?f4 / 874716"/>
              <draw:equation draw:name="f327" draw:formula="4602824 * ?f5 / 6857455"/>
              <draw:equation draw:name="f328" draw:formula="848618 * ?f4 / 874716"/>
              <draw:equation draw:name="f329" draw:formula="4688553 * ?f5 / 6857455"/>
              <draw:equation draw:name="f330" draw:formula="864238 * ?f4 / 874716"/>
              <draw:equation draw:name="f331" draw:formula="4749895 * ?f5 / 6857455"/>
              <draw:equation draw:name="f332" draw:formula="874716 * ?f4 / 874716"/>
              <draw:equation draw:name="f333" draw:formula="4826480 * ?f5 / 6857455"/>
              <draw:equation draw:name="f334" draw:formula="866334 * ?f4 / 874716"/>
              <draw:equation draw:name="f335" draw:formula="4886870 * ?f5 / 6857455"/>
              <draw:equation draw:name="f336" draw:formula="862906 * ?f4 / 874716"/>
              <draw:equation draw:name="f337" draw:formula="4935639 * ?f5 / 6857455"/>
              <draw:equation draw:name="f338" draw:formula="853190 * ?f4 / 874716"/>
              <draw:equation draw:name="f339" draw:formula="4952784 * ?f5 / 6857455"/>
              <draw:equation draw:name="f340" draw:formula="847473 * ?f4 / 874716"/>
              <draw:equation draw:name="f341" draw:formula="802896 * ?f4 / 874716"/>
              <draw:equation draw:name="f342" draw:formula="5233781 * ?f5 / 6857455"/>
              <draw:equation draw:name="f343" draw:formula="767271 * ?f4 / 874716"/>
              <draw:equation draw:name="f344" draw:formula="5327893 * ?f5 / 6857455"/>
              <draw:equation draw:name="f345" draw:formula="789752 * ?f4 / 874716"/>
              <draw:equation draw:name="f346" draw:formula="5362946 * ?f5 / 6857455"/>
              <draw:equation draw:name="f347" draw:formula="789370 * ?f4 / 874716"/>
              <draw:equation draw:name="f348" draw:formula="5524115 * ?f5 / 6857455"/>
              <draw:equation draw:name="f349" draw:formula="794514 * ?f4 / 874716"/>
              <draw:equation draw:name="f350" draw:formula="5552500 * ?f5 / 6857455"/>
              <draw:equation draw:name="f351" draw:formula="800038 * ?f4 / 874716"/>
              <draw:equation draw:name="f352" draw:formula="5705857 * ?f5 / 6857455"/>
              <draw:equation draw:name="f353" draw:formula="777367 * ?f4 / 874716"/>
              <draw:equation draw:name="f354" draw:formula="5761485 * ?f5 / 6857455"/>
              <draw:equation draw:name="f355" draw:formula="773557 * ?f4 / 874716"/>
              <draw:equation draw:name="f356" draw:formula="5812731 * ?f5 / 6857455"/>
              <draw:equation draw:name="f357" draw:formula="5884361 * ?f5 / 6857455"/>
              <draw:equation draw:name="f358" draw:formula="765747 * ?f4 / 874716"/>
              <draw:equation draw:name="f359" draw:formula="5958660 * ?f5 / 6857455"/>
              <draw:equation draw:name="f360" draw:formula="768605 * ?f4 / 874716"/>
              <draw:equation draw:name="f361" draw:formula="6041528 * ?f5 / 6857455"/>
              <draw:equation draw:name="f362" draw:formula="768033 * ?f4 / 874716"/>
              <draw:equation draw:name="f363" draw:formula="6074297 * ?f5 / 6857455"/>
              <draw:equation draw:name="f364" draw:formula="763081 * ?f4 / 874716"/>
              <draw:equation draw:name="f365" draw:formula="6162880 * ?f5 / 6857455"/>
              <draw:equation draw:name="f366" draw:formula="766509 * ?f4 / 874716"/>
              <draw:equation draw:name="f367" draw:formula="6209364 * ?f5 / 6857455"/>
              <draw:equation draw:name="f368" draw:formula="760795 * ?f4 / 874716"/>
              <draw:equation draw:name="f369" draw:formula="6285948 * ?f5 / 6857455"/>
              <draw:equation draw:name="f370" draw:formula="759651 * ?f4 / 874716"/>
              <draw:equation draw:name="f371" draw:formula="6310905 * ?f5 / 6857455"/>
              <draw:equation draw:name="f372" draw:formula="758316 * ?f4 / 874716"/>
              <draw:equation draw:name="f373" draw:formula="6333194 * ?f5 / 6857455"/>
              <draw:equation draw:name="f374" draw:formula="757554 * ?f4 / 874716"/>
              <draw:equation draw:name="f375" draw:formula="6409586 * ?f5 / 6857455"/>
              <draw:equation draw:name="f376" draw:formula="773177 * ?f4 / 874716"/>
              <draw:equation draw:name="f377" draw:formula="6477407 * ?f5 / 6857455"/>
              <draw:equation draw:name="f378" draw:formula="774129 * ?f4 / 874716"/>
              <draw:equation draw:name="f379" draw:formula="6596283 * ?f5 / 6857455"/>
              <draw:equation draw:name="f380" draw:formula="786703 * ?f4 / 874716"/>
              <draw:equation draw:name="f381" draw:formula="6622573 * ?f5 / 6857455"/>
              <draw:equation draw:name="f382" draw:formula="782321 * ?f4 / 874716"/>
              <draw:equation draw:name="f383" draw:formula="6704872 * ?f5 / 6857455"/>
              <draw:equation draw:name="f384" draw:formula="780607 * ?f4 / 874716"/>
              <draw:equation draw:name="f385" draw:formula="6751738 * ?f5 / 6857455"/>
              <draw:equation draw:name="f386" draw:formula="779273 * ?f4 / 874716"/>
              <draw:equation draw:name="f387" draw:formula="6809650 * ?f5 / 6857455"/>
              <draw:equation draw:name="f388" draw:formula="788417 * ?f4 / 874716"/>
              <draw:equation draw:name="f389" draw:formula="6832976 * ?f5 / 6857455"/>
              <draw:equation draw:name="f390" draw:formula="800428 * ?f4 / 874716"/>
              <draw:equation draw:name="f391" draw:formula="?f8 / ?f6"/>
              <draw:equation draw:name="f392" draw:formula="?f9 / ?f7"/>
              <draw:equation draw:name="f393" draw:formula="?f10 / ?f7"/>
              <draw:equation draw:name="f394" draw:formula="?f11 / ?f6"/>
              <draw:equation draw:name="f395" draw:formula="?f12 / ?f7"/>
              <draw:equation draw:name="f396" draw:formula="?f13 / ?f6"/>
              <draw:equation draw:name="f397" draw:formula="?f14 / ?f7"/>
              <draw:equation draw:name="f398" draw:formula="?f15 / ?f6"/>
              <draw:equation draw:name="f399" draw:formula="?f16 / ?f7"/>
              <draw:equation draw:name="f400" draw:formula="?f17 / ?f6"/>
              <draw:equation draw:name="f401" draw:formula="?f18 / ?f7"/>
              <draw:equation draw:name="f402" draw:formula="?f19 / ?f6"/>
              <draw:equation draw:name="f403" draw:formula="?f20 / ?f7"/>
              <draw:equation draw:name="f404" draw:formula="?f21 / ?f6"/>
              <draw:equation draw:name="f405" draw:formula="?f22 / ?f7"/>
              <draw:equation draw:name="f406" draw:formula="?f23 / ?f6"/>
              <draw:equation draw:name="f407" draw:formula="?f24 / ?f7"/>
              <draw:equation draw:name="f408" draw:formula="?f25 / ?f6"/>
              <draw:equation draw:name="f409" draw:formula="?f26 / ?f7"/>
              <draw:equation draw:name="f410" draw:formula="?f27 / ?f6"/>
              <draw:equation draw:name="f411" draw:formula="?f28 / ?f7"/>
              <draw:equation draw:name="f412" draw:formula="?f29 / ?f6"/>
              <draw:equation draw:name="f413" draw:formula="?f30 / ?f7"/>
              <draw:equation draw:name="f414" draw:formula="?f31 / ?f6"/>
              <draw:equation draw:name="f415" draw:formula="?f32 / ?f7"/>
              <draw:equation draw:name="f416" draw:formula="?f33 / ?f6"/>
              <draw:equation draw:name="f417" draw:formula="?f34 / ?f7"/>
              <draw:equation draw:name="f418" draw:formula="?f35 / ?f6"/>
              <draw:equation draw:name="f419" draw:formula="?f36 / ?f7"/>
              <draw:equation draw:name="f420" draw:formula="?f37 / ?f6"/>
              <draw:equation draw:name="f421" draw:formula="?f38 / ?f7"/>
              <draw:equation draw:name="f422" draw:formula="?f39 / ?f6"/>
              <draw:equation draw:name="f423" draw:formula="?f40 / ?f7"/>
              <draw:equation draw:name="f424" draw:formula="?f41 / ?f6"/>
              <draw:equation draw:name="f425" draw:formula="?f42 / ?f7"/>
              <draw:equation draw:name="f426" draw:formula="?f43 / ?f6"/>
              <draw:equation draw:name="f427" draw:formula="?f44 / ?f7"/>
              <draw:equation draw:name="f428" draw:formula="?f45 / ?f6"/>
              <draw:equation draw:name="f429" draw:formula="?f46 / ?f7"/>
              <draw:equation draw:name="f430" draw:formula="?f47 / ?f6"/>
              <draw:equation draw:name="f431" draw:formula="?f48 / ?f7"/>
              <draw:equation draw:name="f432" draw:formula="?f49 / ?f6"/>
              <draw:equation draw:name="f433" draw:formula="?f50 / ?f7"/>
              <draw:equation draw:name="f434" draw:formula="?f51 / ?f6"/>
              <draw:equation draw:name="f435" draw:formula="?f52 / ?f7"/>
              <draw:equation draw:name="f436" draw:formula="?f53 / ?f6"/>
              <draw:equation draw:name="f437" draw:formula="?f54 / ?f7"/>
              <draw:equation draw:name="f438" draw:formula="?f55 / ?f6"/>
              <draw:equation draw:name="f439" draw:formula="?f56 / ?f6"/>
              <draw:equation draw:name="f440" draw:formula="?f57 / ?f7"/>
              <draw:equation draw:name="f441" draw:formula="?f58 / ?f6"/>
              <draw:equation draw:name="f442" draw:formula="?f59 / ?f7"/>
              <draw:equation draw:name="f443" draw:formula="?f60 / ?f6"/>
              <draw:equation draw:name="f444" draw:formula="?f61 / ?f7"/>
              <draw:equation draw:name="f445" draw:formula="?f62 / ?f6"/>
              <draw:equation draw:name="f446" draw:formula="?f63 / ?f7"/>
              <draw:equation draw:name="f447" draw:formula="?f64 / ?f6"/>
              <draw:equation draw:name="f448" draw:formula="?f65 / ?f7"/>
              <draw:equation draw:name="f449" draw:formula="?f66 / ?f6"/>
              <draw:equation draw:name="f450" draw:formula="?f67 / ?f7"/>
              <draw:equation draw:name="f451" draw:formula="?f68 / ?f6"/>
              <draw:equation draw:name="f452" draw:formula="?f69 / ?f7"/>
              <draw:equation draw:name="f453" draw:formula="?f70 / ?f6"/>
              <draw:equation draw:name="f454" draw:formula="?f71 / ?f7"/>
              <draw:equation draw:name="f455" draw:formula="?f72 / ?f6"/>
              <draw:equation draw:name="f456" draw:formula="?f73 / ?f7"/>
              <draw:equation draw:name="f457" draw:formula="?f74 / ?f6"/>
              <draw:equation draw:name="f458" draw:formula="?f75 / ?f7"/>
              <draw:equation draw:name="f459" draw:formula="?f76 / ?f6"/>
              <draw:equation draw:name="f460" draw:formula="?f77 / ?f7"/>
              <draw:equation draw:name="f461" draw:formula="?f78 / ?f6"/>
              <draw:equation draw:name="f462" draw:formula="?f79 / ?f7"/>
              <draw:equation draw:name="f463" draw:formula="?f80 / ?f6"/>
              <draw:equation draw:name="f464" draw:formula="?f81 / ?f7"/>
              <draw:equation draw:name="f465" draw:formula="?f82 / ?f6"/>
              <draw:equation draw:name="f466" draw:formula="?f83 / ?f7"/>
              <draw:equation draw:name="f467" draw:formula="?f84 / ?f6"/>
              <draw:equation draw:name="f468" draw:formula="?f85 / ?f7"/>
              <draw:equation draw:name="f469" draw:formula="?f86 / ?f6"/>
              <draw:equation draw:name="f470" draw:formula="?f87 / ?f7"/>
              <draw:equation draw:name="f471" draw:formula="?f88 / ?f6"/>
              <draw:equation draw:name="f472" draw:formula="?f89 / ?f7"/>
              <draw:equation draw:name="f473" draw:formula="?f90 / ?f6"/>
              <draw:equation draw:name="f474" draw:formula="?f91 / ?f7"/>
              <draw:equation draw:name="f475" draw:formula="?f92 / ?f6"/>
              <draw:equation draw:name="f476" draw:formula="?f93 / ?f7"/>
              <draw:equation draw:name="f477" draw:formula="?f94 / ?f6"/>
              <draw:equation draw:name="f478" draw:formula="?f95 / ?f7"/>
              <draw:equation draw:name="f479" draw:formula="?f96 / ?f6"/>
              <draw:equation draw:name="f480" draw:formula="?f97 / ?f7"/>
              <draw:equation draw:name="f481" draw:formula="?f98 / ?f6"/>
              <draw:equation draw:name="f482" draw:formula="?f99 / ?f7"/>
              <draw:equation draw:name="f483" draw:formula="?f100 / ?f6"/>
              <draw:equation draw:name="f484" draw:formula="?f101 / ?f7"/>
              <draw:equation draw:name="f485" draw:formula="?f102 / ?f6"/>
              <draw:equation draw:name="f486" draw:formula="?f103 / ?f7"/>
              <draw:equation draw:name="f487" draw:formula="?f104 / ?f6"/>
              <draw:equation draw:name="f488" draw:formula="?f105 / ?f7"/>
              <draw:equation draw:name="f489" draw:formula="?f106 / ?f6"/>
              <draw:equation draw:name="f490" draw:formula="?f107 / ?f7"/>
              <draw:equation draw:name="f491" draw:formula="?f108 / ?f6"/>
              <draw:equation draw:name="f492" draw:formula="?f109 / ?f7"/>
              <draw:equation draw:name="f493" draw:formula="?f110 / ?f6"/>
              <draw:equation draw:name="f494" draw:formula="?f111 / ?f7"/>
              <draw:equation draw:name="f495" draw:formula="?f112 / ?f6"/>
              <draw:equation draw:name="f496" draw:formula="?f113 / ?f7"/>
              <draw:equation draw:name="f497" draw:formula="?f114 / ?f6"/>
              <draw:equation draw:name="f498" draw:formula="?f115 / ?f7"/>
              <draw:equation draw:name="f499" draw:formula="?f116 / ?f6"/>
              <draw:equation draw:name="f500" draw:formula="?f117 / ?f7"/>
              <draw:equation draw:name="f501" draw:formula="?f118 / ?f6"/>
              <draw:equation draw:name="f502" draw:formula="?f119 / ?f7"/>
              <draw:equation draw:name="f503" draw:formula="?f120 / ?f6"/>
              <draw:equation draw:name="f504" draw:formula="?f121 / ?f7"/>
              <draw:equation draw:name="f505" draw:formula="?f122 / ?f6"/>
              <draw:equation draw:name="f506" draw:formula="?f123 / ?f7"/>
              <draw:equation draw:name="f507" draw:formula="?f124 / ?f6"/>
              <draw:equation draw:name="f508" draw:formula="?f125 / ?f7"/>
              <draw:equation draw:name="f509" draw:formula="?f126 / ?f6"/>
              <draw:equation draw:name="f510" draw:formula="?f127 / ?f7"/>
              <draw:equation draw:name="f511" draw:formula="?f128 / ?f6"/>
              <draw:equation draw:name="f512" draw:formula="?f129 / ?f7"/>
              <draw:equation draw:name="f513" draw:formula="?f130 / ?f6"/>
              <draw:equation draw:name="f514" draw:formula="?f131 / ?f7"/>
              <draw:equation draw:name="f515" draw:formula="?f132 / ?f6"/>
              <draw:equation draw:name="f516" draw:formula="?f133 / ?f7"/>
              <draw:equation draw:name="f517" draw:formula="?f134 / ?f6"/>
              <draw:equation draw:name="f518" draw:formula="?f135 / ?f7"/>
              <draw:equation draw:name="f519" draw:formula="?f136 / ?f6"/>
              <draw:equation draw:name="f520" draw:formula="?f137 / ?f7"/>
              <draw:equation draw:name="f521" draw:formula="?f138 / ?f6"/>
              <draw:equation draw:name="f522" draw:formula="?f139 / ?f7"/>
              <draw:equation draw:name="f523" draw:formula="?f140 / ?f6"/>
              <draw:equation draw:name="f524" draw:formula="?f141 / ?f7"/>
              <draw:equation draw:name="f525" draw:formula="?f142 / ?f6"/>
              <draw:equation draw:name="f526" draw:formula="?f143 / ?f7"/>
              <draw:equation draw:name="f527" draw:formula="?f144 / ?f6"/>
              <draw:equation draw:name="f528" draw:formula="?f145 / ?f7"/>
              <draw:equation draw:name="f529" draw:formula="?f146 / ?f6"/>
              <draw:equation draw:name="f530" draw:formula="?f147 / ?f7"/>
              <draw:equation draw:name="f531" draw:formula="?f148 / ?f6"/>
              <draw:equation draw:name="f532" draw:formula="?f149 / ?f7"/>
              <draw:equation draw:name="f533" draw:formula="?f150 / ?f6"/>
              <draw:equation draw:name="f534" draw:formula="?f151 / ?f7"/>
              <draw:equation draw:name="f535" draw:formula="?f152 / ?f6"/>
              <draw:equation draw:name="f536" draw:formula="?f153 / ?f7"/>
              <draw:equation draw:name="f537" draw:formula="?f154 / ?f6"/>
              <draw:equation draw:name="f538" draw:formula="?f155 / ?f7"/>
              <draw:equation draw:name="f539" draw:formula="?f156 / ?f6"/>
              <draw:equation draw:name="f540" draw:formula="?f157 / ?f7"/>
              <draw:equation draw:name="f541" draw:formula="?f158 / ?f6"/>
              <draw:equation draw:name="f542" draw:formula="?f159 / ?f7"/>
              <draw:equation draw:name="f543" draw:formula="?f160 / ?f6"/>
              <draw:equation draw:name="f544" draw:formula="?f161 / ?f7"/>
              <draw:equation draw:name="f545" draw:formula="?f162 / ?f6"/>
              <draw:equation draw:name="f546" draw:formula="?f163 / ?f7"/>
              <draw:equation draw:name="f547" draw:formula="?f164 / ?f6"/>
              <draw:equation draw:name="f548" draw:formula="?f165 / ?f7"/>
              <draw:equation draw:name="f549" draw:formula="?f166 / ?f6"/>
              <draw:equation draw:name="f550" draw:formula="?f167 / ?f7"/>
              <draw:equation draw:name="f551" draw:formula="?f168 / ?f6"/>
              <draw:equation draw:name="f552" draw:formula="?f169 / ?f7"/>
              <draw:equation draw:name="f553" draw:formula="?f170 / ?f6"/>
              <draw:equation draw:name="f554" draw:formula="?f171 / ?f7"/>
              <draw:equation draw:name="f555" draw:formula="?f172 / ?f6"/>
              <draw:equation draw:name="f556" draw:formula="?f173 / ?f7"/>
              <draw:equation draw:name="f557" draw:formula="?f174 / ?f6"/>
              <draw:equation draw:name="f558" draw:formula="?f175 / ?f7"/>
              <draw:equation draw:name="f559" draw:formula="?f176 / ?f6"/>
              <draw:equation draw:name="f560" draw:formula="?f177 / ?f7"/>
              <draw:equation draw:name="f561" draw:formula="?f178 / ?f6"/>
              <draw:equation draw:name="f562" draw:formula="?f179 / ?f7"/>
              <draw:equation draw:name="f563" draw:formula="?f180 / ?f6"/>
              <draw:equation draw:name="f564" draw:formula="?f181 / ?f7"/>
              <draw:equation draw:name="f565" draw:formula="?f182 / ?f6"/>
              <draw:equation draw:name="f566" draw:formula="?f183 / ?f7"/>
              <draw:equation draw:name="f567" draw:formula="?f184 / ?f6"/>
              <draw:equation draw:name="f568" draw:formula="?f185 / ?f7"/>
              <draw:equation draw:name="f569" draw:formula="?f186 / ?f6"/>
              <draw:equation draw:name="f570" draw:formula="?f187 / ?f7"/>
              <draw:equation draw:name="f571" draw:formula="?f188 / ?f6"/>
              <draw:equation draw:name="f572" draw:formula="?f189 / ?f7"/>
              <draw:equation draw:name="f573" draw:formula="?f190 / ?f6"/>
              <draw:equation draw:name="f574" draw:formula="?f191 / ?f7"/>
              <draw:equation draw:name="f575" draw:formula="?f192 / ?f6"/>
              <draw:equation draw:name="f576" draw:formula="?f193 / ?f7"/>
              <draw:equation draw:name="f577" draw:formula="?f194 / ?f7"/>
              <draw:equation draw:name="f578" draw:formula="?f195 / ?f6"/>
              <draw:equation draw:name="f579" draw:formula="?f196 / ?f7"/>
              <draw:equation draw:name="f580" draw:formula="?f197 / ?f6"/>
              <draw:equation draw:name="f581" draw:formula="?f198 / ?f7"/>
              <draw:equation draw:name="f582" draw:formula="?f199 / ?f6"/>
              <draw:equation draw:name="f583" draw:formula="?f200 / ?f7"/>
              <draw:equation draw:name="f584" draw:formula="?f201 / ?f6"/>
              <draw:equation draw:name="f585" draw:formula="?f202 / ?f7"/>
              <draw:equation draw:name="f586" draw:formula="?f203 / ?f6"/>
              <draw:equation draw:name="f587" draw:formula="?f204 / ?f7"/>
              <draw:equation draw:name="f588" draw:formula="?f205 / ?f6"/>
              <draw:equation draw:name="f589" draw:formula="?f206 / ?f7"/>
              <draw:equation draw:name="f590" draw:formula="?f207 / ?f6"/>
              <draw:equation draw:name="f591" draw:formula="?f208 / ?f7"/>
              <draw:equation draw:name="f592" draw:formula="?f209 / ?f6"/>
              <draw:equation draw:name="f593" draw:formula="?f210 / ?f7"/>
              <draw:equation draw:name="f594" draw:formula="?f211 / ?f6"/>
              <draw:equation draw:name="f595" draw:formula="?f212 / ?f7"/>
              <draw:equation draw:name="f596" draw:formula="?f213 / ?f6"/>
              <draw:equation draw:name="f597" draw:formula="?f214 / ?f7"/>
              <draw:equation draw:name="f598" draw:formula="?f215 / ?f6"/>
              <draw:equation draw:name="f599" draw:formula="?f216 / ?f7"/>
              <draw:equation draw:name="f600" draw:formula="?f217 / ?f6"/>
              <draw:equation draw:name="f601" draw:formula="?f218 / ?f7"/>
              <draw:equation draw:name="f602" draw:formula="?f219 / ?f6"/>
              <draw:equation draw:name="f603" draw:formula="?f220 / ?f7"/>
              <draw:equation draw:name="f604" draw:formula="?f221 / ?f6"/>
              <draw:equation draw:name="f605" draw:formula="?f222 / ?f7"/>
              <draw:equation draw:name="f606" draw:formula="?f223 / ?f6"/>
              <draw:equation draw:name="f607" draw:formula="?f224 / ?f7"/>
              <draw:equation draw:name="f608" draw:formula="?f225 / ?f6"/>
              <draw:equation draw:name="f609" draw:formula="?f226 / ?f7"/>
              <draw:equation draw:name="f610" draw:formula="?f227 / ?f6"/>
              <draw:equation draw:name="f611" draw:formula="?f228 / ?f7"/>
              <draw:equation draw:name="f612" draw:formula="?f229 / ?f6"/>
              <draw:equation draw:name="f613" draw:formula="?f230 / ?f7"/>
              <draw:equation draw:name="f614" draw:formula="?f231 / ?f6"/>
              <draw:equation draw:name="f615" draw:formula="?f232 / ?f7"/>
              <draw:equation draw:name="f616" draw:formula="?f233 / ?f6"/>
              <draw:equation draw:name="f617" draw:formula="?f234 / ?f7"/>
              <draw:equation draw:name="f618" draw:formula="?f235 / ?f6"/>
              <draw:equation draw:name="f619" draw:formula="?f236 / ?f7"/>
              <draw:equation draw:name="f620" draw:formula="?f237 / ?f6"/>
              <draw:equation draw:name="f621" draw:formula="?f238 / ?f7"/>
              <draw:equation draw:name="f622" draw:formula="?f239 / ?f6"/>
              <draw:equation draw:name="f623" draw:formula="?f240 / ?f7"/>
              <draw:equation draw:name="f624" draw:formula="?f241 / ?f6"/>
              <draw:equation draw:name="f625" draw:formula="?f242 / ?f7"/>
              <draw:equation draw:name="f626" draw:formula="?f243 / ?f6"/>
              <draw:equation draw:name="f627" draw:formula="?f244 / ?f7"/>
              <draw:equation draw:name="f628" draw:formula="?f245 / ?f6"/>
              <draw:equation draw:name="f629" draw:formula="?f246 / ?f7"/>
              <draw:equation draw:name="f630" draw:formula="?f247 / ?f6"/>
              <draw:equation draw:name="f631" draw:formula="?f248 / ?f7"/>
              <draw:equation draw:name="f632" draw:formula="?f249 / ?f6"/>
              <draw:equation draw:name="f633" draw:formula="?f250 / ?f7"/>
              <draw:equation draw:name="f634" draw:formula="?f251 / ?f6"/>
              <draw:equation draw:name="f635" draw:formula="?f252 / ?f7"/>
              <draw:equation draw:name="f636" draw:formula="?f253 / ?f6"/>
              <draw:equation draw:name="f637" draw:formula="?f254 / ?f7"/>
              <draw:equation draw:name="f638" draw:formula="?f255 / ?f6"/>
              <draw:equation draw:name="f639" draw:formula="?f256 / ?f7"/>
              <draw:equation draw:name="f640" draw:formula="?f257 / ?f6"/>
              <draw:equation draw:name="f641" draw:formula="?f258 / ?f7"/>
              <draw:equation draw:name="f642" draw:formula="?f259 / ?f6"/>
              <draw:equation draw:name="f643" draw:formula="?f260 / ?f7"/>
              <draw:equation draw:name="f644" draw:formula="?f261 / ?f6"/>
              <draw:equation draw:name="f645" draw:formula="?f262 / ?f7"/>
              <draw:equation draw:name="f646" draw:formula="?f263 / ?f6"/>
              <draw:equation draw:name="f647" draw:formula="?f264 / ?f7"/>
              <draw:equation draw:name="f648" draw:formula="?f265 / ?f6"/>
              <draw:equation draw:name="f649" draw:formula="?f266 / ?f7"/>
              <draw:equation draw:name="f650" draw:formula="?f267 / ?f6"/>
              <draw:equation draw:name="f651" draw:formula="?f268 / ?f7"/>
              <draw:equation draw:name="f652" draw:formula="?f269 / ?f6"/>
              <draw:equation draw:name="f653" draw:formula="?f270 / ?f7"/>
              <draw:equation draw:name="f654" draw:formula="?f271 / ?f6"/>
              <draw:equation draw:name="f655" draw:formula="?f272 / ?f7"/>
              <draw:equation draw:name="f656" draw:formula="?f273 / ?f6"/>
              <draw:equation draw:name="f657" draw:formula="?f274 / ?f7"/>
              <draw:equation draw:name="f658" draw:formula="?f275 / ?f6"/>
              <draw:equation draw:name="f659" draw:formula="?f276 / ?f7"/>
              <draw:equation draw:name="f660" draw:formula="?f277 / ?f6"/>
              <draw:equation draw:name="f661" draw:formula="?f278 / ?f7"/>
              <draw:equation draw:name="f662" draw:formula="?f279 / ?f6"/>
              <draw:equation draw:name="f663" draw:formula="?f280 / ?f7"/>
              <draw:equation draw:name="f664" draw:formula="?f281 / ?f6"/>
              <draw:equation draw:name="f665" draw:formula="?f282 / ?f7"/>
              <draw:equation draw:name="f666" draw:formula="?f283 / ?f6"/>
              <draw:equation draw:name="f667" draw:formula="?f284 / ?f7"/>
              <draw:equation draw:name="f668" draw:formula="?f285 / ?f6"/>
              <draw:equation draw:name="f669" draw:formula="?f286 / ?f7"/>
              <draw:equation draw:name="f670" draw:formula="?f287 / ?f6"/>
              <draw:equation draw:name="f671" draw:formula="?f288 / ?f7"/>
              <draw:equation draw:name="f672" draw:formula="?f289 / ?f6"/>
              <draw:equation draw:name="f673" draw:formula="?f290 / ?f7"/>
              <draw:equation draw:name="f674" draw:formula="?f291 / ?f6"/>
              <draw:equation draw:name="f675" draw:formula="?f292 / ?f7"/>
              <draw:equation draw:name="f676" draw:formula="?f293 / ?f6"/>
              <draw:equation draw:name="f677" draw:formula="?f294 / ?f7"/>
              <draw:equation draw:name="f678" draw:formula="?f295 / ?f6"/>
              <draw:equation draw:name="f679" draw:formula="?f296 / ?f7"/>
              <draw:equation draw:name="f680" draw:formula="?f297 / ?f6"/>
              <draw:equation draw:name="f681" draw:formula="?f298 / ?f7"/>
              <draw:equation draw:name="f682" draw:formula="?f299 / ?f6"/>
              <draw:equation draw:name="f683" draw:formula="?f300 / ?f7"/>
              <draw:equation draw:name="f684" draw:formula="?f301 / ?f6"/>
              <draw:equation draw:name="f685" draw:formula="?f302 / ?f7"/>
              <draw:equation draw:name="f686" draw:formula="?f303 / ?f6"/>
              <draw:equation draw:name="f687" draw:formula="?f304 / ?f7"/>
              <draw:equation draw:name="f688" draw:formula="?f305 / ?f6"/>
              <draw:equation draw:name="f689" draw:formula="?f306 / ?f7"/>
              <draw:equation draw:name="f690" draw:formula="?f307 / ?f6"/>
              <draw:equation draw:name="f691" draw:formula="?f308 / ?f7"/>
              <draw:equation draw:name="f692" draw:formula="?f309 / ?f6"/>
              <draw:equation draw:name="f693" draw:formula="?f310 / ?f7"/>
              <draw:equation draw:name="f694" draw:formula="?f311 / ?f6"/>
              <draw:equation draw:name="f695" draw:formula="?f312 / ?f7"/>
              <draw:equation draw:name="f696" draw:formula="?f313 / ?f6"/>
              <draw:equation draw:name="f697" draw:formula="?f314 / ?f7"/>
              <draw:equation draw:name="f698" draw:formula="?f315 / ?f6"/>
              <draw:equation draw:name="f699" draw:formula="?f316 / ?f7"/>
              <draw:equation draw:name="f700" draw:formula="?f317 / ?f6"/>
              <draw:equation draw:name="f701" draw:formula="?f318 / ?f7"/>
              <draw:equation draw:name="f702" draw:formula="?f319 / ?f6"/>
              <draw:equation draw:name="f703" draw:formula="?f320 / ?f7"/>
              <draw:equation draw:name="f704" draw:formula="?f321 / ?f6"/>
              <draw:equation draw:name="f705" draw:formula="?f322 / ?f7"/>
              <draw:equation draw:name="f706" draw:formula="?f323 / ?f6"/>
              <draw:equation draw:name="f707" draw:formula="?f324 / ?f7"/>
              <draw:equation draw:name="f708" draw:formula="?f325 / ?f6"/>
              <draw:equation draw:name="f709" draw:formula="?f326 / ?f7"/>
              <draw:equation draw:name="f710" draw:formula="?f327 / ?f6"/>
              <draw:equation draw:name="f711" draw:formula="?f328 / ?f7"/>
              <draw:equation draw:name="f712" draw:formula="?f329 / ?f6"/>
              <draw:equation draw:name="f713" draw:formula="?f330 / ?f7"/>
              <draw:equation draw:name="f714" draw:formula="?f331 / ?f6"/>
              <draw:equation draw:name="f715" draw:formula="?f332 / ?f7"/>
              <draw:equation draw:name="f716" draw:formula="?f333 / ?f6"/>
              <draw:equation draw:name="f717" draw:formula="?f334 / ?f7"/>
              <draw:equation draw:name="f718" draw:formula="?f335 / ?f6"/>
              <draw:equation draw:name="f719" draw:formula="?f336 / ?f7"/>
              <draw:equation draw:name="f720" draw:formula="?f337 / ?f6"/>
              <draw:equation draw:name="f721" draw:formula="?f338 / ?f7"/>
              <draw:equation draw:name="f722" draw:formula="?f339 / ?f6"/>
              <draw:equation draw:name="f723" draw:formula="?f340 / ?f7"/>
              <draw:equation draw:name="f724" draw:formula="?f341 / ?f7"/>
              <draw:equation draw:name="f725" draw:formula="?f342 / ?f6"/>
              <draw:equation draw:name="f726" draw:formula="?f343 / ?f7"/>
              <draw:equation draw:name="f727" draw:formula="?f344 / ?f6"/>
              <draw:equation draw:name="f728" draw:formula="?f345 / ?f7"/>
              <draw:equation draw:name="f729" draw:formula="?f346 / ?f6"/>
              <draw:equation draw:name="f730" draw:formula="?f347 / ?f7"/>
              <draw:equation draw:name="f731" draw:formula="?f348 / ?f6"/>
              <draw:equation draw:name="f732" draw:formula="?f349 / ?f7"/>
              <draw:equation draw:name="f733" draw:formula="?f350 / ?f6"/>
              <draw:equation draw:name="f734" draw:formula="?f351 / ?f7"/>
              <draw:equation draw:name="f735" draw:formula="?f352 / ?f6"/>
              <draw:equation draw:name="f736" draw:formula="?f353 / ?f7"/>
              <draw:equation draw:name="f737" draw:formula="?f354 / ?f6"/>
              <draw:equation draw:name="f738" draw:formula="?f355 / ?f7"/>
              <draw:equation draw:name="f739" draw:formula="?f356 / ?f6"/>
              <draw:equation draw:name="f740" draw:formula="?f357 / ?f6"/>
              <draw:equation draw:name="f741" draw:formula="?f358 / ?f7"/>
              <draw:equation draw:name="f742" draw:formula="?f359 / ?f6"/>
              <draw:equation draw:name="f743" draw:formula="?f360 / ?f7"/>
              <draw:equation draw:name="f744" draw:formula="?f361 / ?f6"/>
              <draw:equation draw:name="f745" draw:formula="?f362 / ?f7"/>
              <draw:equation draw:name="f746" draw:formula="?f363 / ?f6"/>
              <draw:equation draw:name="f747" draw:formula="?f364 / ?f7"/>
              <draw:equation draw:name="f748" draw:formula="?f365 / ?f6"/>
              <draw:equation draw:name="f749" draw:formula="?f366 / ?f7"/>
              <draw:equation draw:name="f750" draw:formula="?f367 / ?f6"/>
              <draw:equation draw:name="f751" draw:formula="?f368 / ?f7"/>
              <draw:equation draw:name="f752" draw:formula="?f369 / ?f6"/>
              <draw:equation draw:name="f753" draw:formula="?f370 / ?f7"/>
              <draw:equation draw:name="f754" draw:formula="?f371 / ?f6"/>
              <draw:equation draw:name="f755" draw:formula="?f372 / ?f7"/>
              <draw:equation draw:name="f756" draw:formula="?f373 / ?f6"/>
              <draw:equation draw:name="f757" draw:formula="?f374 / ?f7"/>
              <draw:equation draw:name="f758" draw:formula="?f375 / ?f6"/>
              <draw:equation draw:name="f759" draw:formula="?f376 / ?f7"/>
              <draw:equation draw:name="f760" draw:formula="?f377 / ?f6"/>
              <draw:equation draw:name="f761" draw:formula="?f378 / ?f7"/>
              <draw:equation draw:name="f762" draw:formula="?f379 / ?f6"/>
              <draw:equation draw:name="f763" draw:formula="?f380 / ?f7"/>
              <draw:equation draw:name="f764" draw:formula="?f381 / ?f6"/>
              <draw:equation draw:name="f765" draw:formula="?f382 / ?f7"/>
              <draw:equation draw:name="f766" draw:formula="?f383 / ?f6"/>
              <draw:equation draw:name="f767" draw:formula="?f384 / ?f7"/>
              <draw:equation draw:name="f768" draw:formula="?f385 / ?f6"/>
              <draw:equation draw:name="f769" draw:formula="?f386 / ?f7"/>
              <draw:equation draw:name="f770" draw:formula="?f387 / ?f6"/>
              <draw:equation draw:name="f771" draw:formula="?f388 / ?f7"/>
              <draw:equation draw:name="f772" draw:formula="?f389 / ?f6"/>
              <draw:equation draw:name="f773" draw:formula="?f390 / ?f7"/>
              <draw:equation draw:name="f774" draw:formula="?f0 / ?f6"/>
              <draw:equation draw:name="f775" draw:formula="?f1 / ?f6"/>
              <draw:equation draw:name="f776" draw:formula="?f2 / ?f7"/>
              <draw:equation draw:name="f777" draw:formula="?f3 / ?f7"/>
            </draw:enhanced-geometry>
          </draw:custom-shape>
        </draw:g>
        <draw:frame draw:id="id83" presentation:style-name="a448" draw:name="Sisällön paikkamerkki 2" svg:x="7.63542in" svg:y="3.44094in" svg:width="4.80208in" svg:height="2.93307in" presentation:class="outline" presentation:placeholder="false">
          <draw:text-box>
            <text:list text:style-name="a447">
              <text:list-item>
                <text:p text:style-name="a446" text:class-names="" text:cond-style-name=""><text:span text:style-name="a445" text:class-names="">TEE SELVITYS JOSTAKIN MAAPALLON UHANALAISESTA LAJISTA</text:span></text:p>
              </text:list-item>
            </text:list>
          </draw:text-box>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3">
  <office:styles>
    <style:presentation-page-layout style:name="Master1-PPL1" style:display-name="Otsikkodia">
      <presentation:placeholder presentation:object="title" svg:x="1.66667in" svg:y="1.22743in" svg:width="10in" svg:height="2.61111in"/>
      <presentation:placeholder presentation:object="subtitle" svg:x="1.66667in" svg:y="3.93924in" svg:width="10in" svg:height="1.81076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2" style:display-name="Otsikko ja sisältö">
      <presentation:placeholder presentation:object="title" svg:x="0.91667in" svg:y="0.39931in" svg:width="11.5in" svg:height="1.44965in"/>
      <presentation:placeholder presentation:object="object"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3" style:display-name="Osan ylätunniste">
      <presentation:placeholder presentation:object="title" svg:x="0.90972in" svg:y="1.86979in" svg:width="11.5in" svg:height="3.11979in"/>
      <presentation:placeholder presentation:object="outline" svg:x="0.90972in" svg:y="5.0191in" svg:width="11.5in" svg:height="1.64062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4" style:display-name="Kaksi sisältökohdetta">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5" style:display-name="Vertailu">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6" style:display-name="Vain otsikko">
      <presentation:placeholder presentation:object="title" svg:x="0.91667in" svg:y="0.39931in" svg:width="11.5in" svg:height="1.44965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7" style:display-name="Tyhjä">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8" style:display-name="Kuvatekstillinen sisältö">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9" style:display-name="Kuvatekstillinen kuva">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0" style:display-name="Otsikko ja pystysuora teksti">
      <presentation:placeholder presentation:object="title" svg:x="0.91667in" svg:y="0.39931in" svg:width="11.5in" svg:height="1.44965in"/>
      <presentation:placeholder presentation:object="outline" svg:x="0.91667in" svg:y="1.99653in" svg:width="11.5in" svg:height="4.75868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presentation-page-layout style:name="Master1-PPL11" style:display-name="Pystysuora otsikko ja teksti">
      <presentation:placeholder presentation:object="title" svg:x="9.54167in" svg:y="0.39931in" svg:width="2.875in" svg:height="6.3559in"/>
      <presentation:placeholder presentation:object="outline" svg:x="0.91667in" svg:y="0.39931in" svg:width="8.45833in" svg:height="6.3559in"/>
      <presentation:placeholder presentation:object="date-time" svg:x="0.91667in" svg:y="6.95139in" svg:width="3in" svg:height="0.39931in"/>
      <presentation:placeholder presentation:object="footer" svg:x="4.41667in" svg:y="6.95139in" svg:width="4.5in" svg:height="0.39931in"/>
      <presentation:placeholder presentation:object="page-number" svg:x="9.41667in" svg:y="6.95139in" svg:width="3in" svg:height="0.39931in"/>
    </style:presentation-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414" draw:style="linear" draw:angle="1300" draw:start-color="#203864" draw:end-color="#4472c4" draw:start-intensity="68%" draw:end-intensity="79%"/>
    <draw:gradient draw:name="a410" draw:style="linear" draw:angle="3100" draw:start-color="#000000" draw:end-color="#2f5597" draw:start-intensity="96%" draw:end-intensity="100%"/>
    <draw:gradient draw:name="a418" draw:style="linear" draw:angle="1100" draw:start-color="#4472c4" draw:end-color="#000000" draw:start-intensity="0%" draw:end-intensity="74%"/>
    <draw:fill-image draw:name="a454" xlink:href="media/image3.jpeg" xlink:show="embed" xlink:actuate="onLoad"/>
    <draw:fill-image draw:name="a429" xlink:href="media/image4.svg" xlink:show="embed" xlink:actuate="onLoad"/>
    <draw:fill-image draw:name="a423" xlink:href="media/image5.svg" xlink:show="embed" xlink:actuate="onLoad"/>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paragraph" style:name="a95">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4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8">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50">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paragraph" style:name="a19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1">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2">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4">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5">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58">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1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6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1">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5">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6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2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7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7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7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0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2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3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4">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90%" fo:text-align="center"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5">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39">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resentation" style:name="a2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8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00">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2">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Calibri Light"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Calibri" fo:font-size="0.44444in" style:font-size-asian="0.44444in" style:font-size-complex="0.44444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4">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6">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5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7">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8">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7">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20">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1">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24">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82">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
      <style:paragraph-properties fo:line-height="9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327">
      <style:paragraph-properties fo:line-height="90%" fo:text-align="left" style:tab-stop-distance="1in" fo:margin-left="1.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Light"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fo:font-size="0.38889in" style:font-size-asian="0.38889in" style:font-size-complex="0.38889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90%" fo:text-align="left" style:tab-stop-distance="1in" fo:margin-left="0.25in" fo:margin-right="0in" fo:text-indent="-0.2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90%" fo:text-align="left" style:tab-stop-distance="1in" fo:margin-left="2.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3">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paragraph" style:name="a174">
      <style:paragraph-properties fo:line-height="90%" fo:text-align="left" style:tab-stop-distance="1in" fo:margin-left="0.7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Light" fo:font-size="0.83333in" style:font-size-asian="0.83333in" style:font-size-complex="0.8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4">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36">
      <style:text-properties fo:font-variant="normal" fo:text-transform="none" fo:color="#898989" style:text-line-through-type="none" style:text-line-through-style="none" style:text-line-through-width="auto" style:text-line-through-color="font-color" style:text-position="0% 100%" fo:font-family="Calibri" fo:font-size="0.16667in" style:font-size-asian="0.16667in" style:font-size-complex="0.16667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90%" fo:text-align="left" style:tab-stop-distance="1in" fo:margin-left="1.25in" fo:margin-right="0in" fo:text-indent="-0.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
      <style:text-properties fo:font-variant="normal" fo:text-transform="none" fo:color="#898989" style:text-line-through-type="none" style:text-line-through-style="none" style:text-line-through-width="auto" style:text-line-through-color="font-color" style:text-position="0% 100%" fo:font-family="Calibri" fo:font-size="0.33333in" style:font-size-asian="0.33333in" style:font-size-complex="0.33333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20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7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9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0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3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number:date-style xmlns:number="urn:oasis:names:tc:opendocument:xmlns:datastyle:1.0" style:name="a44"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369"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209"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226"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99"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335"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239"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23"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301"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78"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150" number:transliteration-format="" number:transliteration-style="long">
      <number:day number:calendar="gregorian"/>
      <number:text>.</number:text>
      <number:month number:calendar="gregorian"/>
      <number:text>.</number:text>
      <number:year number:style="long" number:calendar="gregorian"/>
    </number:date-style>
    <number:date-style xmlns:number="urn:oasis:names:tc:opendocument:xmlns:datastyle:1.0" style:name="a277" number:transliteration-format="" number:transliteration-style="long">
      <number:day number:calendar="gregorian"/>
      <number:text>.</number:text>
      <number:month number:calendar="gregorian"/>
      <number:text>.</number:text>
      <number:year number:style="long" number:calendar="gregorian"/>
    </number:date-style>
  </office:automatic-styles>
  <office:master-styles>
    <draw:layer-set>
      <draw:layer draw:name="Master1-bg" draw:protected="true"/>
    </draw:layer-set>
    <style:master-page style:name="Master1-Office-teema" style:page-layout-name="pageLayout1" draw:style-name="a0">
      <draw:frame draw:id="id0" presentation:style-name="a4" draw:name="Otsikon paikkamerkki 1" svg:x="0.91667in" svg:y="0.39931in" svg:width="11.5in" svg:height="1.44965in" presentation:class="title" presentation:placeholder="false">
        <draw:text-box>
          <text:p text:style-name="a3" text:class-names="" text:cond-style-name=""><text:span text:style-name="a1" text:class-names="">Muokkaa ots. perustyyl. napsautt.</text:span><text:span text:style-name="a2" text:class-names=""/></text:p>
        </draw:text-box>
        <svg:title/>
        <svg:desc/>
      </draw:frame>
      <draw:frame draw:id="id1" presentation:style-name="a21" draw:name="Tekstin paikkamerkki 2" svg:x="0.91667in" svg:y="1.99653in" svg:width="11.5in" svg:height="4.75868in" presentation:class="outline" presentation:placeholder="false">
        <draw:text-box>
          <text:list text:style-name="a7">
            <text:list-item>
              <text:p text:style-name="a6" text:class-names="" text:cond-style-name=""><text:span text:style-name="a5" text:class-names="">Muokkaa tekstin perustyylejä napsauttamalla</text:span></text:p>
            </text:list-item>
          </text:list>
          <text:list text:style-name="a10">
            <text:list-item>
              <text:list text:style-name="a10">
                <text:list-item>
                  <text:p text:style-name="a9" text:class-names="" text:cond-style-name=""><text:span text:style-name="a8" text:class-names="">toinen taso</text:span></text:p>
                </text:list-item>
              </text:list>
            </text:list-item>
          </text:list>
          <text:list text:style-name="a13">
            <text:list-item>
              <text:list text:style-name="a13">
                <text:list-item>
                  <text:list text:style-name="a13">
                    <text:list-item>
                      <text:p text:style-name="a12" text:class-names="" text:cond-style-name=""><text:span text:style-name="a11" text:class-names="">kolmas taso</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neljäs taso</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viides taso</text:span><text:span text:style-name="a18" text:class-names=""/></text:p>
                            </text:list-item>
                          </text:list>
                        </text:list-item>
                      </text:list>
                    </text:list-item>
                  </text:list>
                </text:list-item>
              </text:list>
            </text:list-item>
          </text:list>
        </draw:text-box>
        <svg:title/>
        <svg:desc/>
      </draw:frame>
      <draw:frame draw:id="id2" presentation:style-name="a26" draw:name="Päivämäärän paikkamerkki 3" svg:x="0.91667in" svg:y="6.95139in" svg:width="3in" svg:height="0.39931in" presentation:class="date-time" presentation:placeholder="false">
        <draw:text-box>
          <text:p text:style-name="a25" text:class-names="" text:cond-style-name=""><text:span text:style-name="a22" text:class-names=""><text:date text:fixed="false" style:data-style-name="a23"/></text:span><text:span text:style-name="a24" text:class-names=""/></text:p>
        </draw:text-box>
        <svg:title/>
        <svg:desc/>
      </draw:frame>
      <draw:frame draw:id="id3" presentation:style-name="a29" draw:name="Alatunnisteen paikkamerkki 4" svg:x="4.41667in" svg:y="6.95139in" svg:width="4.5in" svg:height="0.39931in" presentation:class="footer" presentation:placeholder="false">
        <draw:text-box>
          <text:p text:style-name="a28" text:class-names="" text:cond-style-name=""><text:span text:style-name="a27" text:class-names=""/></text:p>
        </draw:text-box>
        <svg:title/>
        <svg:desc/>
      </draw:frame>
      <draw:frame draw:id="id4" presentation:style-name="a33" draw:name="Dian numeron paikkamerkki 5" svg:x="9.41667in" svg:y="6.95139in" svg:width="3in" svg:height="0.39931in" presentation:class="page-number" presentation:placeholder="false">
        <draw:text-box>
          <text:p text:style-name="a32" text:class-names="" text:cond-style-name=""><text:span text:style-name="a30" text:class-names=""><text:page-number style:num-format="1" text:fixed="false"/></text:span><text:span text:style-name="a31" text:class-names=""/></text:p>
        </draw:text-box>
        <svg:title/>
        <svg:desc/>
      </draw:frame>
    </style:master-page>
    <style:master-page style:name="Master1-Layout1-title-Otsikkodia" style:page-layout-name="pageLayout1" draw:style-name="a34">
      <draw:frame draw:id="id5" presentation:style-name="a38" draw:name="Otsikko 1" svg:x="1.66667in" svg:y="1.22743in" svg:width="10in" svg:height="2.61111in" presentation:class="title" presentation:placeholder="false">
        <draw:text-box>
          <text:p text:style-name="a37" text:class-names="" text:cond-style-name=""><text:span text:style-name="a35" text:class-names="">Muokkaa ots. perustyyl. napsautt.</text:span><text:span text:style-name="a36" text:class-names=""/></text:p>
        </draw:text-box>
        <svg:title/>
        <svg:desc/>
      </draw:frame>
      <draw:frame draw:id="id6" presentation:style-name="a42" draw:name="Alaotsikko 2" svg:x="1.66667in" svg:y="3.93924in" svg:width="10in" svg:height="1.81076in" presentation:class="subtitle" presentation:placeholder="false">
        <draw:text-box>
          <text:p text:style-name="a41" text:class-names="" text:cond-style-name=""><text:span text:style-name="a39" text:class-names="">Muokkaa alaotsikon perustyyliä napsautt.</text:span><text:span text:style-name="a40" text:class-names=""/></text:p>
        </draw:text-box>
        <svg:title/>
        <svg:desc/>
      </draw:frame>
      <draw:frame draw:id="id7" presentation:style-name="a47" draw:name="Päivämäärän paikkamerkki 3" svg:x="0.91667in" svg:y="6.95139in" svg:width="3in" svg:height="0.39931in" presentation:class="date-time" presentation:placeholder="false">
        <draw:text-box>
          <text:p text:style-name="a46" text:class-names="" text:cond-style-name=""><text:span text:style-name="a43" text:class-names=""><text:date text:fixed="false" style:data-style-name="a44"/></text:span><text:span text:style-name="a45" text:class-names=""/></text:p>
        </draw:text-box>
        <svg:title/>
        <svg:desc/>
      </draw:frame>
      <draw:frame draw:id="id8" presentation:style-name="a50" draw:name="Alatunnisteen paikkamerkki 4" svg:x="4.41667in" svg:y="6.95139in" svg:width="4.5in" svg:height="0.39931in" presentation:class="footer" presentation:placeholder="false">
        <draw:text-box>
          <text:p text:style-name="a49" text:class-names="" text:cond-style-name=""><text:span text:style-name="a48" text:class-names=""/></text:p>
        </draw:text-box>
        <svg:title/>
        <svg:desc/>
      </draw:frame>
      <draw:frame draw:id="id9" presentation:style-name="a54" draw:name="Dian numeron paikkamerkki 5" svg:x="9.41667in" svg:y="6.95139in" svg:width="3in" svg:height="0.39931in" presentation:class="page-number" presentation:placeholder="false">
        <draw:text-box>
          <text:p text:style-name="a53" text:class-names="" text:cond-style-name=""><text:span text:style-name="a51" text:class-names=""><text:page-number style:num-format="1" text:fixed="false"/></text:span><text:span text:style-name="a52" text:class-names=""/></text:p>
        </draw:text-box>
        <svg:title/>
        <svg:desc/>
      </draw:frame>
    </style:master-page>
    <style:master-page style:name="Master1-Layout2-obj-Otsikko-ja-sisältö" style:page-layout-name="pageLayout1" draw:style-name="a55">
      <draw:frame draw:id="id10" presentation:style-name="a59" draw:name="Otsikko 1" svg:x="0.91667in" svg:y="0.39931in" svg:width="11.5in" svg:height="1.44965in" presentation:class="title" presentation:placeholder="false">
        <draw:text-box>
          <text:p text:style-name="a58" text:class-names="" text:cond-style-name=""><text:span text:style-name="a56" text:class-names="">Muokkaa ots. perustyyl. napsautt.</text:span><text:span text:style-name="a57" text:class-names=""/></text:p>
        </draw:text-box>
        <svg:title/>
        <svg:desc/>
      </draw:frame>
      <draw:frame draw:id="id11" presentation:style-name="a76" draw:name="Sisällön paikkamerkki 2" svg:x="0.91667in" svg:y="1.99653in" svg:width="11.5in" svg:height="4.75868in" presentation:class="object" presentation:placeholder="false">
        <draw:text-box>
          <text:list text:style-name="a62">
            <text:list-item>
              <text:p text:style-name="a61" text:class-names="" text:cond-style-name=""><text:span text:style-name="a60" text:class-names="">Muokkaa tekstin perustyylejä napsauttamalla</text:span></text:p>
            </text:list-item>
          </text:list>
          <text:list text:style-name="a65">
            <text:list-item>
              <text:list text:style-name="a65">
                <text:list-item>
                  <text:p text:style-name="a64" text:class-names="" text:cond-style-name=""><text:span text:style-name="a63" text:class-names="">toinen taso</text:span></text:p>
                </text:list-item>
              </text:list>
            </text:list-item>
          </text:list>
          <text:list text:style-name="a68">
            <text:list-item>
              <text:list text:style-name="a68">
                <text:list-item>
                  <text:list text:style-name="a68">
                    <text:list-item>
                      <text:p text:style-name="a67" text:class-names="" text:cond-style-name=""><text:span text:style-name="a66" text:class-names="">kolmas taso</text:span></text:p>
                    </text:list-item>
                  </text:list>
                </text:list-item>
              </text:list>
            </text:list-item>
          </text:list>
          <text:list text:style-name="a71">
            <text:list-item>
              <text:list text:style-name="a71">
                <text:list-item>
                  <text:list text:style-name="a71">
                    <text:list-item>
                      <text:list text:style-name="a71">
                        <text:list-item>
                          <text:p text:style-name="a70" text:class-names="" text:cond-style-name=""><text:span text:style-name="a69" text:class-names="">neljäs taso</text:span></text:p>
                        </text:list-item>
                      </text:list>
                    </text:list-item>
                  </text:list>
                </text:list-item>
              </text:list>
            </text:list-item>
          </text:list>
          <text:list text:style-name="a75">
            <text:list-item>
              <text:list text:style-name="a75">
                <text:list-item>
                  <text:list text:style-name="a75">
                    <text:list-item>
                      <text:list text:style-name="a75">
                        <text:list-item>
                          <text:list text:style-name="a75">
                            <text:list-item>
                              <text:p text:style-name="a74" text:class-names="" text:cond-style-name=""><text:span text:style-name="a72" text:class-names="">viides taso</text:span><text:span text:style-name="a73" text:class-names=""/></text:p>
                            </text:list-item>
                          </text:list>
                        </text:list-item>
                      </text:list>
                    </text:list-item>
                  </text:list>
                </text:list-item>
              </text:list>
            </text:list-item>
          </text:list>
        </draw:text-box>
        <svg:title/>
        <svg:desc/>
      </draw:frame>
      <draw:frame draw:id="id12" presentation:style-name="a81" draw:name="Päivämäärän paikkamerkki 3" svg:x="0.91667in" svg:y="6.95139in" svg:width="3in" svg:height="0.39931in" presentation:class="date-time" presentation:placeholder="false">
        <draw:text-box>
          <text:p text:style-name="a80" text:class-names="" text:cond-style-name=""><text:span text:style-name="a77" text:class-names=""><text:date text:fixed="false" style:data-style-name="a78"/></text:span><text:span text:style-name="a79" text:class-names=""/></text:p>
        </draw:text-box>
        <svg:title/>
        <svg:desc/>
      </draw:frame>
      <draw:frame draw:id="id13" presentation:style-name="a84" draw:name="Alatunnisteen paikkamerkki 4" svg:x="4.41667in" svg:y="6.95139in" svg:width="4.5in" svg:height="0.39931in" presentation:class="footer" presentation:placeholder="false">
        <draw:text-box>
          <text:p text:style-name="a83" text:class-names="" text:cond-style-name=""><text:span text:style-name="a82" text:class-names=""/></text:p>
        </draw:text-box>
        <svg:title/>
        <svg:desc/>
      </draw:frame>
      <draw:frame draw:id="id14" presentation:style-name="a88" draw:name="Dian numeron paikkamerkki 5" svg:x="9.41667in" svg:y="6.95139in" svg:width="3in" svg:height="0.39931in" presentation:class="page-number" presentation:placeholder="false">
        <draw:text-box>
          <text:p text:style-name="a87" text:class-names="" text:cond-style-name=""><text:span text:style-name="a85" text:class-names=""><text:page-number style:num-format="1" text:fixed="false"/></text:span><text:span text:style-name="a86" text:class-names=""/></text:p>
        </draw:text-box>
        <svg:title/>
        <svg:desc/>
      </draw:frame>
    </style:master-page>
    <style:master-page style:name="Master1-Layout3-secHead-Osan-ylätunniste" style:page-layout-name="pageLayout1" draw:style-name="a89">
      <draw:frame draw:id="id15" presentation:style-name="a93" draw:name="Otsikko 1" svg:x="0.90972in" svg:y="1.86979in" svg:width="11.5in" svg:height="3.11979in" presentation:class="title" presentation:placeholder="false">
        <draw:text-box>
          <text:p text:style-name="a92" text:class-names="" text:cond-style-name=""><text:span text:style-name="a90" text:class-names="">Muokkaa ots. perustyyl. napsautt.</text:span><text:span text:style-name="a91" text:class-names=""/></text:p>
        </draw:text-box>
        <svg:title/>
        <svg:desc/>
      </draw:frame>
      <draw:frame draw:id="id16" presentation:style-name="a97" draw:name="Tekstin paikkamerkki 2" svg:x="0.90972in" svg:y="5.0191in" svg:width="11.5in" svg:height="1.64062in" presentation:class="outline" presentation:placeholder="false">
        <draw:text-box>
          <text:list text:style-name="a96">
            <text:list-item>
              <text:p text:style-name="a95" text:class-names="" text:cond-style-name=""><text:span text:style-name="a94" text:class-names="">Muokkaa tekstin perustyylejä napsauttamalla</text:span></text:p>
            </text:list-item>
          </text:list>
        </draw:text-box>
        <svg:title/>
        <svg:desc/>
      </draw:frame>
      <draw:frame draw:id="id17" presentation:style-name="a102" draw:name="Päivämäärän paikkamerkki 3" svg:x="0.91667in" svg:y="6.95139in" svg:width="3in" svg:height="0.39931in" presentation:class="date-time" presentation:placeholder="false">
        <draw:text-box>
          <text:p text:style-name="a101" text:class-names="" text:cond-style-name=""><text:span text:style-name="a98" text:class-names=""><text:date text:fixed="false" style:data-style-name="a99"/></text:span><text:span text:style-name="a100" text:class-names=""/></text:p>
        </draw:text-box>
        <svg:title/>
        <svg:desc/>
      </draw:frame>
      <draw:frame draw:id="id18" presentation:style-name="a105" draw:name="Alatunnisteen paikkamerkki 4" svg:x="4.41667in" svg:y="6.95139in" svg:width="4.5in" svg:height="0.39931in" presentation:class="footer" presentation:placeholder="false">
        <draw:text-box>
          <text:p text:style-name="a104" text:class-names="" text:cond-style-name=""><text:span text:style-name="a103" text:class-names=""/></text:p>
        </draw:text-box>
        <svg:title/>
        <svg:desc/>
      </draw:frame>
      <draw:frame draw:id="id19" presentation:style-name="a109" draw:name="Dian numeron paikkamerkki 5" svg:x="9.41667in" svg:y="6.95139in" svg:width="3in" svg:height="0.39931in" presentation:class="page-number" presentation:placeholder="false">
        <draw:text-box>
          <text:p text:style-name="a108" text:class-names="" text:cond-style-name=""><text:span text:style-name="a106" text:class-names=""><text:page-number style:num-format="1" text:fixed="false"/></text:span><text:span text:style-name="a107" text:class-names=""/></text:p>
        </draw:text-box>
        <svg:title/>
        <svg:desc/>
      </draw:frame>
    </style:master-page>
    <style:master-page style:name="Master1-Layout4-twoObj-Kaksi-sisältökohdetta" style:page-layout-name="pageLayout1" draw:style-name="a110">
      <draw:frame draw:id="id20" presentation:style-name="a114" draw:name="Otsikko 1" svg:x="0.91667in" svg:y="0.39931in" svg:width="11.5in" svg:height="1.44965in" presentation:class="title" presentation:placeholder="false">
        <draw:text-box>
          <text:p text:style-name="a113" text:class-names="" text:cond-style-name=""><text:span text:style-name="a111" text:class-names="">Muokkaa ots. perustyyl. napsautt.</text:span><text:span text:style-name="a112" text:class-names=""/></text:p>
        </draw:text-box>
        <svg:title/>
        <svg:desc/>
      </draw:frame>
      <draw:frame draw:id="id21" presentation:style-name="a131" draw:name="Sisällön paikkamerkki 2" svg:x="0.91667in" svg:y="1.99653in" svg:width="5.66667in" svg:height="4.75868in" presentation:class="object" presentation:placeholder="false">
        <draw:text-box>
          <text:list text:style-name="a117">
            <text:list-item>
              <text:p text:style-name="a116" text:class-names="" text:cond-style-name=""><text:span text:style-name="a115" text:class-names="">Muokkaa tekstin perustyylejä napsauttamalla</text:span></text:p>
            </text:list-item>
          </text:list>
          <text:list text:style-name="a120">
            <text:list-item>
              <text:list text:style-name="a120">
                <text:list-item>
                  <text:p text:style-name="a119" text:class-names="" text:cond-style-name=""><text:span text:style-name="a118" text:class-names="">toinen taso</text:span></text:p>
                </text:list-item>
              </text:list>
            </text:list-item>
          </text:list>
          <text:list text:style-name="a123">
            <text:list-item>
              <text:list text:style-name="a123">
                <text:list-item>
                  <text:list text:style-name="a123">
                    <text:list-item>
                      <text:p text:style-name="a122" text:class-names="" text:cond-style-name=""><text:span text:style-name="a121" text:class-names="">kolmas taso</text:span></text:p>
                    </text:list-item>
                  </text:list>
                </text:list-item>
              </text:list>
            </text:list-item>
          </text:list>
          <text:list text:style-name="a126">
            <text:list-item>
              <text:list text:style-name="a126">
                <text:list-item>
                  <text:list text:style-name="a126">
                    <text:list-item>
                      <text:list text:style-name="a126">
                        <text:list-item>
                          <text:p text:style-name="a125" text:class-names="" text:cond-style-name=""><text:span text:style-name="a124" text:class-names="">neljäs taso</text:span></text:p>
                        </text:list-item>
                      </text:list>
                    </text:list-item>
                  </text:list>
                </text:list-item>
              </text:list>
            </text:list-item>
          </text:list>
          <text:list text:style-name="a130">
            <text:list-item>
              <text:list text:style-name="a130">
                <text:list-item>
                  <text:list text:style-name="a130">
                    <text:list-item>
                      <text:list text:style-name="a130">
                        <text:list-item>
                          <text:list text:style-name="a130">
                            <text:list-item>
                              <text:p text:style-name="a129" text:class-names="" text:cond-style-name=""><text:span text:style-name="a127" text:class-names="">viides taso</text:span><text:span text:style-name="a128" text:class-names=""/></text:p>
                            </text:list-item>
                          </text:list>
                        </text:list-item>
                      </text:list>
                    </text:list-item>
                  </text:list>
                </text:list-item>
              </text:list>
            </text:list-item>
          </text:list>
        </draw:text-box>
        <svg:title/>
        <svg:desc/>
      </draw:frame>
      <draw:frame draw:id="id22" presentation:style-name="a148" draw:name="Sisällön paikkamerkki 3" svg:x="6.75in" svg:y="1.99653in" svg:width="5.66667in" svg:height="4.75868in" presentation:class="object" presentation:placeholder="false">
        <draw:text-box>
          <text:list text:style-name="a134">
            <text:list-item>
              <text:p text:style-name="a133" text:class-names="" text:cond-style-name=""><text:span text:style-name="a132" text:class-names="">Muokkaa tekstin perustyylejä napsauttamalla</text:span></text:p>
            </text:list-item>
          </text:list>
          <text:list text:style-name="a137">
            <text:list-item>
              <text:list text:style-name="a137">
                <text:list-item>
                  <text:p text:style-name="a136" text:class-names="" text:cond-style-name=""><text:span text:style-name="a135" text:class-names="">toinen taso</text:span></text:p>
                </text:list-item>
              </text:list>
            </text:list-item>
          </text:list>
          <text:list text:style-name="a140">
            <text:list-item>
              <text:list text:style-name="a140">
                <text:list-item>
                  <text:list text:style-name="a140">
                    <text:list-item>
                      <text:p text:style-name="a139" text:class-names="" text:cond-style-name=""><text:span text:style-name="a138" text:class-names="">kolmas taso</text:span></text:p>
                    </text:list-item>
                  </text:list>
                </text:list-item>
              </text:list>
            </text:list-item>
          </text:list>
          <text:list text:style-name="a143">
            <text:list-item>
              <text:list text:style-name="a143">
                <text:list-item>
                  <text:list text:style-name="a143">
                    <text:list-item>
                      <text:list text:style-name="a143">
                        <text:list-item>
                          <text:p text:style-name="a142" text:class-names="" text:cond-style-name=""><text:span text:style-name="a141" text:class-names="">neljäs taso</text:span></text:p>
                        </text:list-item>
                      </text:list>
                    </text:list-item>
                  </text:list>
                </text:list-item>
              </text:list>
            </text:list-item>
          </text:list>
          <text:list text:style-name="a147">
            <text:list-item>
              <text:list text:style-name="a147">
                <text:list-item>
                  <text:list text:style-name="a147">
                    <text:list-item>
                      <text:list text:style-name="a147">
                        <text:list-item>
                          <text:list text:style-name="a147">
                            <text:list-item>
                              <text:p text:style-name="a146" text:class-names="" text:cond-style-name=""><text:span text:style-name="a144" text:class-names="">viides taso</text:span><text:span text:style-name="a145" text:class-names=""/></text:p>
                            </text:list-item>
                          </text:list>
                        </text:list-item>
                      </text:list>
                    </text:list-item>
                  </text:list>
                </text:list-item>
              </text:list>
            </text:list-item>
          </text:list>
        </draw:text-box>
        <svg:title/>
        <svg:desc/>
      </draw:frame>
      <draw:frame draw:id="id23" presentation:style-name="a153" draw:name="Päivämäärän paikkamerkki 4" svg:x="0.91667in" svg:y="6.95139in" svg:width="3in" svg:height="0.39931in" presentation:class="date-time" presentation:placeholder="false">
        <draw:text-box>
          <text:p text:style-name="a152" text:class-names="" text:cond-style-name=""><text:span text:style-name="a149" text:class-names=""><text:date text:fixed="false" style:data-style-name="a150"/></text:span><text:span text:style-name="a151" text:class-names=""/></text:p>
        </draw:text-box>
        <svg:title/>
        <svg:desc/>
      </draw:frame>
      <draw:frame draw:id="id24" presentation:style-name="a156" draw:name="Alatunnisteen paikkamerkki 5" svg:x="4.41667in" svg:y="6.95139in" svg:width="4.5in" svg:height="0.39931in" presentation:class="footer" presentation:placeholder="false">
        <draw:text-box>
          <text:p text:style-name="a155" text:class-names="" text:cond-style-name=""><text:span text:style-name="a154" text:class-names=""/></text:p>
        </draw:text-box>
        <svg:title/>
        <svg:desc/>
      </draw:frame>
      <draw:frame draw:id="id25" presentation:style-name="a160" draw:name="Dian numeron paikkamerkki 6" svg:x="9.41667in" svg:y="6.95139in" svg:width="3in" svg:height="0.39931in" presentation:class="page-number" presentation:placeholder="false">
        <draw:text-box>
          <text:p text:style-name="a159" text:class-names="" text:cond-style-name=""><text:span text:style-name="a157" text:class-names=""><text:page-number style:num-format="1" text:fixed="false"/></text:span><text:span text:style-name="a158" text:class-names=""/></text:p>
        </draw:text-box>
        <svg:title/>
        <svg:desc/>
      </draw:frame>
    </style:master-page>
    <style:master-page style:name="Master1-Layout5-twoTxTwoObj-Vertailu" style:page-layout-name="pageLayout1" draw:style-name="a161">
      <draw:frame draw:id="id26" presentation:style-name="a165" draw:name="Otsikko 1" svg:x="0.9184in" svg:y="0.39931in" svg:width="11.5in" svg:height="1.44965in" presentation:class="title" presentation:placeholder="false">
        <draw:text-box>
          <text:p text:style-name="a164" text:class-names="" text:cond-style-name=""><text:span text:style-name="a162" text:class-names="">Muokkaa ots. perustyyl. napsautt.</text:span><text:span text:style-name="a163" text:class-names=""/></text:p>
        </draw:text-box>
        <svg:title/>
        <svg:desc/>
      </draw:frame>
      <draw:frame draw:id="id27" presentation:style-name="a169" draw:name="Tekstin paikkamerkki 2" svg:x="0.9184in" svg:y="1.83854in" svg:width="5.64062in" svg:height="0.90104in" presentation:class="outline" presentation:placeholder="false">
        <draw:text-box>
          <text:list text:style-name="a168">
            <text:list-item>
              <text:p text:style-name="a167" text:class-names="" text:cond-style-name=""><text:span text:style-name="a166" text:class-names="">Muokkaa tekstin perustyylejä napsauttamalla</text:span></text:p>
            </text:list-item>
          </text:list>
        </draw:text-box>
        <svg:title/>
        <svg:desc/>
      </draw:frame>
      <draw:frame draw:id="id28" presentation:style-name="a186" draw:name="Sisällön paikkamerkki 3" svg:x="0.9184in" svg:y="2.73958in" svg:width="5.64062in" svg:height="4.02951in" presentation:class="object" presentation:placeholder="false">
        <draw:text-box>
          <text:list text:style-name="a172">
            <text:list-item>
              <text:p text:style-name="a171" text:class-names="" text:cond-style-name=""><text:span text:style-name="a170" text:class-names="">Muokkaa tekstin perustyylejä napsauttamalla</text:span></text:p>
            </text:list-item>
          </text:list>
          <text:list text:style-name="a175">
            <text:list-item>
              <text:list text:style-name="a175">
                <text:list-item>
                  <text:p text:style-name="a174" text:class-names="" text:cond-style-name=""><text:span text:style-name="a173" text:class-names="">toinen taso</text:span></text:p>
                </text:list-item>
              </text:list>
            </text:list-item>
          </text:list>
          <text:list text:style-name="a178">
            <text:list-item>
              <text:list text:style-name="a178">
                <text:list-item>
                  <text:list text:style-name="a178">
                    <text:list-item>
                      <text:p text:style-name="a177" text:class-names="" text:cond-style-name=""><text:span text:style-name="a176" text:class-names="">kolmas taso</text:span></text:p>
                    </text:list-item>
                  </text:list>
                </text:list-item>
              </text:list>
            </text:list-item>
          </text:list>
          <text:list text:style-name="a181">
            <text:list-item>
              <text:list text:style-name="a181">
                <text:list-item>
                  <text:list text:style-name="a181">
                    <text:list-item>
                      <text:list text:style-name="a181">
                        <text:list-item>
                          <text:p text:style-name="a180" text:class-names="" text:cond-style-name=""><text:span text:style-name="a179" text:class-names="">neljäs taso</text:span></text:p>
                        </text:list-item>
                      </text:list>
                    </text:list-item>
                  </text:list>
                </text:list-item>
              </text:list>
            </text:list-item>
          </text:list>
          <text:list text:style-name="a185">
            <text:list-item>
              <text:list text:style-name="a185">
                <text:list-item>
                  <text:list text:style-name="a185">
                    <text:list-item>
                      <text:list text:style-name="a185">
                        <text:list-item>
                          <text:list text:style-name="a185">
                            <text:list-item>
                              <text:p text:style-name="a184" text:class-names="" text:cond-style-name=""><text:span text:style-name="a182" text:class-names="">viides taso</text:span><text:span text:style-name="a183" text:class-names=""/></text:p>
                            </text:list-item>
                          </text:list>
                        </text:list-item>
                      </text:list>
                    </text:list-item>
                  </text:list>
                </text:list-item>
              </text:list>
            </text:list-item>
          </text:list>
        </draw:text-box>
        <svg:title/>
        <svg:desc/>
      </draw:frame>
      <draw:frame draw:id="id29" presentation:style-name="a190" draw:name="Tekstin paikkamerkki 4" svg:x="6.75in" svg:y="1.83854in" svg:width="5.6684in" svg:height="0.90104in" presentation:class="outline" presentation:placeholder="false">
        <draw:text-box>
          <text:list text:style-name="a189">
            <text:list-item>
              <text:p text:style-name="a188" text:class-names="" text:cond-style-name=""><text:span text:style-name="a187" text:class-names="">Muokkaa tekstin perustyylejä napsauttamalla</text:span></text:p>
            </text:list-item>
          </text:list>
        </draw:text-box>
        <svg:title/>
        <svg:desc/>
      </draw:frame>
      <draw:frame draw:id="id30" presentation:style-name="a207" draw:name="Sisällön paikkamerkki 5" svg:x="6.75in" svg:y="2.73958in" svg:width="5.6684in" svg:height="4.02951in" presentation:class="object" presentation:placeholder="false">
        <draw:text-box>
          <text:list text:style-name="a193">
            <text:list-item>
              <text:p text:style-name="a192" text:class-names="" text:cond-style-name=""><text:span text:style-name="a191" text:class-names="">Muokkaa tekstin perustyylejä napsauttamalla</text:span></text:p>
            </text:list-item>
          </text:list>
          <text:list text:style-name="a196">
            <text:list-item>
              <text:list text:style-name="a196">
                <text:list-item>
                  <text:p text:style-name="a195" text:class-names="" text:cond-style-name=""><text:span text:style-name="a194" text:class-names="">toinen taso</text:span></text:p>
                </text:list-item>
              </text:list>
            </text:list-item>
          </text:list>
          <text:list text:style-name="a199">
            <text:list-item>
              <text:list text:style-name="a199">
                <text:list-item>
                  <text:list text:style-name="a199">
                    <text:list-item>
                      <text:p text:style-name="a198" text:class-names="" text:cond-style-name=""><text:span text:style-name="a197" text:class-names="">kolmas taso</text:span></text:p>
                    </text:list-item>
                  </text:list>
                </text:list-item>
              </text:list>
            </text:list-item>
          </text:list>
          <text:list text:style-name="a202">
            <text:list-item>
              <text:list text:style-name="a202">
                <text:list-item>
                  <text:list text:style-name="a202">
                    <text:list-item>
                      <text:list text:style-name="a202">
                        <text:list-item>
                          <text:p text:style-name="a201" text:class-names="" text:cond-style-name=""><text:span text:style-name="a200" text:class-names="">neljäs taso</text:span></text:p>
                        </text:list-item>
                      </text:list>
                    </text:list-item>
                  </text:list>
                </text:list-item>
              </text:list>
            </text:list-item>
          </text:list>
          <text:list text:style-name="a206">
            <text:list-item>
              <text:list text:style-name="a206">
                <text:list-item>
                  <text:list text:style-name="a206">
                    <text:list-item>
                      <text:list text:style-name="a206">
                        <text:list-item>
                          <text:list text:style-name="a206">
                            <text:list-item>
                              <text:p text:style-name="a205" text:class-names="" text:cond-style-name=""><text:span text:style-name="a203" text:class-names="">viides taso</text:span><text:span text:style-name="a204" text:class-names=""/></text:p>
                            </text:list-item>
                          </text:list>
                        </text:list-item>
                      </text:list>
                    </text:list-item>
                  </text:list>
                </text:list-item>
              </text:list>
            </text:list-item>
          </text:list>
        </draw:text-box>
        <svg:title/>
        <svg:desc/>
      </draw:frame>
      <draw:frame draw:id="id31" presentation:style-name="a212" draw:name="Päivämäärän paikkamerkki 6" svg:x="0.91667in" svg:y="6.95139in" svg:width="3in" svg:height="0.39931in" presentation:class="date-time" presentation:placeholder="false">
        <draw:text-box>
          <text:p text:style-name="a211" text:class-names="" text:cond-style-name=""><text:span text:style-name="a208" text:class-names=""><text:date text:fixed="false" style:data-style-name="a209"/></text:span><text:span text:style-name="a210" text:class-names=""/></text:p>
        </draw:text-box>
        <svg:title/>
        <svg:desc/>
      </draw:frame>
      <draw:frame draw:id="id32" presentation:style-name="a215" draw:name="Alatunnisteen paikkamerkki 7" svg:x="4.41667in" svg:y="6.95139in" svg:width="4.5in" svg:height="0.39931in" presentation:class="footer" presentation:placeholder="false">
        <draw:text-box>
          <text:p text:style-name="a214" text:class-names="" text:cond-style-name=""><text:span text:style-name="a213" text:class-names=""/></text:p>
        </draw:text-box>
        <svg:title/>
        <svg:desc/>
      </draw:frame>
      <draw:frame draw:id="id33" presentation:style-name="a219" draw:name="Dian numeron paikkamerkki 8" svg:x="9.41667in" svg:y="6.95139in" svg:width="3in" svg:height="0.39931in" presentation:class="page-number" presentation:placeholder="false">
        <draw:text-box>
          <text:p text:style-name="a218" text:class-names="" text:cond-style-name=""><text:span text:style-name="a216" text:class-names=""><text:page-number style:num-format="1" text:fixed="false"/></text:span><text:span text:style-name="a217" text:class-names=""/></text:p>
        </draw:text-box>
        <svg:title/>
        <svg:desc/>
      </draw:frame>
    </style:master-page>
    <style:master-page style:name="Master1-Layout6-titleOnly-Vain-otsikko" style:page-layout-name="pageLayout1" draw:style-name="a220">
      <draw:frame draw:id="id34" presentation:style-name="a224" draw:name="Otsikko 1" svg:x="0.91667in" svg:y="0.39931in" svg:width="11.5in" svg:height="1.44965in" presentation:class="title" presentation:placeholder="false">
        <draw:text-box>
          <text:p text:style-name="a223" text:class-names="" text:cond-style-name=""><text:span text:style-name="a221" text:class-names="">Muokkaa ots. perustyyl. napsautt.</text:span><text:span text:style-name="a222" text:class-names=""/></text:p>
        </draw:text-box>
        <svg:title/>
        <svg:desc/>
      </draw:frame>
      <draw:frame draw:id="id35" presentation:style-name="a229" draw:name="Päivämäärän paikkamerkki 2" svg:x="0.91667in" svg:y="6.95139in" svg:width="3in" svg:height="0.39931in" presentation:class="date-time" presentation:placeholder="false">
        <draw:text-box>
          <text:p text:style-name="a228" text:class-names="" text:cond-style-name=""><text:span text:style-name="a225" text:class-names=""><text:date text:fixed="false" style:data-style-name="a226"/></text:span><text:span text:style-name="a227" text:class-names=""/></text:p>
        </draw:text-box>
        <svg:title/>
        <svg:desc/>
      </draw:frame>
      <draw:frame draw:id="id36" presentation:style-name="a232" draw:name="Alatunnisteen paikkamerkki 3" svg:x="4.41667in" svg:y="6.95139in" svg:width="4.5in" svg:height="0.39931in" presentation:class="footer" presentation:placeholder="false">
        <draw:text-box>
          <text:p text:style-name="a231" text:class-names="" text:cond-style-name=""><text:span text:style-name="a230" text:class-names=""/></text:p>
        </draw:text-box>
        <svg:title/>
        <svg:desc/>
      </draw:frame>
      <draw:frame draw:id="id37" presentation:style-name="a236" draw:name="Dian numeron paikkamerkki 4" svg:x="9.41667in" svg:y="6.95139in" svg:width="3in" svg:height="0.39931in" presentation:class="page-number" presentation:placeholder="false">
        <draw:text-box>
          <text:p text:style-name="a235" text:class-names="" text:cond-style-name=""><text:span text:style-name="a233" text:class-names=""><text:page-number style:num-format="1" text:fixed="false"/></text:span><text:span text:style-name="a234" text:class-names=""/></text:p>
        </draw:text-box>
        <svg:title/>
        <svg:desc/>
      </draw:frame>
    </style:master-page>
    <style:master-page style:name="Master1-Layout7-blank-Tyhjä" style:page-layout-name="pageLayout1" draw:style-name="a237">
      <draw:frame draw:id="id38" presentation:style-name="a242" draw:name="Päivämäärän paikkamerkki 1" svg:x="0.91667in" svg:y="6.95139in" svg:width="3in" svg:height="0.39931in" presentation:class="date-time" presentation:placeholder="false">
        <draw:text-box>
          <text:p text:style-name="a241" text:class-names="" text:cond-style-name=""><text:span text:style-name="a238" text:class-names=""><text:date text:fixed="false" style:data-style-name="a239"/></text:span><text:span text:style-name="a240" text:class-names=""/></text:p>
        </draw:text-box>
        <svg:title/>
        <svg:desc/>
      </draw:frame>
      <draw:frame draw:id="id39" presentation:style-name="a245" draw:name="Alatunnisteen paikkamerkki 2" svg:x="4.41667in" svg:y="6.95139in" svg:width="4.5in" svg:height="0.39931in" presentation:class="footer" presentation:placeholder="false">
        <draw:text-box>
          <text:p text:style-name="a244" text:class-names="" text:cond-style-name=""><text:span text:style-name="a243" text:class-names=""/></text:p>
        </draw:text-box>
        <svg:title/>
        <svg:desc/>
      </draw:frame>
      <draw:frame draw:id="id40" presentation:style-name="a249" draw:name="Dian numeron paikkamerkki 3" svg:x="9.41667in" svg:y="6.95139in" svg:width="3in" svg:height="0.39931in" presentation:class="page-number" presentation:placeholder="false">
        <draw:text-box>
          <text:p text:style-name="a248" text:class-names="" text:cond-style-name=""><text:span text:style-name="a246" text:class-names=""><text:page-number style:num-format="1" text:fixed="false"/></text:span><text:span text:style-name="a247" text:class-names=""/></text:p>
        </draw:text-box>
        <svg:title/>
        <svg:desc/>
      </draw:frame>
    </style:master-page>
    <style:master-page style:name="Master1-Layout8-objTx-Kuvatekstillinen-sisältö" style:page-layout-name="pageLayout1" draw:style-name="a250">
      <draw:frame draw:id="id41" presentation:style-name="a254" draw:name="Otsikko 1" svg:x="0.9184in" svg:y="0.5in" svg:width="4.30035in" svg:height="1.75in" presentation:class="title" presentation:placeholder="false">
        <draw:text-box>
          <text:p text:style-name="a253" text:class-names="" text:cond-style-name=""><text:span text:style-name="a251" text:class-names="">Muokkaa ots. perustyyl. napsautt.</text:span><text:span text:style-name="a252" text:class-names=""/></text:p>
        </draw:text-box>
        <svg:title/>
        <svg:desc/>
      </draw:frame>
      <draw:frame draw:id="id42" presentation:style-name="a271" draw:name="Sisällön paikkamerkki 2" svg:x="5.6684in" svg:y="1.07986in" svg:width="6.75in" svg:height="5.32986in" presentation:class="object" presentation:placeholder="false">
        <draw:text-box>
          <text:list text:style-name="a257">
            <text:list-item>
              <text:p text:style-name="a256" text:class-names="" text:cond-style-name=""><text:span text:style-name="a255" text:class-names="">Muokkaa tekstin perustyylejä napsauttamalla</text:span></text:p>
            </text:list-item>
          </text:list>
          <text:list text:style-name="a260">
            <text:list-item>
              <text:list text:style-name="a260">
                <text:list-item>
                  <text:p text:style-name="a259" text:class-names="" text:cond-style-name=""><text:span text:style-name="a258" text:class-names="">toinen taso</text:span></text:p>
                </text:list-item>
              </text:list>
            </text:list-item>
          </text:list>
          <text:list text:style-name="a263">
            <text:list-item>
              <text:list text:style-name="a263">
                <text:list-item>
                  <text:list text:style-name="a263">
                    <text:list-item>
                      <text:p text:style-name="a262" text:class-names="" text:cond-style-name=""><text:span text:style-name="a261" text:class-names="">kolmas taso</text:span></text:p>
                    </text:list-item>
                  </text:list>
                </text:list-item>
              </text:list>
            </text:list-item>
          </text:list>
          <text:list text:style-name="a266">
            <text:list-item>
              <text:list text:style-name="a266">
                <text:list-item>
                  <text:list text:style-name="a266">
                    <text:list-item>
                      <text:list text:style-name="a266">
                        <text:list-item>
                          <text:p text:style-name="a265" text:class-names="" text:cond-style-name=""><text:span text:style-name="a264" text:class-names="">neljäs taso</text:span></text:p>
                        </text:list-item>
                      </text:list>
                    </text:list-item>
                  </text:list>
                </text:list-item>
              </text:list>
            </text:list-item>
          </text:list>
          <text:list text:style-name="a270">
            <text:list-item>
              <text:list text:style-name="a270">
                <text:list-item>
                  <text:list text:style-name="a270">
                    <text:list-item>
                      <text:list text:style-name="a270">
                        <text:list-item>
                          <text:list text:style-name="a270">
                            <text:list-item>
                              <text:p text:style-name="a269" text:class-names="" text:cond-style-name=""><text:span text:style-name="a267" text:class-names="">viides taso</text:span><text:span text:style-name="a268" text:class-names=""/></text:p>
                            </text:list-item>
                          </text:list>
                        </text:list-item>
                      </text:list>
                    </text:list-item>
                  </text:list>
                </text:list-item>
              </text:list>
            </text:list-item>
          </text:list>
        </draw:text-box>
        <svg:title/>
        <svg:desc/>
      </draw:frame>
      <draw:frame draw:id="id43" presentation:style-name="a275" draw:name="Tekstin paikkamerkki 3" svg:x="0.9184in" svg:y="2.25in" svg:width="4.30035in" svg:height="4.1684in" presentation:class="outline" presentation:placeholder="false">
        <draw:text-box>
          <text:list text:style-name="a274">
            <text:list-item>
              <text:p text:style-name="a273" text:class-names="" text:cond-style-name=""><text:span text:style-name="a272" text:class-names="">Muokkaa tekstin perustyylejä napsauttamalla</text:span></text:p>
            </text:list-item>
          </text:list>
        </draw:text-box>
        <svg:title/>
        <svg:desc/>
      </draw:frame>
      <draw:frame draw:id="id44" presentation:style-name="a280" draw:name="Päivämäärän paikkamerkki 4" svg:x="0.91667in" svg:y="6.95139in" svg:width="3in" svg:height="0.39931in" presentation:class="date-time" presentation:placeholder="false">
        <draw:text-box>
          <text:p text:style-name="a279" text:class-names="" text:cond-style-name=""><text:span text:style-name="a276" text:class-names=""><text:date text:fixed="false" style:data-style-name="a277"/></text:span><text:span text:style-name="a278" text:class-names=""/></text:p>
        </draw:text-box>
        <svg:title/>
        <svg:desc/>
      </draw:frame>
      <draw:frame draw:id="id45" presentation:style-name="a283" draw:name="Alatunnisteen paikkamerkki 5" svg:x="4.41667in" svg:y="6.95139in" svg:width="4.5in" svg:height="0.39931in" presentation:class="footer" presentation:placeholder="false">
        <draw:text-box>
          <text:p text:style-name="a282" text:class-names="" text:cond-style-name=""><text:span text:style-name="a281" text:class-names=""/></text:p>
        </draw:text-box>
        <svg:title/>
        <svg:desc/>
      </draw:frame>
      <draw:frame draw:id="id46" presentation:style-name="a287" draw:name="Dian numeron paikkamerkki 6" svg:x="9.41667in" svg:y="6.95139in" svg:width="3in" svg:height="0.39931in" presentation:class="page-number" presentation:placeholder="false">
        <draw:text-box>
          <text:p text:style-name="a286" text:class-names="" text:cond-style-name=""><text:span text:style-name="a284" text:class-names=""><text:page-number style:num-format="1" text:fixed="false"/></text:span><text:span text:style-name="a285" text:class-names=""/></text:p>
        </draw:text-box>
        <svg:title/>
        <svg:desc/>
      </draw:frame>
    </style:master-page>
    <style:master-page style:name="Master1-Layout9-picTx-Kuvatekstillinen-kuva" style:page-layout-name="pageLayout1" draw:style-name="a288">
      <draw:frame draw:id="id47" presentation:style-name="a292" draw:name="Otsikko 1" svg:x="0.9184in" svg:y="0.5in" svg:width="4.30035in" svg:height="1.75in" presentation:class="title" presentation:placeholder="false">
        <draw:text-box>
          <text:p text:style-name="a291" text:class-names="" text:cond-style-name=""><text:span text:style-name="a289" text:class-names="">Muokkaa ots. perustyyl. napsautt.</text:span><text:span text:style-name="a290" text:class-names=""/></text:p>
        </draw:text-box>
        <svg:title/>
        <svg:desc/>
      </draw:frame>
      <draw:frame draw:id="id48" presentation:style-name="a295" draw:name="Kuvan paikkamerkki 2" svg:x="5.6684in" svg:y="1.07986in" svg:width="6.75in" svg:height="5.32986in" presentation:class="graphic" presentation:placeholder="false">
        <draw:text-box>
          <text:p text:style-name="a294" text:class-names="" text:cond-style-name=""><text:span text:style-name="a293" text:class-names=""/></text:p>
        </draw:text-box>
        <svg:title/>
        <svg:desc/>
      </draw:frame>
      <draw:frame draw:id="id49" presentation:style-name="a299" draw:name="Tekstin paikkamerkki 3" svg:x="0.9184in" svg:y="2.25in" svg:width="4.30035in" svg:height="4.1684in" presentation:class="outline" presentation:placeholder="false">
        <draw:text-box>
          <text:list text:style-name="a298">
            <text:list-item>
              <text:p text:style-name="a297" text:class-names="" text:cond-style-name=""><text:span text:style-name="a296" text:class-names="">Muokkaa tekstin perustyylejä napsauttamalla</text:span></text:p>
            </text:list-item>
          </text:list>
        </draw:text-box>
        <svg:title/>
        <svg:desc/>
      </draw:frame>
      <draw:frame draw:id="id50" presentation:style-name="a304" draw:name="Päivämäärän paikkamerkki 4" svg:x="0.91667in" svg:y="6.95139in" svg:width="3in" svg:height="0.39931in" presentation:class="date-time" presentation:placeholder="false">
        <draw:text-box>
          <text:p text:style-name="a303" text:class-names="" text:cond-style-name=""><text:span text:style-name="a300" text:class-names=""><text:date text:fixed="false" style:data-style-name="a301"/></text:span><text:span text:style-name="a302" text:class-names=""/></text:p>
        </draw:text-box>
        <svg:title/>
        <svg:desc/>
      </draw:frame>
      <draw:frame draw:id="id51" presentation:style-name="a307" draw:name="Alatunnisteen paikkamerkki 5" svg:x="4.41667in" svg:y="6.95139in" svg:width="4.5in" svg:height="0.39931in" presentation:class="footer" presentation:placeholder="false">
        <draw:text-box>
          <text:p text:style-name="a306" text:class-names="" text:cond-style-name=""><text:span text:style-name="a305" text:class-names=""/></text:p>
        </draw:text-box>
        <svg:title/>
        <svg:desc/>
      </draw:frame>
      <draw:frame draw:id="id52" presentation:style-name="a311" draw:name="Dian numeron paikkamerkki 6" svg:x="9.41667in" svg:y="6.95139in" svg:width="3in" svg:height="0.39931in" presentation:class="page-number" presentation:placeholder="false">
        <draw:text-box>
          <text:p text:style-name="a310" text:class-names="" text:cond-style-name=""><text:span text:style-name="a308" text:class-names=""><text:page-number style:num-format="1" text:fixed="false"/></text:span><text:span text:style-name="a309" text:class-names=""/></text:p>
        </draw:text-box>
        <svg:title/>
        <svg:desc/>
      </draw:frame>
    </style:master-page>
    <style:master-page style:name="Master1-Layout10-vertTx-Otsikko-ja-pystysuora-teksti" style:page-layout-name="pageLayout1" draw:style-name="a312">
      <draw:frame draw:id="id53" presentation:style-name="a316" draw:name="Otsikko 1" svg:x="0.91667in" svg:y="0.39931in" svg:width="11.5in" svg:height="1.44965in" presentation:class="title" presentation:placeholder="false">
        <draw:text-box>
          <text:p text:style-name="a315" text:class-names="" text:cond-style-name=""><text:span text:style-name="a313" text:class-names="">Muokkaa ots. perustyyl. napsautt.</text:span><text:span text:style-name="a314" text:class-names=""/></text:p>
        </draw:text-box>
        <svg:title/>
        <svg:desc/>
      </draw:frame>
      <draw:frame draw:id="id54" presentation:style-name="a333" draw:name="Pystysuoran tekstin paikkamerkki 2" svg:x="0.91667in" svg:y="1.99653in" svg:width="11.5in" svg:height="4.75868in" presentation:class="outline" presentation:placeholder="false">
        <draw:text-box>
          <text:list text:style-name="a319">
            <text:list-item>
              <text:p text:style-name="a318" text:class-names="" text:cond-style-name=""><text:span text:style-name="a317" text:class-names="">Muokkaa tekstin perustyylejä napsauttamalla</text:span></text:p>
            </text:list-item>
          </text:list>
          <text:list text:style-name="a322">
            <text:list-item>
              <text:list text:style-name="a322">
                <text:list-item>
                  <text:p text:style-name="a321" text:class-names="" text:cond-style-name=""><text:span text:style-name="a320" text:class-names="">toinen taso</text:span></text:p>
                </text:list-item>
              </text:list>
            </text:list-item>
          </text:list>
          <text:list text:style-name="a325">
            <text:list-item>
              <text:list text:style-name="a325">
                <text:list-item>
                  <text:list text:style-name="a325">
                    <text:list-item>
                      <text:p text:style-name="a324" text:class-names="" text:cond-style-name=""><text:span text:style-name="a323" text:class-names="">kolmas taso</text:span></text:p>
                    </text:list-item>
                  </text:list>
                </text:list-item>
              </text:list>
            </text:list-item>
          </text:list>
          <text:list text:style-name="a328">
            <text:list-item>
              <text:list text:style-name="a328">
                <text:list-item>
                  <text:list text:style-name="a328">
                    <text:list-item>
                      <text:list text:style-name="a328">
                        <text:list-item>
                          <text:p text:style-name="a327" text:class-names="" text:cond-style-name=""><text:span text:style-name="a326" text:class-names="">neljäs taso</text:span></text:p>
                        </text:list-item>
                      </text:list>
                    </text:list-item>
                  </text:list>
                </text:list-item>
              </text:list>
            </text:list-item>
          </text:list>
          <text:list text:style-name="a332">
            <text:list-item>
              <text:list text:style-name="a332">
                <text:list-item>
                  <text:list text:style-name="a332">
                    <text:list-item>
                      <text:list text:style-name="a332">
                        <text:list-item>
                          <text:list text:style-name="a332">
                            <text:list-item>
                              <text:p text:style-name="a331" text:class-names="" text:cond-style-name=""><text:span text:style-name="a329" text:class-names="">viides taso</text:span><text:span text:style-name="a330" text:class-names=""/></text:p>
                            </text:list-item>
                          </text:list>
                        </text:list-item>
                      </text:list>
                    </text:list-item>
                  </text:list>
                </text:list-item>
              </text:list>
            </text:list-item>
          </text:list>
        </draw:text-box>
        <svg:title/>
        <svg:desc/>
      </draw:frame>
      <draw:frame draw:id="id55" presentation:style-name="a338" draw:name="Päivämäärän paikkamerkki 3" svg:x="0.91667in" svg:y="6.95139in" svg:width="3in" svg:height="0.39931in" presentation:class="date-time" presentation:placeholder="false">
        <draw:text-box>
          <text:p text:style-name="a337" text:class-names="" text:cond-style-name=""><text:span text:style-name="a334" text:class-names=""><text:date text:fixed="false" style:data-style-name="a335"/></text:span><text:span text:style-name="a336" text:class-names=""/></text:p>
        </draw:text-box>
        <svg:title/>
        <svg:desc/>
      </draw:frame>
      <draw:frame draw:id="id56" presentation:style-name="a341" draw:name="Alatunnisteen paikkamerkki 4" svg:x="4.41667in" svg:y="6.95139in" svg:width="4.5in" svg:height="0.39931in" presentation:class="footer" presentation:placeholder="false">
        <draw:text-box>
          <text:p text:style-name="a340" text:class-names="" text:cond-style-name=""><text:span text:style-name="a339" text:class-names=""/></text:p>
        </draw:text-box>
        <svg:title/>
        <svg:desc/>
      </draw:frame>
      <draw:frame draw:id="id57" presentation:style-name="a345" draw:name="Dian numeron paikkamerkki 5" svg:x="9.41667in" svg:y="6.95139in" svg:width="3in" svg:height="0.39931in" presentation:class="page-number" presentation:placeholder="false">
        <draw:text-box>
          <text:p text:style-name="a344" text:class-names="" text:cond-style-name=""><text:span text:style-name="a342" text:class-names=""><text:page-number style:num-format="1" text:fixed="false"/></text:span><text:span text:style-name="a343" text:class-names=""/></text:p>
        </draw:text-box>
        <svg:title/>
        <svg:desc/>
      </draw:frame>
    </style:master-page>
    <style:master-page style:name="Master1-Layout11-vertTitleAndTx-Pystysuora-otsikko-ja-teksti" style:page-layout-name="pageLayout1" draw:style-name="a346">
      <draw:frame draw:id="id58" presentation:style-name="a350" draw:name="Pystysuora otsikko 1" svg:x="9.54167in" svg:y="0.39931in" svg:width="2.875in" svg:height="6.3559in" presentation:class="title" presentation:placeholder="false">
        <draw:text-box>
          <text:p text:style-name="a349" text:class-names="" text:cond-style-name=""><text:span text:style-name="a347" text:class-names="">Muokkaa ots. perustyyl. napsautt.</text:span><text:span text:style-name="a348" text:class-names=""/></text:p>
        </draw:text-box>
        <svg:title/>
        <svg:desc/>
      </draw:frame>
      <draw:frame draw:id="id59" presentation:style-name="a367" draw:name="Pystysuoran tekstin paikkamerkki 2" svg:x="0.91667in" svg:y="0.39931in" svg:width="8.45833in" svg:height="6.3559in" presentation:class="outline" presentation:placeholder="false">
        <draw:text-box>
          <text:list text:style-name="a353">
            <text:list-item>
              <text:p text:style-name="a352" text:class-names="" text:cond-style-name=""><text:span text:style-name="a351" text:class-names="">Muokkaa tekstin perustyylejä napsauttamalla</text:span></text:p>
            </text:list-item>
          </text:list>
          <text:list text:style-name="a356">
            <text:list-item>
              <text:list text:style-name="a356">
                <text:list-item>
                  <text:p text:style-name="a355" text:class-names="" text:cond-style-name=""><text:span text:style-name="a354" text:class-names="">toinen taso</text:span></text:p>
                </text:list-item>
              </text:list>
            </text:list-item>
          </text:list>
          <text:list text:style-name="a359">
            <text:list-item>
              <text:list text:style-name="a359">
                <text:list-item>
                  <text:list text:style-name="a359">
                    <text:list-item>
                      <text:p text:style-name="a358" text:class-names="" text:cond-style-name=""><text:span text:style-name="a357" text:class-names="">kolmas taso</text:span></text:p>
                    </text:list-item>
                  </text:list>
                </text:list-item>
              </text:list>
            </text:list-item>
          </text:list>
          <text:list text:style-name="a362">
            <text:list-item>
              <text:list text:style-name="a362">
                <text:list-item>
                  <text:list text:style-name="a362">
                    <text:list-item>
                      <text:list text:style-name="a362">
                        <text:list-item>
                          <text:p text:style-name="a361" text:class-names="" text:cond-style-name=""><text:span text:style-name="a360" text:class-names="">neljäs taso</text:span></text:p>
                        </text:list-item>
                      </text:list>
                    </text:list-item>
                  </text:list>
                </text:list-item>
              </text:list>
            </text:list-item>
          </text:list>
          <text:list text:style-name="a366">
            <text:list-item>
              <text:list text:style-name="a366">
                <text:list-item>
                  <text:list text:style-name="a366">
                    <text:list-item>
                      <text:list text:style-name="a366">
                        <text:list-item>
                          <text:list text:style-name="a366">
                            <text:list-item>
                              <text:p text:style-name="a365" text:class-names="" text:cond-style-name=""><text:span text:style-name="a363" text:class-names="">viides taso</text:span><text:span text:style-name="a364" text:class-names=""/></text:p>
                            </text:list-item>
                          </text:list>
                        </text:list-item>
                      </text:list>
                    </text:list-item>
                  </text:list>
                </text:list-item>
              </text:list>
            </text:list-item>
          </text:list>
        </draw:text-box>
        <svg:title/>
        <svg:desc/>
      </draw:frame>
      <draw:frame draw:id="id60" presentation:style-name="a372" draw:name="Päivämäärän paikkamerkki 3" svg:x="0.91667in" svg:y="6.95139in" svg:width="3in" svg:height="0.39931in" presentation:class="date-time" presentation:placeholder="false">
        <draw:text-box>
          <text:p text:style-name="a371" text:class-names="" text:cond-style-name=""><text:span text:style-name="a368" text:class-names=""><text:date text:fixed="false" style:data-style-name="a369"/></text:span><text:span text:style-name="a370" text:class-names=""/></text:p>
        </draw:text-box>
        <svg:title/>
        <svg:desc/>
      </draw:frame>
      <draw:frame draw:id="id61" presentation:style-name="a375" draw:name="Alatunnisteen paikkamerkki 4" svg:x="4.41667in" svg:y="6.95139in" svg:width="4.5in" svg:height="0.39931in" presentation:class="footer" presentation:placeholder="false">
        <draw:text-box>
          <text:p text:style-name="a374" text:class-names="" text:cond-style-name=""><text:span text:style-name="a373" text:class-names=""/></text:p>
        </draw:text-box>
        <svg:title/>
        <svg:desc/>
      </draw:frame>
      <draw:frame draw:id="id62" presentation:style-name="a379" draw:name="Dian numeron paikkamerkki 5" svg:x="9.41667in" svg:y="6.95139in" svg:width="3in" svg:height="0.39931in" presentation:class="page-number" presentation:placeholder="false">
        <draw:text-box>
          <text:p text:style-name="a378" text:class-names="" text:cond-style-name=""><text:span text:style-name="a376" text:class-names=""><text:page-number style:num-format="1" text:fixed="false"/></text:span><text:span text:style-name="a377" text:class-names=""/></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4.0 MicrosoftPowerPoint</meta:generator>
    <dc:title>LAJIEN HÄVIÄMINEN</dc:title>
    <meta:initial-creator>Väyrynen Tuula</meta:initial-creator>
    <dc:creator>Väyrynen Tuula</dc:creator>
    <meta:creation-date>2024-02-02T10:03:16Z</meta:creation-date>
    <dc:date>2024-02-02T10:21:59Z</dc:date>
    <meta:editing-cycles>1</meta:editing-cycles>
    <meta:editing-duration>PT1122S</meta:editing-duration>
    <meta:document-statistic meta:paragraph-count="8" meta:word-count="37"/>
  </office:meta>
</office:document-meta>
</file>