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3">
  <office:automatic-styles>
    <style:style style:family="graphic" style:name="a480">
      <style:graphic-properties fo:wrap-option="wrap" fo:padding-top="0.05in" fo:padding-bottom="0.05in" fo:padding-left="0.1in" fo:padding-right="0.1in" draw:textarea-vertical-align="middle" draw:textarea-horizontal-align="center" draw:fill="solid" draw:fill-color="#ed7d31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presentation" style:name="a48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8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4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85">
      <style:graphic-properties fo:wrap-option="wrap" fo:padding-top="0.05in" fo:padding-bottom="0.05in" fo:padding-left="0.1in" fo:padding-right="0.1in" draw:textarea-vertical-align="middle" draw:textarea-horizontal-align="center" draw:fill="none" draw:stroke="dash" draw:stroke-dash="a484" svg:stroke-width="0.13889in" svg:stroke-color="#ffc000" svg:stroke-opacity="100%" draw:stroke-linejoin="miter" svg:stroke-linecap="round" draw:auto-grow-width="false" draw:auto-grow-height="false" style:protect="position size"/>
      <style:paragraph-properties style:font-independent-line-spacing="true" style:writing-mode="lr-tb"/>
    </style:style>
    <style:style style:family="text" style:name="a6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0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8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2">
      <style:graphic-properties draw:fill="none" draw:stroke="solid" svg:stroke-width="0.0625in" svg:stroke-color="#ffc000" svg:stroke-opacity="100%" draw:stroke-linejoin="miter" svg:stroke-linecap="butt" style:protect="position size"/>
    </style:style>
    <style:style style:family="text" style:name="a6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03">
      <style:graphic-properties draw:fill="solid" draw:fill-color="#44546a" draw:opacity="100%" draw:stroke="solid" svg:stroke-width="0.01389in" svg:stroke-color="#e7e6e6" svg:stroke-opacity="100%" draw:stroke-linejoin="miter" svg:stroke-linecap="butt"/>
    </style:style>
    <style:style style:family="paragraph" style:name="a649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5556in" style:font-size-asian="0.55556in" style:font-size-complex="0.55556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6">
      <style:paragraph-properties fo:line-height="90%" fo:text-align="center" style:tab-stop-distance="1.94444in" fo:margin-left="0in" fo:margin-right="0in" fo:text-indent="0in" fo:margin-top="0in" fo:margin-bottom="0.23611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7">
      <style:graphic-properties fo:wrap-option="wrap" fo:padding-top="0.25479in" fo:padding-bottom="0.25479in" fo:padding-left="0.25479in" fo:padding-right="0.25479in" draw:textarea-vertical-align="middle" draw:textarea-horizontal-align="center" draw:fill="solid" draw:fill-color="#e7e6e6" draw:opacity="90%" draw:stroke="solid" svg:stroke-width="0.01389in" svg:stroke-color="#44546a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508">
      <style:graphic-properties draw:fill="solid" draw:fill-color="#44546a" draw:opacity="100%" draw:stroke="solid" svg:stroke-width="0.01389in" svg:stroke-color="#e7e6e6" svg:stroke-opacity="100%" draw:stroke-linejoin="miter" svg:stroke-linecap="butt"/>
    </style:style>
    <style:style style:family="text" style:name="a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5556in" style:font-size-asian="0.55556in" style:font-size-complex="0.55556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9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491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49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9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5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94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6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95">
      <style:graphic-properties style:protect="position size"/>
    </style:style>
    <style:style style:family="text" style:name="a6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9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1">
      <style:paragraph-properties fo:line-height="90%" fo:text-align="center" style:tab-stop-distance="1.94444in" fo:margin-left="0in" fo:margin-right="0in" fo:text-indent="0in" fo:margin-top="0in" fo:margin-bottom="0.23611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98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shadow="visible" draw:shadow-offset-x="0in" draw:shadow-offset-y="0.13889in" draw:shadow-color="#000000" draw:shadow-opacity="15%" draw:auto-grow-width="false" draw:auto-grow-height="false" style:protect="position size"/>
      <style:paragraph-properties style:font-independent-line-spacing="true" style:writing-mode="lr-tb"/>
    </style:style>
    <style:style style:family="graphic" style:name="a512">
      <style:graphic-properties fo:wrap-option="wrap" fo:padding-top="0.25479in" fo:padding-bottom="0.25479in" fo:padding-left="0.25479in" fo:padding-right="0.25479in" draw:textarea-vertical-align="middle" draw:textarea-horizontal-align="center" draw:fill="solid" draw:fill-color="#e7e6e6" draw:opacity="90%" draw:stroke="solid" svg:stroke-width="0.01389in" svg:stroke-color="#44546a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658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6667in" style:font-size-asian="0.66667in" style:font-size-complex="0.6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13">
      <style:graphic-properties/>
    </style:style>
    <style:style style:family="text" style:name="a51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16">
      <style:graphic-properties fo:wrap-option="wrap" fo:padding-top="0.05in" fo:padding-bottom="0.05in" fo:padding-left="0.1in" fo:padding-right="0.1in" draw:textarea-vertical-align="middle" draw:textarea-horizontal-align="center" draw:fill="solid" draw:fill-color="#ffc000" draw:opacity="100%" draw:stroke="none" draw:auto-grow-width="false" draw:auto-grow-height="false"/>
      <style:paragraph-properties style:font-independent-line-spacing="true" style:writing-mode="lr-tb"/>
    </style:style>
    <style:style style:family="text" style:name="a51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19">
      <style:graphic-properties fo:wrap-option="wrap" fo:padding-top="0.05in" fo:padding-bottom="0.05in" fo:padding-left="0.1in" fo:padding-right="0.1in" draw:textarea-vertical-align="middle" draw:textarea-horizontal-align="center" draw:fill="solid" draw:fill-color="#ffc000" draw:opacity="100%" draw:stroke="none" draw:auto-grow-width="false" draw:auto-grow-height="false"/>
      <style:paragraph-properties style:font-independent-line-spacing="true" style:writing-mode="lr-tb"/>
    </style:style>
    <style:style style:family="text" style:name="a6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1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4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7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22">
      <style:graphic-properties fo:wrap-option="wrap" fo:padding-top="0.05in" fo:padding-bottom="0.05in" fo:padding-left="0.1in" fo:padding-right="0.1in" draw:textarea-vertical-align="middle" draw:textarea-horizontal-align="center" draw:fill="solid" draw:fill-color="#ffc000" draw:opacity="100%" draw:stroke="none" draw:auto-grow-width="false" draw:auto-grow-height="false"/>
      <style:paragraph-properties style:font-independent-line-spacing="true" style:writing-mode="lr-tb"/>
    </style:style>
    <style:style style:family="drawing-page" style:name="a52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2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27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70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67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67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675">
      <style:graphic-properties draw:fill="none" fo:clip="rect(0in, 0in, 0in, 0in)" draw:stroke="none"/>
    </style:style>
    <style:style style:family="paragraph" style:name="a530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7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7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4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537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53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3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80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presentation" style:name="a6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540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drawing-page" style:name="a68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8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8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8">
      <style:graphic-properties draw:fill="none" fo:clip="rect(0in, 0in, 0in, 0in)" draw:stroke="none"/>
    </style:style>
    <style:style style:family="graphic" style:name="a383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graphic" style:name="a543">
      <style:graphic-properties fo:wrap-option="wrap" fo:padding-top="0.05in" fo:padding-bottom="0.05in" fo:padding-left="0.1in" fo:padding-right="0.1in" draw:textarea-vertical-align="middle" draw:textarea-horizontal-align="center" draw:fill="solid" draw:fill-color="#ed7d31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drawing-page" style:name="a68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 Light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6">
      <style:graphic-properties fo:wrap-option="wrap" fo:padding-top="0.05in" fo:padding-bottom="0.05in" fo:padding-left="0.1in" fo:padding-right="0.1in" draw:textarea-vertical-align="middle" draw:textarea-horizontal-align="center" draw:fill="solid" draw:fill-color="#ed7d31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presentation" style:name="a54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8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0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54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9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drawing-page" style:name="a402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40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05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40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08">
      <style:graphic-properties fo:wrap-option="wrap" fo:padding-top="0.05in" fo:padding-bottom="0.05in" fo:padding-left="0.1in" fo:padding-right="0.1in" draw:textarea-vertical-align="middle" draw:textarea-horizontal-align="center" draw:fill="solid" draw:fill-color="#ed7d31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40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 Light" fo:font-size="0.51389in" style:font-size-asian="0.51389in" style:font-size-complex="0.513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9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691">
      <style:graphic-properties draw:fill="none" fo:clip="rect(0in, 0in, 0in, 0in)" draw:stroke="none"/>
    </style:style>
    <style:style style:family="text" style:name="a39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50">
      <style:graphic-properties fo:wrap-option="wrap" fo:padding-top="0.05in" fo:padding-bottom="0.05in" fo:padding-left="0.1in" fo:padding-right="0.1in" draw:textarea-vertical-align="middle" draw:textarea-horizontal-align="center" draw:fill="none" draw:stroke="dash" draw:stroke-dash="a549" svg:stroke-width="0.13889in" svg:stroke-color="#ffc000" svg:stroke-opacity="100%" draw:stroke-linejoin="miter" svg:stroke-linecap="round" draw:auto-grow-width="false" draw:auto-grow-height="false" style:protect="position size"/>
      <style:paragraph-properties style:font-independent-line-spacing="true" style:writing-mode="lr-tb"/>
    </style:style>
    <style:style style:family="paragraph" style:name="a39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92">
      <style:graphic-properties fo:wrap-option="wrap" fo:padding-top="0.05in" fo:padding-bottom="0.05in" fo:padding-left="0.1in" fo:padding-right="0.1in" draw:textarea-vertical-align="middle" draw:textarea-horizontal-align="center" draw:fill="solid" draw:fill-color="#ffc000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paragraph" style:name="a55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53">
      <style:graphic-properties fo:wrap-option="wrap" fo:padding-top="0.05in" fo:padding-bottom="0.05in" fo:padding-left="0.1in" fo:padding-right="0.1in" draw:textarea-vertical-align="middle" draw:textarea-horizontal-align="center" draw:fill="solid" draw:fill-color="#5b9bd5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paragraph" style:name="a39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96">
      <style:graphic-properties fo:wrap-option="wrap" fo:padding-top="0.05in" fo:padding-bottom="0.05in" fo:padding-left="0.1in" fo:padding-right="0.1in" draw:textarea-vertical-align="middle" draw:textarea-horizontal-align="center" draw:fill="none" draw:stroke="dash" draw:stroke-dash="a395" svg:stroke-width="0.13889in" svg:stroke-color="#ffc000" svg:stroke-opacity="100%" draw:stroke-linejoin="miter" svg:stroke-linecap="round" draw:auto-grow-width="false" draw:auto-grow-height="false" style:protect="position size"/>
      <style:paragraph-properties style:font-independent-line-spacing="true" style:writing-mode="lr-tb"/>
    </style:style>
    <style:style style:family="paragraph" style:name="a556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83333in" style:font-size-asian="0.83333in" style:font-size-complex="0.8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83333in" style:font-size-asian="0.83333in" style:font-size-complex="0.8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99">
      <style:paragraph-properties fo:line-height="9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59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paragraph" style:name="a4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5">
      <style:graphic-properties fo:wrap-option="wrap" fo:padding-top="0.05in" fo:padding-bottom="0.05in" fo:padding-left="0.1in" fo:padding-right="0.1in" draw:textarea-vertical-align="middle" draw:textarea-horizontal-align="center" draw:fill="none" draw:stroke="dash" draw:stroke-dash="a414" svg:stroke-width="0.13889in" svg:stroke-color="#ffc000" svg:stroke-opacity="100%" draw:stroke-linejoin="miter" svg:stroke-linecap="round" draw:auto-grow-width="false" draw:auto-grow-height="false" style:protect="position size"/>
      <style:paragraph-properties style:font-independent-line-spacing="true" style:writing-mode="lr-tb"/>
    </style:style>
    <style:style style:family="text" style:name="a41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8">
      <style:graphic-properties fo:wrap-option="wrap" fo:padding-top="0.05in" fo:padding-bottom="0.05in" fo:padding-left="0.1in" fo:padding-right="0.1in" draw:textarea-vertical-align="middle" draw:textarea-horizontal-align="center" draw:fill="solid" draw:fill-color="#5b9bd5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4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2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56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5">
      <style:graphic-properties fo:wrap-option="wrap" fo:padding-top="0.05in" fo:padding-bottom="0.05in" fo:padding-left="0.1in" fo:padding-right="0.1in" draw:textarea-vertical-align="middle" draw:textarea-horizontal-align="center" draw:fill="solid" draw:fill-color="#ed7d31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56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 Light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0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3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7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72">
      <style:graphic-properties fo:wrap-option="wrap" fo:padding-top="0.05in" fo:padding-bottom="0.05in" fo:padding-left="0.1in" fo:padding-right="0.1in" draw:textarea-vertical-align="middle" draw:textarea-horizontal-align="center" draw:fill="none" draw:stroke="dash" draw:stroke-dash="a571" svg:stroke-width="0.13889in" svg:stroke-color="#ffc000" svg:stroke-opacity="100%" draw:stroke-linejoin="miter" svg:stroke-linecap="round" draw:auto-grow-width="false" draw:auto-grow-height="false" style:protect="position size"/>
      <style:paragraph-properties style:font-independent-line-spacing="true" style:writing-mode="lr-tb"/>
    </style:style>
    <style:style style:family="text" style:name="a57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75">
      <style:graphic-properties fo:wrap-option="wrap" fo:padding-top="0.05in" fo:padding-bottom="0.05in" fo:padding-left="0.1in" fo:padding-right="0.1in" draw:textarea-vertical-align="middle" draw:textarea-horizontal-align="center" draw:fill="solid" draw:fill-color="#5b9bd5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5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0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8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3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6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581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58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4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58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0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0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7">
      <style:graphic-properties fo:wrap-option="wrap" fo:padding-top="0.05in" fo:padding-bottom="0.05in" fo:padding-left="0.1in" fo:padding-right="0.1in" draw:textarea-vertical-align="middle" draw:textarea-horizontal-align="center" draw:fill="solid" draw:fill-color="#ed7d31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58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43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03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6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6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06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6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60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49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graphic" style:name="a609">
      <style:graphic-properties fo:wrap-option="wrap" fo:padding-top="0.05in" fo:padding-bottom="0.05in" fo:padding-left="0.1in" fo:padding-right="0.1in" draw:textarea-vertical-align="middle" draw:textarea-horizontal-align="center" draw:fill="solid" draw:fill-color="#ed7d31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presentation" style:name="a59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4">
      <style:graphic-properties fo:wrap-option="wrap" fo:padding-top="0.05in" fo:padding-bottom="0.05in" fo:padding-left="0.1in" fo:padding-right="0.1in" draw:textarea-vertical-align="middle" draw:textarea-horizontal-align="center" draw:fill="none" draw:stroke="dash" draw:stroke-dash="a593" svg:stroke-width="0.13889in" svg:stroke-color="#ffc000" svg:stroke-opacity="100%" draw:stroke-linejoin="miter" svg:stroke-linecap="round" draw:auto-grow-width="false" draw:auto-grow-height="false" style:protect="position size"/>
      <style:paragraph-properties style:font-independent-line-spacing="true" style:writing-mode="lr-tb"/>
    </style:style>
    <style:style style:family="text" style:name="a59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7">
      <style:graphic-properties fo:wrap-option="wrap" fo:padding-top="0.05in" fo:padding-bottom="0.05in" fo:padding-left="0.1in" fo:padding-right="0.1in" draw:textarea-vertical-align="middle" draw:textarea-horizontal-align="center" draw:fill="solid" draw:fill-color="#5b9bd5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61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52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5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12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45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55">
      <style:graphic-properties fo:wrap-option="wrap" fo:padding-top="0.05in" fo:padding-bottom="0.05in" fo:padding-left="0.1in" fo:padding-right="0.1in" draw:textarea-vertical-align="middle" draw:textarea-horizontal-align="center" draw:fill="solid" draw:fill-color="#ed7d31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paragraph" style:name="a6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15">
      <style:graphic-properties fo:wrap-option="wrap" fo:padding-top="0.05in" fo:padding-bottom="0.05in" fo:padding-left="0.1in" fo:padding-right="0.1in" draw:textarea-vertical-align="middle" draw:textarea-horizontal-align="center" draw:fill="solid" draw:fill-color="#ffc000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paragraph" style:name="a45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61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19">
      <style:graphic-properties fo:wrap-option="wrap" fo:padding-top="0.05in" fo:padding-bottom="0.05in" fo:padding-left="0.1in" fo:padding-right="0.1in" draw:textarea-vertical-align="middle" draw:textarea-horizontal-align="center" draw:fill="none" draw:stroke="dash" draw:stroke-dash="a618" svg:stroke-width="0.13889in" svg:stroke-color="#ffc000" svg:stroke-opacity="100%" draw:stroke-linejoin="miter" svg:stroke-linecap="round" draw:auto-grow-width="false" draw:auto-grow-height="false" style:protect="position size"/>
      <style:paragraph-properties style:font-independent-line-spacing="true" style:writing-mode="lr-tb"/>
    </style:style>
    <style:style style:family="paragraph" style:name="a46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62">
      <style:graphic-properties fo:wrap-option="wrap" fo:padding-top="0.05in" fo:padding-bottom="0.05in" fo:padding-left="0.1in" fo:padding-right="0.1in" draw:textarea-vertical-align="middle" draw:textarea-horizontal-align="center" draw:fill="none" draw:stroke="dash" draw:stroke-dash="a461" svg:stroke-width="0.13889in" svg:stroke-color="#ffc000" svg:stroke-opacity="100%" draw:stroke-linejoin="miter" svg:stroke-linecap="round" draw:auto-grow-width="false" draw:auto-grow-height="false" style:protect="position size"/>
      <style:paragraph-properties style:font-independent-line-spacing="true" style:writing-mode="lr-tb"/>
    </style:style>
    <style:style style:family="paragraph" style:name="a621">
      <style:paragraph-properties fo:line-height="9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2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6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65">
      <style:graphic-properties fo:wrap-option="wrap" fo:padding-top="0.05in" fo:padding-bottom="0.05in" fo:padding-left="0.1in" fo:padding-right="0.1in" draw:textarea-vertical-align="middle" draw:textarea-horizontal-align="center" draw:fill="solid" draw:fill-color="#5b9bd5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6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8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1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74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6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77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 style:protect="position size"/>
      <style:paragraph-properties style:font-independent-line-spacing="true" style:writing-mode="lr-tb"/>
    </style:style>
    <style:style style:family="text" style:name="a6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9">
      <style:paragraph-properties fo:line-height="90%" fo:text-align="righ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5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7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4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4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6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3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5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8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6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3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7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6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3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5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2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2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3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0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5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2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6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8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7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</office:automatic-styles>
  <office:body>
    <office:presentation>
      <draw:page draw:name="Slide1" draw:style-name="a380" draw:master-page-name="Master1-Layout1-title-Otsikkodia" presentation:presentation-page-layout-name="Master1-PPL1" draw:id="Slide-256">
        <draw:custom-shape svg:x="0.00333in" svg:y="0in" svg:width="13.33in" svg:height="7.5in" draw:id="id63" draw:style-name="a383" draw:name="Rectangle 7">
          <svg:title/>
          <svg:desc/>
          <text:p text:style-name="a382" text:class-names="" text:cond-style-name=""><text:span text:style-name="a38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in" svg:y="0in" svg:width="13.33333in" svg:height="7.5in" draw:id="id64" draw:style-name="a386" draw:name="Rectangle 9">
          <svg:title/>
          <svg:desc/>
          <text:p text:style-name="a385" text:class-names="" text:cond-style-name=""><text:span text:style-name="a38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3.02874in" svg:y="0.24081in" svg:width="10.3046in" svg:height="7.25919in" draw:id="id65" draw:style-name="a389" draw:name="Freeform 13">
          <svg:title/>
          <svg:desc/>
          <text:p text:style-name="a388" text:class-names="" text:cond-style-name=""><text:span text:style-name="a387" text:class-names=""/></text:p>
          <draw:enhanced-geometry xmlns:dr3d="urn:oasis:names:tc:opendocument:xmlns:dr3d:1.0" draw:type="non-primitive" svg:viewBox="0 0 8191500 5770597" draw:enhanced-path="M 4929467 0 C 6120547 0 7212963 419755 8065066 1118513 L 8191500 1227339 8191500 5770597 79523 5770597 56799 5644158 C 19398 5400934 0 5151822 0 4898209 0 2193003 2206998 0 4929467 0 Z N" draw:text-areas="?f32 ?f34 ?f33 ?f35" draw:glue-points="?f20 ?f21 ?f22 ?f23 ?f24 ?f25 ?f24 ?f26 ?f27 ?f26 ?f28 ?f29 ?f30 ?f31 ?f20 ?f21" draw:glue-point-leaving-directions="-90, -90, -90, -90, -90, -90, -90, -9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8191500"/>
            <draw:equation draw:name="f7" draw:formula="?f4 / 5770597"/>
            <draw:equation draw:name="f8" draw:formula="4929467 * ?f5 / 8191500"/>
            <draw:equation draw:name="f9" draw:formula="0 * ?f4 / 5770597"/>
            <draw:equation draw:name="f10" draw:formula="8065066 * ?f5 / 8191500"/>
            <draw:equation draw:name="f11" draw:formula="1118513 * ?f4 / 5770597"/>
            <draw:equation draw:name="f12" draw:formula="8191500 * ?f5 / 8191500"/>
            <draw:equation draw:name="f13" draw:formula="1227339 * ?f4 / 5770597"/>
            <draw:equation draw:name="f14" draw:formula="5770597 * ?f4 / 5770597"/>
            <draw:equation draw:name="f15" draw:formula="79523 * ?f5 / 8191500"/>
            <draw:equation draw:name="f16" draw:formula="56799 * ?f5 / 8191500"/>
            <draw:equation draw:name="f17" draw:formula="5644158 * ?f4 / 5770597"/>
            <draw:equation draw:name="f18" draw:formula="0 * ?f5 / 8191500"/>
            <draw:equation draw:name="f19" draw:formula="4898209 * ?f4 / 5770597"/>
            <draw:equation draw:name="f20" draw:formula="?f8 / ?f6"/>
            <draw:equation draw:name="f21" draw:formula="?f9 / ?f7"/>
            <draw:equation draw:name="f22" draw:formula="?f10 / ?f6"/>
            <draw:equation draw:name="f23" draw:formula="?f11 / ?f7"/>
            <draw:equation draw:name="f24" draw:formula="?f12 / ?f6"/>
            <draw:equation draw:name="f25" draw:formula="?f13 / ?f7"/>
            <draw:equation draw:name="f26" draw:formula="?f14 / ?f7"/>
            <draw:equation draw:name="f27" draw:formula="?f15 / ?f6"/>
            <draw:equation draw:name="f28" draw:formula="?f16 / ?f6"/>
            <draw:equation draw:name="f29" draw:formula="?f17 / ?f7"/>
            <draw:equation draw:name="f30" draw:formula="?f18 / ?f6"/>
            <draw:equation draw:name="f31" draw:formula="?f19 / ?f7"/>
            <draw:equation draw:name="f32" draw:formula="?f0 / ?f6"/>
            <draw:equation draw:name="f33" draw:formula="?f1 / ?f6"/>
            <draw:equation draw:name="f34" draw:formula="?f2 / ?f7"/>
            <draw:equation draw:name="f35" draw:formula="?f3 / ?f7"/>
          </draw:enhanced-geometry>
        </draw:custom-shape>
        <draw:custom-shape svg:x="2.41667in" svg:y="2.29626in" svg:width="2.12406in" svg:height="2.06644in" draw:id="id66" draw:style-name="a392" draw:name="Oval 13">
          <svg:title/>
          <svg:desc/>
          <text:p text:style-name="a391" text:class-names="" text:cond-style-name=""><text:span text:style-name="a390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custom-shape svg:width="3.26761in" svg:height="3.26761in" draw:id="id67" draw:style-name="a396" draw:transform="translate(-1.6338in -1.6338in) rotate(-5.3873) translate(3.39798in 3.2661in)" draw:name="Arc 15">
          <svg:title/>
          <svg:desc/>
          <text:p text:style-name="a394" text:class-names="" text:cond-style-name=""><text:span text:style-name="a393" text:class-names=""/></text:p>
          <draw:enhanced-geometry xmlns:dr3d="urn:oasis:names:tc:opendocument:xmlns:dr3d:1.0" draw:path-stretchpoint-x="21600" draw:path-stretchpoint-y="21600" draw:type="non-primitive" svg:viewBox="0 0 21600 21600" draw:enhanced-path="S M ?f52 ?f53 A ?f130 ?f131 ?f132 ?f133 ?f52 ?f53 ?f127 ?f129  W ?f134 ?f135 ?f136 ?f137 ?f52 ?f53 ?f127 ?f129 L ?f12 ?f9 Z N F M ?f52 ?f53 A ?f130 ?f131 ?f132 ?f133 ?f52 ?f53 ?f127 ?f129  W ?f134 ?f135 ?f136 ?f137 ?f52 ?f53 ?f127 ?f129 N" draw:text-areas="?f71 ?f77 ?f59 ?f65" draw:glue-points="?f52 ?f53 ?f12 ?f9 ?f54 ?f55" draw:glue-point-leaving-directions="-240.9251, -212.3607, -183.7963" draw:modifiers="150,9251 273,7963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7 / 2"/>
            <draw:equation draw:name="f9" draw:formula="?f5 + ?f8"/>
            <draw:equation draw:name="f10" draw:formula="?f4 - ?f3"/>
            <draw:equation draw:name="f11" draw:formula="?f10 / 2"/>
            <draw:equation draw:name="f12" draw:formula="?f3 + ?f11"/>
            <draw:equation draw:name="f13" draw:formula="5419351 / 1725033"/>
            <draw:equation draw:name="f14" draw:formula="180"/>
            <draw:equation draw:name="f15" draw:formula="?f81"/>
            <draw:equation draw:name="f16" draw:formula="?f85"/>
            <draw:equation draw:name="f17" draw:formula="?f16 - ?f15"/>
            <draw:equation draw:name="f18" draw:formula="?f17 + 21600000"/>
            <draw:equation draw:name="f19" draw:formula="if(?f17, ?f17, ?f18)"/>
            <draw:equation draw:name="f20" draw:formula="?f15 + ?f2"/>
            <draw:equation draw:name="f21" draw:formula="?f20 * ?f13 / ?f1"/>
            <draw:equation draw:name="f22" draw:formula="0 - ?f21"/>
            <draw:equation draw:name="f23" draw:formula="cos(?f22)"/>
            <draw:equation draw:name="f24" draw:formula="0 - ?f23"/>
            <draw:equation draw:name="f25" draw:formula="?f24 * ?f11"/>
            <draw:equation draw:name="f26" draw:formula="sin(?f22)"/>
            <draw:equation draw:name="f27" draw:formula="0 - ?f26"/>
            <draw:equation draw:name="f28" draw:formula="?f27 * ?f8"/>
            <draw:equation draw:name="f29" draw:formula="0 - ?f28"/>
            <draw:equation draw:name="f30" draw:formula="0 - ?f25"/>
            <draw:equation draw:name="f31" draw:formula="atan2(?f29, ?f30)"/>
            <draw:equation draw:name="f32" draw:formula="-1 * sin(?f31)"/>
            <draw:equation draw:name="f33" draw:formula="?f32 * ?f11"/>
            <draw:equation draw:name="f34" draw:formula="-1 * cos(?f31)"/>
            <draw:equation draw:name="f35" draw:formula="?f34 * ?f8"/>
            <draw:equation draw:name="f36" draw:formula="?f16 + ?f2"/>
            <draw:equation draw:name="f37" draw:formula="?f36 * ?f13 / ?f1"/>
            <draw:equation draw:name="f38" draw:formula="0 - ?f37"/>
            <draw:equation draw:name="f39" draw:formula="cos(?f38)"/>
            <draw:equation draw:name="f40" draw:formula="0 - ?f39"/>
            <draw:equation draw:name="f41" draw:formula="?f40 * ?f11"/>
            <draw:equation draw:name="f42" draw:formula="sin(?f38)"/>
            <draw:equation draw:name="f43" draw:formula="0 - ?f42"/>
            <draw:equation draw:name="f44" draw:formula="?f43 * ?f8"/>
            <draw:equation draw:name="f45" draw:formula="0 - ?f44"/>
            <draw:equation draw:name="f46" draw:formula="0 - ?f41"/>
            <draw:equation draw:name="f47" draw:formula="atan2(?f45, ?f46)"/>
            <draw:equation draw:name="f48" draw:formula="-1 * sin(?f47)"/>
            <draw:equation draw:name="f49" draw:formula="?f48 * ?f11"/>
            <draw:equation draw:name="f50" draw:formula="-1 * cos(?f47)"/>
            <draw:equation draw:name="f51" draw:formula="?f50 * ?f8"/>
            <draw:equation draw:name="f52" draw:formula="?f12 + ?f33"/>
            <draw:equation draw:name="f53" draw:formula="?f9 + ?f35"/>
            <draw:equation draw:name="f54" draw:formula="?f12 + ?f49"/>
            <draw:equation draw:name="f55" draw:formula="?f9 + ?f51"/>
            <draw:equation draw:name="f56" draw:formula="21600000 - ?f15"/>
            <draw:equation draw:name="f57" draw:formula="?f19 - ?f56"/>
            <draw:equation draw:name="f58" draw:formula="max(?f52, ?f54)"/>
            <draw:equation draw:name="f59" draw:formula="if(?f57, ?f4, ?f58)"/>
            <draw:equation draw:name="f60" draw:formula="?f2 - ?f15"/>
            <draw:equation draw:name="f61" draw:formula="27000000 - ?f15"/>
            <draw:equation draw:name="f62" draw:formula="if(?f60, ?f60, ?f61)"/>
            <draw:equation draw:name="f63" draw:formula="?f19 - ?f62"/>
            <draw:equation draw:name="f64" draw:formula="max(?f53, ?f55)"/>
            <draw:equation draw:name="f65" draw:formula="if(?f63, ?f6, ?f64)"/>
            <draw:equation draw:name="f66" draw:formula="?f1 - ?f15"/>
            <draw:equation draw:name="f67" draw:formula="32400000 - ?f15"/>
            <draw:equation draw:name="f68" draw:formula="if(?f66, ?f66, ?f67)"/>
            <draw:equation draw:name="f69" draw:formula="?f19 - ?f68"/>
            <draw:equation draw:name="f70" draw:formula="min(?f52, ?f54)"/>
            <draw:equation draw:name="f71" draw:formula="if(?f69, ?f3, ?f70)"/>
            <draw:equation draw:name="f72" draw:formula="?f0 - ?f15"/>
            <draw:equation draw:name="f73" draw:formula="37800000 - ?f15"/>
            <draw:equation draw:name="f74" draw:formula="if(?f72, ?f72, ?f73)"/>
            <draw:equation draw:name="f75" draw:formula="?f19 - ?f74"/>
            <draw:equation draw:name="f76" draw:formula="min(?f53, ?f55)"/>
            <draw:equation draw:name="f77" draw:formula="if(?f75, ?f5, ?f76)"/>
            <draw:equation draw:name="f78" draw:formula="0 - $0"/>
            <draw:equation draw:name="f79" draw:formula="?f78 * ?f1 / ?f14"/>
            <draw:equation draw:name="f80" draw:formula="?f79 - ?f2"/>
            <draw:equation draw:name="f81" draw:formula="0 - ?f80"/>
            <draw:equation draw:name="f82" draw:formula="0 - $1"/>
            <draw:equation draw:name="f83" draw:formula="?f82 * ?f1 / ?f14"/>
            <draw:equation draw:name="f84" draw:formula="?f83 - ?f2"/>
            <draw:equation draw:name="f85" draw:formula="0 - ?f84"/>
            <draw:equation draw:name="f86" draw:formula="?f52 - 10800"/>
            <draw:equation draw:name="f87" draw:formula="?f53 - 10800"/>
            <draw:equation draw:name="f88" draw:formula="sqrt(?f86 * ?f86 + ?f87 * ?f87 + 0 * 0)"/>
            <draw:equation draw:name="f89" draw:formula="atan2(?f86, ?f87)"/>
            <draw:equation draw:name="f90" draw:formula="?f89 + ?f2"/>
            <draw:equation draw:name="f91" draw:formula="?f90 * ?f14 / ?f1"/>
            <draw:equation draw:name="f92" draw:formula="0 - ?f91"/>
            <draw:equation draw:name="f93" draw:formula="?f54 - 10800"/>
            <draw:equation draw:name="f94" draw:formula="?f55 - 10800"/>
            <draw:equation draw:name="f95" draw:formula="sqrt(?f93 * ?f93 + ?f94 * ?f94 + 0 * 0)"/>
            <draw:equation draw:name="f96" draw:formula="atan2(?f93, ?f94)"/>
            <draw:equation draw:name="f97" draw:formula="?f96 + ?f2"/>
            <draw:equation draw:name="f98" draw:formula="?f97 * ?f14 / ?f1"/>
            <draw:equation draw:name="f99" draw:formula="0 - ?f98"/>
            <draw:equation draw:name="f100" draw:formula="21550000 - ?f19"/>
            <draw:equation draw:name="f101" draw:formula="if(?f100, ?f19, 21550000)"/>
            <draw:equation draw:name="f102" draw:formula="-21550000 - ?f101"/>
            <draw:equation draw:name="f103" draw:formula="if(?f102, -21550000, ?f101)"/>
            <draw:equation draw:name="f104" draw:formula="?f15 + ?f103"/>
            <draw:equation draw:name="f105" draw:formula="sqrt(?f25 * ?f25 + ?f28 * ?f28 + 0 * 0)"/>
            <draw:equation draw:name="f106" draw:formula="?f11 * ?f8 / ?f105"/>
            <draw:equation draw:name="f107" draw:formula="?f27 * ?f106"/>
            <draw:equation draw:name="f108" draw:formula="?f52 - ?f107"/>
            <draw:equation draw:name="f109" draw:formula="?f24 * ?f106"/>
            <draw:equation draw:name="f110" draw:formula="?f53 - ?f109"/>
            <draw:equation draw:name="f111" draw:formula="?f108 - ?f11"/>
            <draw:equation draw:name="f112" draw:formula="?f110 - ?f8"/>
            <draw:equation draw:name="f113" draw:formula="?f108 + ?f11"/>
            <draw:equation draw:name="f114" draw:formula="?f110 + ?f8"/>
            <draw:equation draw:name="f115" draw:formula="?f104 + ?f2"/>
            <draw:equation draw:name="f116" draw:formula="?f115 * ?f13 / ?f1"/>
            <draw:equation draw:name="f117" draw:formula="0 - ?f116"/>
            <draw:equation draw:name="f118" draw:formula="cos(?f117)"/>
            <draw:equation draw:name="f119" draw:formula="0 - ?f118"/>
            <draw:equation draw:name="f120" draw:formula="?f119 * ?f11"/>
            <draw:equation draw:name="f121" draw:formula="sin(?f117)"/>
            <draw:equation draw:name="f122" draw:formula="0 - ?f121"/>
            <draw:equation draw:name="f123" draw:formula="?f122 * ?f8"/>
            <draw:equation draw:name="f124" draw:formula="sqrt(?f120 * ?f120 + ?f123 * ?f123 + 0 * 0)"/>
            <draw:equation draw:name="f125" draw:formula="?f11 * ?f8 / ?f124"/>
            <draw:equation draw:name="f126" draw:formula="?f122 * ?f125"/>
            <draw:equation draw:name="f127" draw:formula="?f108 + ?f126"/>
            <draw:equation draw:name="f128" draw:formula="?f119 * ?f125"/>
            <draw:equation draw:name="f129" draw:formula="?f110 + ?f128"/>
            <draw:equation draw:name="f130" draw:formula="if(?f103, ?f52, ?f111)"/>
            <draw:equation draw:name="f131" draw:formula="if(?f103, ?f53, ?f112)"/>
            <draw:equation draw:name="f132" draw:formula="if(?f103, ?f52, ?f113)"/>
            <draw:equation draw:name="f133" draw:formula="if(?f103, ?f53, ?f114)"/>
            <draw:equation draw:name="f134" draw:formula="if(?f103, ?f111, ?f127)"/>
            <draw:equation draw:name="f135" draw:formula="if(?f103, ?f112, ?f129)"/>
            <draw:equation draw:name="f136" draw:formula="if(?f103, ?f113, ?f127)"/>
            <draw:equation draw:name="f137" draw:formula="if(?f103, ?f114, ?f129)"/>
          </draw:enhanced-geometry>
        </draw:custom-shape>
        <draw:frame draw:id="id69" presentation:style-name="a400" draw:name="Otsikko 1" svg:x="4.41667in" svg:y="2.12069in" svg:width="8.36027in" svg:height="3.00862in" presentation:class="title" presentation:placeholder="false">
          <draw:text-box>
            <text:p text:style-name="a399" text:class-names="" text:cond-style-name="" text:id="id68"><text:span text:style-name="a397" text:class-names="">Ekosysteemit toimivat tuottajien sitomalla energialla kpl5</text:span><text:span text:style-name="a398" text:class-names=""/></text:p>
          </draw:text-box>
          <svg:title/>
          <svg:desc/>
        </draw:frame>
        <draw:frame draw:id="id70" presentation:style-name="a401" draw:name="Alaotsikko 2" svg:x="4.41667in" svg:y="5.23001in" svg:width="8.36027in" svg:height="1.4539in" presentation:class="subtitle" presentation:placeholder="true">
          <draw:text-box/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iterate presentation:node-type="with-previous" presentation:preset-id="10" presentation:preset-sub-type="0" presentation:preset-class="entrance" presentation:group-id="0" smil:targetElement="id69" anim:iterate-type="by-word" anim:iterate-interval="PT0.150000S" smil:begin="0.5s" smil:fill="hold">
                  <anim:set smil:targetElement="id69" smil:attributeName="visibility" smil:to="visible" smil:begin="0.0s" smil:dur="0.001s" smil:fill="hold"/>
                  <anim:transitionFilter smil:targetElement="id69" smil:type="fade" smil:subtype="crossfade" smil:dur="1.0s"/>
                </anim:iterate>
              </anim:par>
            </anim:par>
          </anim:seq>
        </anim:par>
      </draw:page>
      <draw:page draw:name="Slide2" draw:style-name="a402" draw:master-page-name="Master1-Layout2-obj-Otsikko-ja-sisältö" presentation:presentation-page-layout-name="Master1-PPL2" draw:id="Slide-257">
        <draw:custom-shape svg:x="0.00333in" svg:y="0in" svg:width="13.33in" svg:height="7.5in" draw:id="id71" draw:style-name="a405" draw:name="Rectangle 7">
          <svg:title/>
          <svg:desc/>
          <text:p text:style-name="a404" text:class-names="" text:cond-style-name=""><text:span text:style-name="a40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3498in" svg:y="1.22379in" svg:width="5.05243in" svg:height="5.05243in" draw:id="id72" draw:style-name="a408" draw:name="Oval 9">
          <svg:title/>
          <svg:desc/>
          <text:p text:style-name="a407" text:class-names="" text:cond-style-name=""><text:span text:style-name="a406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frame draw:id="id73" presentation:style-name="a411" draw:name="Otsikko 1" svg:x="1.2807in" svg:y="1.52743in" svg:width="3.54386in" svg:height="4.44513in" presentation:class="title" presentation:placeholder="false">
          <draw:text-box>
            <text:p text:style-name="a410" text:class-names="" text:cond-style-name=""><text:span text:style-name="a409" text:class-names="">Ekosysteemien rakenne</text:span></text:p>
          </draw:text-box>
          <svg:title/>
          <svg:desc/>
        </draw:frame>
        <draw:custom-shape svg:width="3.26761in" svg:height="3.26761in" draw:id="id74" draw:style-name="a415" draw:transform="translate(-1.6338in -1.6338in) rotate(-5.76224) translate(11.13043in 2.66305in)" draw:name="Arc 11">
          <svg:title/>
          <svg:desc/>
          <text:p text:style-name="a413" text:class-names="" text:cond-style-name=""><text:span text:style-name="a412" text:class-names=""/></text:p>
          <draw:enhanced-geometry xmlns:dr3d="urn:oasis:names:tc:opendocument:xmlns:dr3d:1.0" draw:path-stretchpoint-x="21600" draw:path-stretchpoint-y="21600" draw:type="non-primitive" svg:viewBox="0 0 21600 21600" draw:enhanced-path="S M ?f52 ?f53 A ?f130 ?f131 ?f132 ?f133 ?f52 ?f53 ?f127 ?f129  W ?f134 ?f135 ?f136 ?f137 ?f52 ?f53 ?f127 ?f129 L ?f12 ?f9 Z N F M ?f52 ?f53 A ?f130 ?f131 ?f132 ?f133 ?f52 ?f53 ?f127 ?f129  W ?f134 ?f135 ?f136 ?f137 ?f52 ?f53 ?f127 ?f129 N" draw:text-areas="?f71 ?f77 ?f59 ?f65" draw:glue-points="?f52 ?f53 ?f12 ?f9 ?f54 ?f55" draw:glue-point-leaving-directions="-263.6228, -236.6562, -209.6897" draw:modifiers="173,6228 299,6897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7 / 2"/>
            <draw:equation draw:name="f9" draw:formula="?f5 + ?f8"/>
            <draw:equation draw:name="f10" draw:formula="?f4 - ?f3"/>
            <draw:equation draw:name="f11" draw:formula="?f10 / 2"/>
            <draw:equation draw:name="f12" draw:formula="?f3 + ?f11"/>
            <draw:equation draw:name="f13" draw:formula="5419351 / 1725033"/>
            <draw:equation draw:name="f14" draw:formula="180"/>
            <draw:equation draw:name="f15" draw:formula="?f81"/>
            <draw:equation draw:name="f16" draw:formula="?f85"/>
            <draw:equation draw:name="f17" draw:formula="?f16 - ?f15"/>
            <draw:equation draw:name="f18" draw:formula="?f17 + 21600000"/>
            <draw:equation draw:name="f19" draw:formula="if(?f17, ?f17, ?f18)"/>
            <draw:equation draw:name="f20" draw:formula="?f15 + ?f2"/>
            <draw:equation draw:name="f21" draw:formula="?f20 * ?f13 / ?f1"/>
            <draw:equation draw:name="f22" draw:formula="0 - ?f21"/>
            <draw:equation draw:name="f23" draw:formula="cos(?f22)"/>
            <draw:equation draw:name="f24" draw:formula="0 - ?f23"/>
            <draw:equation draw:name="f25" draw:formula="?f24 * ?f11"/>
            <draw:equation draw:name="f26" draw:formula="sin(?f22)"/>
            <draw:equation draw:name="f27" draw:formula="0 - ?f26"/>
            <draw:equation draw:name="f28" draw:formula="?f27 * ?f8"/>
            <draw:equation draw:name="f29" draw:formula="0 - ?f28"/>
            <draw:equation draw:name="f30" draw:formula="0 - ?f25"/>
            <draw:equation draw:name="f31" draw:formula="atan2(?f29, ?f30)"/>
            <draw:equation draw:name="f32" draw:formula="-1 * sin(?f31)"/>
            <draw:equation draw:name="f33" draw:formula="?f32 * ?f11"/>
            <draw:equation draw:name="f34" draw:formula="-1 * cos(?f31)"/>
            <draw:equation draw:name="f35" draw:formula="?f34 * ?f8"/>
            <draw:equation draw:name="f36" draw:formula="?f16 + ?f2"/>
            <draw:equation draw:name="f37" draw:formula="?f36 * ?f13 / ?f1"/>
            <draw:equation draw:name="f38" draw:formula="0 - ?f37"/>
            <draw:equation draw:name="f39" draw:formula="cos(?f38)"/>
            <draw:equation draw:name="f40" draw:formula="0 - ?f39"/>
            <draw:equation draw:name="f41" draw:formula="?f40 * ?f11"/>
            <draw:equation draw:name="f42" draw:formula="sin(?f38)"/>
            <draw:equation draw:name="f43" draw:formula="0 - ?f42"/>
            <draw:equation draw:name="f44" draw:formula="?f43 * ?f8"/>
            <draw:equation draw:name="f45" draw:formula="0 - ?f44"/>
            <draw:equation draw:name="f46" draw:formula="0 - ?f41"/>
            <draw:equation draw:name="f47" draw:formula="atan2(?f45, ?f46)"/>
            <draw:equation draw:name="f48" draw:formula="-1 * sin(?f47)"/>
            <draw:equation draw:name="f49" draw:formula="?f48 * ?f11"/>
            <draw:equation draw:name="f50" draw:formula="-1 * cos(?f47)"/>
            <draw:equation draw:name="f51" draw:formula="?f50 * ?f8"/>
            <draw:equation draw:name="f52" draw:formula="?f12 + ?f33"/>
            <draw:equation draw:name="f53" draw:formula="?f9 + ?f35"/>
            <draw:equation draw:name="f54" draw:formula="?f12 + ?f49"/>
            <draw:equation draw:name="f55" draw:formula="?f9 + ?f51"/>
            <draw:equation draw:name="f56" draw:formula="21600000 - ?f15"/>
            <draw:equation draw:name="f57" draw:formula="?f19 - ?f56"/>
            <draw:equation draw:name="f58" draw:formula="max(?f52, ?f54)"/>
            <draw:equation draw:name="f59" draw:formula="if(?f57, ?f4, ?f58)"/>
            <draw:equation draw:name="f60" draw:formula="?f2 - ?f15"/>
            <draw:equation draw:name="f61" draw:formula="27000000 - ?f15"/>
            <draw:equation draw:name="f62" draw:formula="if(?f60, ?f60, ?f61)"/>
            <draw:equation draw:name="f63" draw:formula="?f19 - ?f62"/>
            <draw:equation draw:name="f64" draw:formula="max(?f53, ?f55)"/>
            <draw:equation draw:name="f65" draw:formula="if(?f63, ?f6, ?f64)"/>
            <draw:equation draw:name="f66" draw:formula="?f1 - ?f15"/>
            <draw:equation draw:name="f67" draw:formula="32400000 - ?f15"/>
            <draw:equation draw:name="f68" draw:formula="if(?f66, ?f66, ?f67)"/>
            <draw:equation draw:name="f69" draw:formula="?f19 - ?f68"/>
            <draw:equation draw:name="f70" draw:formula="min(?f52, ?f54)"/>
            <draw:equation draw:name="f71" draw:formula="if(?f69, ?f3, ?f70)"/>
            <draw:equation draw:name="f72" draw:formula="?f0 - ?f15"/>
            <draw:equation draw:name="f73" draw:formula="37800000 - ?f15"/>
            <draw:equation draw:name="f74" draw:formula="if(?f72, ?f72, ?f73)"/>
            <draw:equation draw:name="f75" draw:formula="?f19 - ?f74"/>
            <draw:equation draw:name="f76" draw:formula="min(?f53, ?f55)"/>
            <draw:equation draw:name="f77" draw:formula="if(?f75, ?f5, ?f76)"/>
            <draw:equation draw:name="f78" draw:formula="0 - $0"/>
            <draw:equation draw:name="f79" draw:formula="?f78 * ?f1 / ?f14"/>
            <draw:equation draw:name="f80" draw:formula="?f79 - ?f2"/>
            <draw:equation draw:name="f81" draw:formula="0 - ?f80"/>
            <draw:equation draw:name="f82" draw:formula="0 - $1"/>
            <draw:equation draw:name="f83" draw:formula="?f82 * ?f1 / ?f14"/>
            <draw:equation draw:name="f84" draw:formula="?f83 - ?f2"/>
            <draw:equation draw:name="f85" draw:formula="0 - ?f84"/>
            <draw:equation draw:name="f86" draw:formula="?f52 - 10800"/>
            <draw:equation draw:name="f87" draw:formula="?f53 - 10800"/>
            <draw:equation draw:name="f88" draw:formula="sqrt(?f86 * ?f86 + ?f87 * ?f87 + 0 * 0)"/>
            <draw:equation draw:name="f89" draw:formula="atan2(?f86, ?f87)"/>
            <draw:equation draw:name="f90" draw:formula="?f89 + ?f2"/>
            <draw:equation draw:name="f91" draw:formula="?f90 * ?f14 / ?f1"/>
            <draw:equation draw:name="f92" draw:formula="0 - ?f91"/>
            <draw:equation draw:name="f93" draw:formula="?f54 - 10800"/>
            <draw:equation draw:name="f94" draw:formula="?f55 - 10800"/>
            <draw:equation draw:name="f95" draw:formula="sqrt(?f93 * ?f93 + ?f94 * ?f94 + 0 * 0)"/>
            <draw:equation draw:name="f96" draw:formula="atan2(?f93, ?f94)"/>
            <draw:equation draw:name="f97" draw:formula="?f96 + ?f2"/>
            <draw:equation draw:name="f98" draw:formula="?f97 * ?f14 / ?f1"/>
            <draw:equation draw:name="f99" draw:formula="0 - ?f98"/>
            <draw:equation draw:name="f100" draw:formula="21550000 - ?f19"/>
            <draw:equation draw:name="f101" draw:formula="if(?f100, ?f19, 21550000)"/>
            <draw:equation draw:name="f102" draw:formula="-21550000 - ?f101"/>
            <draw:equation draw:name="f103" draw:formula="if(?f102, -21550000, ?f101)"/>
            <draw:equation draw:name="f104" draw:formula="?f15 + ?f103"/>
            <draw:equation draw:name="f105" draw:formula="sqrt(?f25 * ?f25 + ?f28 * ?f28 + 0 * 0)"/>
            <draw:equation draw:name="f106" draw:formula="?f11 * ?f8 / ?f105"/>
            <draw:equation draw:name="f107" draw:formula="?f27 * ?f106"/>
            <draw:equation draw:name="f108" draw:formula="?f52 - ?f107"/>
            <draw:equation draw:name="f109" draw:formula="?f24 * ?f106"/>
            <draw:equation draw:name="f110" draw:formula="?f53 - ?f109"/>
            <draw:equation draw:name="f111" draw:formula="?f108 - ?f11"/>
            <draw:equation draw:name="f112" draw:formula="?f110 - ?f8"/>
            <draw:equation draw:name="f113" draw:formula="?f108 + ?f11"/>
            <draw:equation draw:name="f114" draw:formula="?f110 + ?f8"/>
            <draw:equation draw:name="f115" draw:formula="?f104 + ?f2"/>
            <draw:equation draw:name="f116" draw:formula="?f115 * ?f13 / ?f1"/>
            <draw:equation draw:name="f117" draw:formula="0 - ?f116"/>
            <draw:equation draw:name="f118" draw:formula="cos(?f117)"/>
            <draw:equation draw:name="f119" draw:formula="0 - ?f118"/>
            <draw:equation draw:name="f120" draw:formula="?f119 * ?f11"/>
            <draw:equation draw:name="f121" draw:formula="sin(?f117)"/>
            <draw:equation draw:name="f122" draw:formula="0 - ?f121"/>
            <draw:equation draw:name="f123" draw:formula="?f122 * ?f8"/>
            <draw:equation draw:name="f124" draw:formula="sqrt(?f120 * ?f120 + ?f123 * ?f123 + 0 * 0)"/>
            <draw:equation draw:name="f125" draw:formula="?f11 * ?f8 / ?f124"/>
            <draw:equation draw:name="f126" draw:formula="?f122 * ?f125"/>
            <draw:equation draw:name="f127" draw:formula="?f108 + ?f126"/>
            <draw:equation draw:name="f128" draw:formula="?f119 * ?f125"/>
            <draw:equation draw:name="f129" draw:formula="?f110 + ?f128"/>
            <draw:equation draw:name="f130" draw:formula="if(?f103, ?f52, ?f111)"/>
            <draw:equation draw:name="f131" draw:formula="if(?f103, ?f53, ?f112)"/>
            <draw:equation draw:name="f132" draw:formula="if(?f103, ?f52, ?f113)"/>
            <draw:equation draw:name="f133" draw:formula="if(?f103, ?f53, ?f114)"/>
            <draw:equation draw:name="f134" draw:formula="if(?f103, ?f111, ?f127)"/>
            <draw:equation draw:name="f135" draw:formula="if(?f103, ?f112, ?f129)"/>
            <draw:equation draw:name="f136" draw:formula="if(?f103, ?f113, ?f127)"/>
            <draw:equation draw:name="f137" draw:formula="if(?f103, ?f114, ?f129)"/>
          </draw:enhanced-geometry>
        </draw:custom-shape>
        <draw:custom-shape svg:x="0.99524in" svg:y="5.22856in" svg:width="0.59722in" svg:height="0.59722in" draw:id="id75" draw:style-name="a418" draw:name="Oval 13">
          <svg:title/>
          <svg:desc/>
          <text:p text:style-name="a417" text:class-names="" text:cond-style-name=""><text:span text:style-name="a416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frame draw:id="id76" presentation:style-name="a448" draw:name="Sisällön paikkamerkki 2" svg:x="5.87287in" svg:y="1.66889in" svg:width="6.05468in" svg:height="4.30368in" presentation:class="outline" presentation:placeholder="false">
          <draw:text-box>
            <text:list text:style-name="a421">
              <text:list-item>
                <text:p text:style-name="a420" text:class-names="" text:cond-style-name=""><text:span text:style-name="a419" text:class-names="">Tuottajat</text:span></text:p>
              </text:list-item>
            </text:list>
            <text:list text:style-name="a424">
              <text:list-item>
                <text:p text:style-name="a423" text:class-names="" text:cond-style-name=""><text:span text:style-name="a422" text:class-names="">Kuluttajat</text:span></text:p>
              </text:list-item>
            </text:list>
            <text:list text:style-name="a428">
              <text:list-item>
                <text:p text:style-name="a427" text:class-names="" text:cond-style-name=""><text:span text:style-name="a425" text:class-names="">Hajottajat</text:span><text:span text:style-name="a426" text:class-names=""/></text:p>
              </text:list-item>
            </text:list>
            <text:list text:style-name="a431">
              <text:list-item>
                <text:p text:style-name="a430" text:class-names="" text:cond-style-name=""><text:span text:style-name="a429" text:class-names=""/></text:p>
              </text:list-item>
            </text:list>
            <text:list text:style-name="a434">
              <text:list-item>
                <text:p text:style-name="a433" text:class-names="" text:cond-style-name=""><text:span text:style-name="a432" text:class-names="">Ravintoketjut – ravintoverkot</text:span></text:p>
              </text:list-item>
            </text:list>
            <text:list text:style-name="a437">
              <text:list-item>
                <text:p text:style-name="a436" text:class-names="" text:cond-style-name=""><text:span text:style-name="a435" text:class-names=""/></text:p>
              </text:list-item>
            </text:list>
            <text:list text:style-name="a441">
              <text:list-item>
                <text:p text:style-name="a440" text:class-names="" text:cond-style-name=""><text:span text:style-name="a438" text:class-names="">avainlajit</text:span><text:span text:style-name="a439" text:class-names=""/></text:p>
              </text:list-item>
            </text:list>
            <text:list text:style-name="a444">
              <text:list-item>
                <text:p text:style-name="a443" text:class-names="" text:cond-style-name=""><text:span text:style-name="a442" text:class-names=""/></text:p>
              </text:list-item>
            </text:list>
            <text:list text:style-name="a447">
              <text:list-item>
                <text:p text:style-name="a446" text:class-names="" text:cond-style-name=""><text:span text:style-name="a445" text:class-names=""/></text:p>
              </text:list-item>
            </text:list>
          </draw:text-box>
          <svg:title/>
          <svg:desc/>
        </draw:frame>
      </draw:page>
      <draw:page draw:name="Slide3" draw:style-name="a449" draw:master-page-name="Master1-Layout2-obj-Otsikko-ja-sisältö" presentation:presentation-page-layout-name="Master1-PPL2" draw:id="Slide-258">
        <draw:custom-shape svg:x="0.00333in" svg:y="0in" svg:width="13.33in" svg:height="7.5in" draw:id="id77" draw:style-name="a452" draw:name="Rectangle 7">
          <svg:title/>
          <svg:desc/>
          <text:p text:style-name="a451" text:class-names="" text:cond-style-name=""><text:span text:style-name="a45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3498in" svg:y="1.22379in" svg:width="5.05243in" svg:height="5.05243in" draw:id="id78" draw:style-name="a455" draw:name="Oval 9">
          <svg:title/>
          <svg:desc/>
          <text:p text:style-name="a454" text:class-names="" text:cond-style-name=""><text:span text:style-name="a453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frame draw:id="id79" presentation:style-name="a458" draw:name="Otsikko 1" svg:x="1.2807in" svg:y="1.52743in" svg:width="3.54386in" svg:height="4.44513in" presentation:class="title" presentation:placeholder="false">
          <draw:text-box>
            <text:p text:style-name="a457" text:class-names="" text:cond-style-name=""><text:span text:style-name="a456" text:class-names="">Eliöiden energian hankinta</text:span></text:p>
          </draw:text-box>
          <svg:title/>
          <svg:desc/>
        </draw:frame>
        <draw:custom-shape svg:width="3.26761in" svg:height="3.26761in" draw:id="id80" draw:style-name="a462" draw:transform="translate(-1.6338in -1.6338in) rotate(-5.76224) translate(11.13043in 2.66305in)" draw:name="Arc 11">
          <svg:title/>
          <svg:desc/>
          <text:p text:style-name="a460" text:class-names="" text:cond-style-name=""><text:span text:style-name="a459" text:class-names=""/></text:p>
          <draw:enhanced-geometry xmlns:dr3d="urn:oasis:names:tc:opendocument:xmlns:dr3d:1.0" draw:path-stretchpoint-x="21600" draw:path-stretchpoint-y="21600" draw:type="non-primitive" svg:viewBox="0 0 21600 21600" draw:enhanced-path="S M ?f52 ?f53 A ?f130 ?f131 ?f132 ?f133 ?f52 ?f53 ?f127 ?f129  W ?f134 ?f135 ?f136 ?f137 ?f52 ?f53 ?f127 ?f129 L ?f12 ?f9 Z N F M ?f52 ?f53 A ?f130 ?f131 ?f132 ?f133 ?f52 ?f53 ?f127 ?f129  W ?f134 ?f135 ?f136 ?f137 ?f52 ?f53 ?f127 ?f129 N" draw:text-areas="?f71 ?f77 ?f59 ?f65" draw:glue-points="?f52 ?f53 ?f12 ?f9 ?f54 ?f55" draw:glue-point-leaving-directions="-263.6228, -236.6562, -209.6897" draw:modifiers="173,6228 299,6897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7 / 2"/>
            <draw:equation draw:name="f9" draw:formula="?f5 + ?f8"/>
            <draw:equation draw:name="f10" draw:formula="?f4 - ?f3"/>
            <draw:equation draw:name="f11" draw:formula="?f10 / 2"/>
            <draw:equation draw:name="f12" draw:formula="?f3 + ?f11"/>
            <draw:equation draw:name="f13" draw:formula="5419351 / 1725033"/>
            <draw:equation draw:name="f14" draw:formula="180"/>
            <draw:equation draw:name="f15" draw:formula="?f81"/>
            <draw:equation draw:name="f16" draw:formula="?f85"/>
            <draw:equation draw:name="f17" draw:formula="?f16 - ?f15"/>
            <draw:equation draw:name="f18" draw:formula="?f17 + 21600000"/>
            <draw:equation draw:name="f19" draw:formula="if(?f17, ?f17, ?f18)"/>
            <draw:equation draw:name="f20" draw:formula="?f15 + ?f2"/>
            <draw:equation draw:name="f21" draw:formula="?f20 * ?f13 / ?f1"/>
            <draw:equation draw:name="f22" draw:formula="0 - ?f21"/>
            <draw:equation draw:name="f23" draw:formula="cos(?f22)"/>
            <draw:equation draw:name="f24" draw:formula="0 - ?f23"/>
            <draw:equation draw:name="f25" draw:formula="?f24 * ?f11"/>
            <draw:equation draw:name="f26" draw:formula="sin(?f22)"/>
            <draw:equation draw:name="f27" draw:formula="0 - ?f26"/>
            <draw:equation draw:name="f28" draw:formula="?f27 * ?f8"/>
            <draw:equation draw:name="f29" draw:formula="0 - ?f28"/>
            <draw:equation draw:name="f30" draw:formula="0 - ?f25"/>
            <draw:equation draw:name="f31" draw:formula="atan2(?f29, ?f30)"/>
            <draw:equation draw:name="f32" draw:formula="-1 * sin(?f31)"/>
            <draw:equation draw:name="f33" draw:formula="?f32 * ?f11"/>
            <draw:equation draw:name="f34" draw:formula="-1 * cos(?f31)"/>
            <draw:equation draw:name="f35" draw:formula="?f34 * ?f8"/>
            <draw:equation draw:name="f36" draw:formula="?f16 + ?f2"/>
            <draw:equation draw:name="f37" draw:formula="?f36 * ?f13 / ?f1"/>
            <draw:equation draw:name="f38" draw:formula="0 - ?f37"/>
            <draw:equation draw:name="f39" draw:formula="cos(?f38)"/>
            <draw:equation draw:name="f40" draw:formula="0 - ?f39"/>
            <draw:equation draw:name="f41" draw:formula="?f40 * ?f11"/>
            <draw:equation draw:name="f42" draw:formula="sin(?f38)"/>
            <draw:equation draw:name="f43" draw:formula="0 - ?f42"/>
            <draw:equation draw:name="f44" draw:formula="?f43 * ?f8"/>
            <draw:equation draw:name="f45" draw:formula="0 - ?f44"/>
            <draw:equation draw:name="f46" draw:formula="0 - ?f41"/>
            <draw:equation draw:name="f47" draw:formula="atan2(?f45, ?f46)"/>
            <draw:equation draw:name="f48" draw:formula="-1 * sin(?f47)"/>
            <draw:equation draw:name="f49" draw:formula="?f48 * ?f11"/>
            <draw:equation draw:name="f50" draw:formula="-1 * cos(?f47)"/>
            <draw:equation draw:name="f51" draw:formula="?f50 * ?f8"/>
            <draw:equation draw:name="f52" draw:formula="?f12 + ?f33"/>
            <draw:equation draw:name="f53" draw:formula="?f9 + ?f35"/>
            <draw:equation draw:name="f54" draw:formula="?f12 + ?f49"/>
            <draw:equation draw:name="f55" draw:formula="?f9 + ?f51"/>
            <draw:equation draw:name="f56" draw:formula="21600000 - ?f15"/>
            <draw:equation draw:name="f57" draw:formula="?f19 - ?f56"/>
            <draw:equation draw:name="f58" draw:formula="max(?f52, ?f54)"/>
            <draw:equation draw:name="f59" draw:formula="if(?f57, ?f4, ?f58)"/>
            <draw:equation draw:name="f60" draw:formula="?f2 - ?f15"/>
            <draw:equation draw:name="f61" draw:formula="27000000 - ?f15"/>
            <draw:equation draw:name="f62" draw:formula="if(?f60, ?f60, ?f61)"/>
            <draw:equation draw:name="f63" draw:formula="?f19 - ?f62"/>
            <draw:equation draw:name="f64" draw:formula="max(?f53, ?f55)"/>
            <draw:equation draw:name="f65" draw:formula="if(?f63, ?f6, ?f64)"/>
            <draw:equation draw:name="f66" draw:formula="?f1 - ?f15"/>
            <draw:equation draw:name="f67" draw:formula="32400000 - ?f15"/>
            <draw:equation draw:name="f68" draw:formula="if(?f66, ?f66, ?f67)"/>
            <draw:equation draw:name="f69" draw:formula="?f19 - ?f68"/>
            <draw:equation draw:name="f70" draw:formula="min(?f52, ?f54)"/>
            <draw:equation draw:name="f71" draw:formula="if(?f69, ?f3, ?f70)"/>
            <draw:equation draw:name="f72" draw:formula="?f0 - ?f15"/>
            <draw:equation draw:name="f73" draw:formula="37800000 - ?f15"/>
            <draw:equation draw:name="f74" draw:formula="if(?f72, ?f72, ?f73)"/>
            <draw:equation draw:name="f75" draw:formula="?f19 - ?f74"/>
            <draw:equation draw:name="f76" draw:formula="min(?f53, ?f55)"/>
            <draw:equation draw:name="f77" draw:formula="if(?f75, ?f5, ?f76)"/>
            <draw:equation draw:name="f78" draw:formula="0 - $0"/>
            <draw:equation draw:name="f79" draw:formula="?f78 * ?f1 / ?f14"/>
            <draw:equation draw:name="f80" draw:formula="?f79 - ?f2"/>
            <draw:equation draw:name="f81" draw:formula="0 - ?f80"/>
            <draw:equation draw:name="f82" draw:formula="0 - $1"/>
            <draw:equation draw:name="f83" draw:formula="?f82 * ?f1 / ?f14"/>
            <draw:equation draw:name="f84" draw:formula="?f83 - ?f2"/>
            <draw:equation draw:name="f85" draw:formula="0 - ?f84"/>
            <draw:equation draw:name="f86" draw:formula="?f52 - 10800"/>
            <draw:equation draw:name="f87" draw:formula="?f53 - 10800"/>
            <draw:equation draw:name="f88" draw:formula="sqrt(?f86 * ?f86 + ?f87 * ?f87 + 0 * 0)"/>
            <draw:equation draw:name="f89" draw:formula="atan2(?f86, ?f87)"/>
            <draw:equation draw:name="f90" draw:formula="?f89 + ?f2"/>
            <draw:equation draw:name="f91" draw:formula="?f90 * ?f14 / ?f1"/>
            <draw:equation draw:name="f92" draw:formula="0 - ?f91"/>
            <draw:equation draw:name="f93" draw:formula="?f54 - 10800"/>
            <draw:equation draw:name="f94" draw:formula="?f55 - 10800"/>
            <draw:equation draw:name="f95" draw:formula="sqrt(?f93 * ?f93 + ?f94 * ?f94 + 0 * 0)"/>
            <draw:equation draw:name="f96" draw:formula="atan2(?f93, ?f94)"/>
            <draw:equation draw:name="f97" draw:formula="?f96 + ?f2"/>
            <draw:equation draw:name="f98" draw:formula="?f97 * ?f14 / ?f1"/>
            <draw:equation draw:name="f99" draw:formula="0 - ?f98"/>
            <draw:equation draw:name="f100" draw:formula="21550000 - ?f19"/>
            <draw:equation draw:name="f101" draw:formula="if(?f100, ?f19, 21550000)"/>
            <draw:equation draw:name="f102" draw:formula="-21550000 - ?f101"/>
            <draw:equation draw:name="f103" draw:formula="if(?f102, -21550000, ?f101)"/>
            <draw:equation draw:name="f104" draw:formula="?f15 + ?f103"/>
            <draw:equation draw:name="f105" draw:formula="sqrt(?f25 * ?f25 + ?f28 * ?f28 + 0 * 0)"/>
            <draw:equation draw:name="f106" draw:formula="?f11 * ?f8 / ?f105"/>
            <draw:equation draw:name="f107" draw:formula="?f27 * ?f106"/>
            <draw:equation draw:name="f108" draw:formula="?f52 - ?f107"/>
            <draw:equation draw:name="f109" draw:formula="?f24 * ?f106"/>
            <draw:equation draw:name="f110" draw:formula="?f53 - ?f109"/>
            <draw:equation draw:name="f111" draw:formula="?f108 - ?f11"/>
            <draw:equation draw:name="f112" draw:formula="?f110 - ?f8"/>
            <draw:equation draw:name="f113" draw:formula="?f108 + ?f11"/>
            <draw:equation draw:name="f114" draw:formula="?f110 + ?f8"/>
            <draw:equation draw:name="f115" draw:formula="?f104 + ?f2"/>
            <draw:equation draw:name="f116" draw:formula="?f115 * ?f13 / ?f1"/>
            <draw:equation draw:name="f117" draw:formula="0 - ?f116"/>
            <draw:equation draw:name="f118" draw:formula="cos(?f117)"/>
            <draw:equation draw:name="f119" draw:formula="0 - ?f118"/>
            <draw:equation draw:name="f120" draw:formula="?f119 * ?f11"/>
            <draw:equation draw:name="f121" draw:formula="sin(?f117)"/>
            <draw:equation draw:name="f122" draw:formula="0 - ?f121"/>
            <draw:equation draw:name="f123" draw:formula="?f122 * ?f8"/>
            <draw:equation draw:name="f124" draw:formula="sqrt(?f120 * ?f120 + ?f123 * ?f123 + 0 * 0)"/>
            <draw:equation draw:name="f125" draw:formula="?f11 * ?f8 / ?f124"/>
            <draw:equation draw:name="f126" draw:formula="?f122 * ?f125"/>
            <draw:equation draw:name="f127" draw:formula="?f108 + ?f126"/>
            <draw:equation draw:name="f128" draw:formula="?f119 * ?f125"/>
            <draw:equation draw:name="f129" draw:formula="?f110 + ?f128"/>
            <draw:equation draw:name="f130" draw:formula="if(?f103, ?f52, ?f111)"/>
            <draw:equation draw:name="f131" draw:formula="if(?f103, ?f53, ?f112)"/>
            <draw:equation draw:name="f132" draw:formula="if(?f103, ?f52, ?f113)"/>
            <draw:equation draw:name="f133" draw:formula="if(?f103, ?f53, ?f114)"/>
            <draw:equation draw:name="f134" draw:formula="if(?f103, ?f111, ?f127)"/>
            <draw:equation draw:name="f135" draw:formula="if(?f103, ?f112, ?f129)"/>
            <draw:equation draw:name="f136" draw:formula="if(?f103, ?f113, ?f127)"/>
            <draw:equation draw:name="f137" draw:formula="if(?f103, ?f114, ?f129)"/>
          </draw:enhanced-geometry>
        </draw:custom-shape>
        <draw:custom-shape svg:x="0.99524in" svg:y="5.22856in" svg:width="0.59722in" svg:height="0.59722in" draw:id="id81" draw:style-name="a465" draw:name="Oval 13">
          <svg:title/>
          <svg:desc/>
          <text:p text:style-name="a464" text:class-names="" text:cond-style-name=""><text:span text:style-name="a463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frame draw:id="id82" presentation:style-name="a473" draw:name="Sisällön paikkamerkki 2" svg:x="5.87287in" svg:y="1.66889in" svg:width="6.05468in" svg:height="4.30368in" presentation:class="outline" presentation:placeholder="false">
          <draw:text-box>
            <text:list text:style-name="a469">
              <text:list-item>
                <text:p text:style-name="a468" text:class-names="" text:cond-style-name=""><text:span text:style-name="a466" text:class-names="">Autotrofit</text:span><text:span text:style-name="a467" text:class-names=""><text:s text:c="1"/></text:span></text:p>
              </text:list-item>
            </text:list>
            <text:list text:style-name="a472">
              <text:list-item>
                <text:p text:style-name="a471" text:class-names="" text:cond-style-name=""><text:span text:style-name="a470" text:class-names=""/></text:p>
              </text:list-item>
            </text:list>
          </draw:text-box>
          <svg:title/>
          <svg:desc/>
        </draw:frame>
      </draw:page>
      <draw:page draw:name="Slide4" draw:style-name="a474" draw:master-page-name="Master1-Layout2-obj-Otsikko-ja-sisältö" presentation:presentation-page-layout-name="Master1-PPL2" draw:id="Slide-259">
        <draw:custom-shape svg:x="0.00333in" svg:y="0in" svg:width="13.33in" svg:height="7.5in" draw:id="id83" draw:style-name="a477" draw:name="Rectangle 7">
          <svg:title/>
          <svg:desc/>
          <text:p text:style-name="a476" text:class-names="" text:cond-style-name=""><text:span text:style-name="a47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in" svg:y="0in" svg:width="4.55738in" svg:height="7.5in" draw:id="id84" draw:style-name="a480" draw:name="Freeform: Shape 9">
          <svg:title/>
          <svg:desc/>
          <text:p text:style-name="a479" text:class-names="" text:cond-style-name=""><text:span text:style-name="a478" text:class-names=""/></text:p>
          <draw:enhanced-geometry xmlns:dr3d="urn:oasis:names:tc:opendocument:xmlns:dr3d:1.0" draw:type="non-primitive" svg:viewBox="0 0 4167271 6858000" draw:enhanced-path="M 0 0 L 2259550 0 2387803 82222 C 3461407 807534 4167271 2035835 4167271 3429000 4167271 4822165 3461407 6050467 2387803 6775779 L 2259550 6858000 0 6858000 Z N" draw:text-areas="?f26 ?f28 ?f27 ?f29" draw:glue-points="?f17 ?f18 ?f19 ?f18 ?f20 ?f21 ?f22 ?f23 ?f20 ?f24 ?f19 ?f25 ?f17 ?f25" draw:glue-point-leaving-directions="-90, -90, -90, -90, -90, -90, -9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167271"/>
            <draw:equation draw:name="f7" draw:formula="?f4 / 6858000"/>
            <draw:equation draw:name="f8" draw:formula="0 * ?f5 / 4167271"/>
            <draw:equation draw:name="f9" draw:formula="0 * ?f4 / 6858000"/>
            <draw:equation draw:name="f10" draw:formula="2259550 * ?f5 / 4167271"/>
            <draw:equation draw:name="f11" draw:formula="2387803 * ?f5 / 4167271"/>
            <draw:equation draw:name="f12" draw:formula="82222 * ?f4 / 6858000"/>
            <draw:equation draw:name="f13" draw:formula="4167271 * ?f5 / 4167271"/>
            <draw:equation draw:name="f14" draw:formula="3429000 * ?f4 / 6858000"/>
            <draw:equation draw:name="f15" draw:formula="6775779 * ?f4 / 6858000"/>
            <draw:equation draw:name="f16" draw:formula="6858000 * ?f4 / 6858000"/>
            <draw:equation draw:name="f17" draw:formula="?f8 / ?f6"/>
            <draw:equation draw:name="f18" draw:formula="?f9 / ?f7"/>
            <draw:equation draw:name="f19" draw:formula="?f10 / ?f6"/>
            <draw:equation draw:name="f20" draw:formula="?f11 / ?f6"/>
            <draw:equation draw:name="f21" draw:formula="?f12 / ?f7"/>
            <draw:equation draw:name="f22" draw:formula="?f13 / ?f6"/>
            <draw:equation draw:name="f23" draw:formula="?f14 / ?f7"/>
            <draw:equation draw:name="f24" draw:formula="?f15 / ?f7"/>
            <draw:equation draw:name="f25" draw:formula="?f16 / ?f7"/>
            <draw:equation draw:name="f26" draw:formula="?f0 / ?f6"/>
            <draw:equation draw:name="f27" draw:formula="?f1 / ?f6"/>
            <draw:equation draw:name="f28" draw:formula="?f2 / ?f7"/>
            <draw:equation draw:name="f29" draw:formula="?f3 / ?f7"/>
          </draw:enhanced-geometry>
        </draw:custom-shape>
        <draw:frame draw:id="id85" presentation:style-name="a481" draw:name="Otsikko 1" svg:x="0.75113in" svg:y="1.26156in" svg:width="3.5in" svg:height="4.87879in" presentation:class="title" presentation:placeholder="true">
          <draw:text-box/>
          <svg:title/>
          <svg:desc/>
        </draw:frame>
        <draw:custom-shape svg:x="8.25722in" svg:y="2.68534in" svg:width="4.4657in" svg:height="4.4657in" draw:id="id86" draw:style-name="a485" draw:name="Arc 11">
          <svg:title/>
          <svg:desc/>
          <text:p text:style-name="a483" text:class-names="" text:cond-style-name=""><text:span text:style-name="a482" text:class-names=""/></text:p>
          <draw:enhanced-geometry xmlns:dr3d="urn:oasis:names:tc:opendocument:xmlns:dr3d:1.0" draw:path-stretchpoint-x="21600" draw:path-stretchpoint-y="21600" draw:type="non-primitive" svg:viewBox="0 0 21600 21600" draw:enhanced-path="S M ?f52 ?f53 A ?f130 ?f131 ?f132 ?f133 ?f52 ?f53 ?f127 ?f129  W ?f134 ?f135 ?f136 ?f137 ?f52 ?f53 ?f127 ?f129 L ?f12 ?f9 Z N F M ?f52 ?f53 A ?f130 ?f131 ?f132 ?f133 ?f52 ?f53 ?f127 ?f129  W ?f134 ?f135 ?f136 ?f137 ?f52 ?f53 ?f127 ?f129 N" draw:text-areas="?f71 ?f77 ?f59 ?f65" draw:glue-points="?f52 ?f53 ?f12 ?f9 ?f54 ?f55" draw:glue-point-leaving-directions="-270, -225, -180" draw:modifiers="180 270" draw:mirror-vertical="true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7 / 2"/>
            <draw:equation draw:name="f9" draw:formula="?f5 + ?f8"/>
            <draw:equation draw:name="f10" draw:formula="?f4 - ?f3"/>
            <draw:equation draw:name="f11" draw:formula="?f10 / 2"/>
            <draw:equation draw:name="f12" draw:formula="?f3 + ?f11"/>
            <draw:equation draw:name="f13" draw:formula="5419351 / 1725033"/>
            <draw:equation draw:name="f14" draw:formula="180"/>
            <draw:equation draw:name="f15" draw:formula="?f81"/>
            <draw:equation draw:name="f16" draw:formula="?f85"/>
            <draw:equation draw:name="f17" draw:formula="?f16 - ?f15"/>
            <draw:equation draw:name="f18" draw:formula="?f17 + 21600000"/>
            <draw:equation draw:name="f19" draw:formula="if(?f17, ?f17, ?f18)"/>
            <draw:equation draw:name="f20" draw:formula="?f15 + ?f2"/>
            <draw:equation draw:name="f21" draw:formula="?f20 * ?f13 / ?f1"/>
            <draw:equation draw:name="f22" draw:formula="0 - ?f21"/>
            <draw:equation draw:name="f23" draw:formula="cos(?f22)"/>
            <draw:equation draw:name="f24" draw:formula="0 - ?f23"/>
            <draw:equation draw:name="f25" draw:formula="?f24 * ?f11"/>
            <draw:equation draw:name="f26" draw:formula="sin(?f22)"/>
            <draw:equation draw:name="f27" draw:formula="0 - ?f26"/>
            <draw:equation draw:name="f28" draw:formula="?f27 * ?f8"/>
            <draw:equation draw:name="f29" draw:formula="0 - ?f28"/>
            <draw:equation draw:name="f30" draw:formula="0 - ?f25"/>
            <draw:equation draw:name="f31" draw:formula="atan2(?f29, ?f30)"/>
            <draw:equation draw:name="f32" draw:formula="-1 * sin(?f31)"/>
            <draw:equation draw:name="f33" draw:formula="?f32 * ?f11"/>
            <draw:equation draw:name="f34" draw:formula="-1 * cos(?f31)"/>
            <draw:equation draw:name="f35" draw:formula="?f34 * ?f8"/>
            <draw:equation draw:name="f36" draw:formula="?f16 + ?f2"/>
            <draw:equation draw:name="f37" draw:formula="?f36 * ?f13 / ?f1"/>
            <draw:equation draw:name="f38" draw:formula="0 - ?f37"/>
            <draw:equation draw:name="f39" draw:formula="cos(?f38)"/>
            <draw:equation draw:name="f40" draw:formula="0 - ?f39"/>
            <draw:equation draw:name="f41" draw:formula="?f40 * ?f11"/>
            <draw:equation draw:name="f42" draw:formula="sin(?f38)"/>
            <draw:equation draw:name="f43" draw:formula="0 - ?f42"/>
            <draw:equation draw:name="f44" draw:formula="?f43 * ?f8"/>
            <draw:equation draw:name="f45" draw:formula="0 - ?f44"/>
            <draw:equation draw:name="f46" draw:formula="0 - ?f41"/>
            <draw:equation draw:name="f47" draw:formula="atan2(?f45, ?f46)"/>
            <draw:equation draw:name="f48" draw:formula="-1 * sin(?f47)"/>
            <draw:equation draw:name="f49" draw:formula="?f48 * ?f11"/>
            <draw:equation draw:name="f50" draw:formula="-1 * cos(?f47)"/>
            <draw:equation draw:name="f51" draw:formula="?f50 * ?f8"/>
            <draw:equation draw:name="f52" draw:formula="?f12 + ?f33"/>
            <draw:equation draw:name="f53" draw:formula="?f9 + ?f35"/>
            <draw:equation draw:name="f54" draw:formula="?f12 + ?f49"/>
            <draw:equation draw:name="f55" draw:formula="?f9 + ?f51"/>
            <draw:equation draw:name="f56" draw:formula="21600000 - ?f15"/>
            <draw:equation draw:name="f57" draw:formula="?f19 - ?f56"/>
            <draw:equation draw:name="f58" draw:formula="max(?f52, ?f54)"/>
            <draw:equation draw:name="f59" draw:formula="if(?f57, ?f4, ?f58)"/>
            <draw:equation draw:name="f60" draw:formula="?f2 - ?f15"/>
            <draw:equation draw:name="f61" draw:formula="27000000 - ?f15"/>
            <draw:equation draw:name="f62" draw:formula="if(?f60, ?f60, ?f61)"/>
            <draw:equation draw:name="f63" draw:formula="?f19 - ?f62"/>
            <draw:equation draw:name="f64" draw:formula="max(?f53, ?f55)"/>
            <draw:equation draw:name="f65" draw:formula="if(?f63, ?f6, ?f64)"/>
            <draw:equation draw:name="f66" draw:formula="?f1 - ?f15"/>
            <draw:equation draw:name="f67" draw:formula="32400000 - ?f15"/>
            <draw:equation draw:name="f68" draw:formula="if(?f66, ?f66, ?f67)"/>
            <draw:equation draw:name="f69" draw:formula="?f19 - ?f68"/>
            <draw:equation draw:name="f70" draw:formula="min(?f52, ?f54)"/>
            <draw:equation draw:name="f71" draw:formula="if(?f69, ?f3, ?f70)"/>
            <draw:equation draw:name="f72" draw:formula="?f0 - ?f15"/>
            <draw:equation draw:name="f73" draw:formula="37800000 - ?f15"/>
            <draw:equation draw:name="f74" draw:formula="if(?f72, ?f72, ?f73)"/>
            <draw:equation draw:name="f75" draw:formula="?f19 - ?f74"/>
            <draw:equation draw:name="f76" draw:formula="min(?f53, ?f55)"/>
            <draw:equation draw:name="f77" draw:formula="if(?f75, ?f5, ?f76)"/>
            <draw:equation draw:name="f78" draw:formula="0 - $0"/>
            <draw:equation draw:name="f79" draw:formula="?f78 * ?f1 / ?f14"/>
            <draw:equation draw:name="f80" draw:formula="?f79 - ?f2"/>
            <draw:equation draw:name="f81" draw:formula="0 - ?f80"/>
            <draw:equation draw:name="f82" draw:formula="0 - $1"/>
            <draw:equation draw:name="f83" draw:formula="?f82 * ?f1 / ?f14"/>
            <draw:equation draw:name="f84" draw:formula="?f83 - ?f2"/>
            <draw:equation draw:name="f85" draw:formula="0 - ?f84"/>
            <draw:equation draw:name="f86" draw:formula="?f52 - 10800"/>
            <draw:equation draw:name="f87" draw:formula="?f53 - 10800"/>
            <draw:equation draw:name="f88" draw:formula="sqrt(?f86 * ?f86 + ?f87 * ?f87 + 0 * 0)"/>
            <draw:equation draw:name="f89" draw:formula="atan2(?f86, ?f87)"/>
            <draw:equation draw:name="f90" draw:formula="?f89 + ?f2"/>
            <draw:equation draw:name="f91" draw:formula="?f90 * ?f14 / ?f1"/>
            <draw:equation draw:name="f92" draw:formula="0 - ?f91"/>
            <draw:equation draw:name="f93" draw:formula="?f54 - 10800"/>
            <draw:equation draw:name="f94" draw:formula="?f55 - 10800"/>
            <draw:equation draw:name="f95" draw:formula="sqrt(?f93 * ?f93 + ?f94 * ?f94 + 0 * 0)"/>
            <draw:equation draw:name="f96" draw:formula="atan2(?f93, ?f94)"/>
            <draw:equation draw:name="f97" draw:formula="?f96 + ?f2"/>
            <draw:equation draw:name="f98" draw:formula="?f97 * ?f14 / ?f1"/>
            <draw:equation draw:name="f99" draw:formula="0 - ?f98"/>
            <draw:equation draw:name="f100" draw:formula="21550000 - ?f19"/>
            <draw:equation draw:name="f101" draw:formula="if(?f100, ?f19, 21550000)"/>
            <draw:equation draw:name="f102" draw:formula="-21550000 - ?f101"/>
            <draw:equation draw:name="f103" draw:formula="if(?f102, -21550000, ?f101)"/>
            <draw:equation draw:name="f104" draw:formula="?f15 + ?f103"/>
            <draw:equation draw:name="f105" draw:formula="sqrt(?f25 * ?f25 + ?f28 * ?f28 + 0 * 0)"/>
            <draw:equation draw:name="f106" draw:formula="?f11 * ?f8 / ?f105"/>
            <draw:equation draw:name="f107" draw:formula="?f27 * ?f106"/>
            <draw:equation draw:name="f108" draw:formula="?f52 - ?f107"/>
            <draw:equation draw:name="f109" draw:formula="?f24 * ?f106"/>
            <draw:equation draw:name="f110" draw:formula="?f53 - ?f109"/>
            <draw:equation draw:name="f111" draw:formula="?f108 - ?f11"/>
            <draw:equation draw:name="f112" draw:formula="?f110 - ?f8"/>
            <draw:equation draw:name="f113" draw:formula="?f108 + ?f11"/>
            <draw:equation draw:name="f114" draw:formula="?f110 + ?f8"/>
            <draw:equation draw:name="f115" draw:formula="?f104 + ?f2"/>
            <draw:equation draw:name="f116" draw:formula="?f115 * ?f13 / ?f1"/>
            <draw:equation draw:name="f117" draw:formula="0 - ?f116"/>
            <draw:equation draw:name="f118" draw:formula="cos(?f117)"/>
            <draw:equation draw:name="f119" draw:formula="0 - ?f118"/>
            <draw:equation draw:name="f120" draw:formula="?f119 * ?f11"/>
            <draw:equation draw:name="f121" draw:formula="sin(?f117)"/>
            <draw:equation draw:name="f122" draw:formula="0 - ?f121"/>
            <draw:equation draw:name="f123" draw:formula="?f122 * ?f8"/>
            <draw:equation draw:name="f124" draw:formula="sqrt(?f120 * ?f120 + ?f123 * ?f123 + 0 * 0)"/>
            <draw:equation draw:name="f125" draw:formula="?f11 * ?f8 / ?f124"/>
            <draw:equation draw:name="f126" draw:formula="?f122 * ?f125"/>
            <draw:equation draw:name="f127" draw:formula="?f108 + ?f126"/>
            <draw:equation draw:name="f128" draw:formula="?f119 * ?f125"/>
            <draw:equation draw:name="f129" draw:formula="?f110 + ?f128"/>
            <draw:equation draw:name="f130" draw:formula="if(?f103, ?f52, ?f111)"/>
            <draw:equation draw:name="f131" draw:formula="if(?f103, ?f53, ?f112)"/>
            <draw:equation draw:name="f132" draw:formula="if(?f103, ?f52, ?f113)"/>
            <draw:equation draw:name="f133" draw:formula="if(?f103, ?f53, ?f114)"/>
            <draw:equation draw:name="f134" draw:formula="if(?f103, ?f111, ?f127)"/>
            <draw:equation draw:name="f135" draw:formula="if(?f103, ?f112, ?f129)"/>
            <draw:equation draw:name="f136" draw:formula="if(?f103, ?f113, ?f127)"/>
            <draw:equation draw:name="f137" draw:formula="if(?f103, ?f114, ?f129)"/>
          </draw:enhanced-geometry>
        </draw:custom-shape>
        <draw:frame draw:id="id87" presentation:style-name="a490" draw:name="Sisällön paikkamerkki 2" svg:x="4.86364in" svg:y="0.6467in" svg:width="7.55303in" svg:height="6.10851in" presentation:class="outline" presentation:placeholder="false">
          <draw:text-box>
            <text:list text:style-name="a489">
              <text:list-item>
                <text:p text:style-name="a488" text:class-names="" text:cond-style-name=""><text:span text:style-name="a486" text:class-names="">heterotrofit</text:span><text:span text:style-name="a487" text:class-names=""/></text:p>
              </text:list-item>
            </text:list>
          </draw:text-box>
          <svg:title/>
          <svg:desc/>
        </draw:frame>
      </draw:page>
      <draw:page draw:name="Slide5" draw:style-name="a491" draw:master-page-name="Master1-Layout2-obj-Otsikko-ja-sisältö" presentation:presentation-page-layout-name="Master1-PPL2" draw:id="Slide-260">
        <draw:custom-shape svg:x="0in" svg:y="0in" svg:width="13.33333in" svg:height="7.49931in" draw:id="id88" draw:style-name="a494" draw:name="Rectangle 27">
          <svg:title/>
          <svg:desc/>
          <text:p text:style-name="a493" text:class-names="" text:cond-style-name=""><text:span text:style-name="a49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roup 29" draw:id="id89" draw:style-name="a495">
          <svg:title/>
          <svg:desc/>
          <draw:custom-shape svg:x="0in" svg:y="1.33049in" svg:width="0.21419in" svg:height="0.7365in" draw:id="id98" draw:style-name="a516" draw:name="Rectangle 30">
            <svg:title/>
            <svg:desc/>
            <text:p text:style-name="a515" text:class-names="" text:cond-style-name=""><text:span text:style-name="a514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  <draw:custom-shape svg:x="0.29291in" svg:y="1.33049in" svg:width="0.21419in" svg:height="0.7365in" draw:id="id99" draw:style-name="a519" draw:name="Rectangle 31">
            <svg:title/>
            <svg:desc/>
            <text:p text:style-name="a518" text:class-names="" text:cond-style-name=""><text:span text:style-name="a517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  <draw:custom-shape svg:x="0.58582in" svg:y="1.33049in" svg:width="0.21419in" svg:height="0.7365in" draw:id="id100" draw:style-name="a522" draw:name="Rectangle 32">
            <svg:title/>
            <svg:desc/>
            <text:p text:style-name="a521" text:class-names="" text:cond-style-name=""><text:span text:style-name="a520" text:class-names=""/></text:p>
            <draw:enhanced-geometry xmlns:dr3d="urn:oasis:names:tc:opendocument:xmlns:dr3d:1.0" draw:type="non-primitive" svg:viewBox="0 0 21600 21600" draw:enhanced-path="M 0 0 L 21600 0 21600 21600 0 21600 Z N"/>
          </draw:custom-shape>
        </draw:g>
        <draw:custom-shape svg:x="0.7in" svg:y="0.67143in" svg:width="11.92857in" svg:height="2.07143in" draw:id="id90" draw:style-name="a498" draw:name="Rectangle 34">
          <svg:title/>
          <svg:desc/>
          <text:p text:style-name="a497" text:class-names="" text:cond-style-name=""><text:span text:style-name="a49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91" presentation:style-name="a501" draw:name="Otsikko 1" svg:x="1.14133in" svg:y="0.88572in" svg:width="11.12534in" svg:height="1.7in" presentation:class="title" presentation:placeholder="false">
          <draw:text-box>
            <text:p text:style-name="a500" text:class-names="" text:cond-style-name=""><text:span text:style-name="a499" text:class-names="">perustuotanto</text:span></text:p>
          </draw:text-box>
          <svg:title/>
          <svg:desc/>
        </draw:frame>
        <draw:connector draw:type="line" svg:x1="12.41667in" svg:y1="7.09242in" svg:x2="0.91667in" svg:y2="7.09242in" draw:id="id92" draw:style-name="a502" draw:name="Straight Connector 36">
          <svg:title/>
          <svg:desc/>
        </draw:connector>
        <draw:g draw:name="Sisällön paikkamerkki 2" draw:id="id97" draw:style-name="a513">
          <svg:title/>
          <svg:desc/>
          <draw:custom-shape svg:x="1.13615in" svg:y="3.30067in" svg:width="4.7384in" svg:height="3.00889in" draw:id="id93" draw:style-name="a503">
            <svg:title/>
            <svg:desc/>
  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switched="true" draw:handle-position="$0 top" draw:handle-range-x-minimum="0" draw:handle-range-x-maximum="10800"/>
            </draw:enhanced-geometry>
          </draw:custom-shape>
          <draw:custom-shape svg:x="1.66264in" svg:y="3.80083in" svg:width="4.7384in" svg:height="3.00889in" draw:id="id94" draw:style-name="a507">
            <svg:title/>
            <svg:desc/>
            <text:p text:style-name="a506" text:class-names="" text:cond-style-name=""><text:span text:style-name="a504" text:class-names="">=primaarituotanto</text:span><text:span text:style-name="a505" text:class-names=""/></text:p>
            <draw:enhanced-geometry xmlns:dr3d="urn:oasis:names:tc:opendocument:xmlns:dr3d:1.0" draw:type="non-primitive" svg:viewBox="0 0 4332795 2751325" draw:enhanced-path="M 0 275133 C 0 123181 123181 0 275133 0 L 4057663 0 C 4209615 0 4332796 123181 4332796 275133 4332796 1008820 4332795 1742506 4332795 2476193 4332795 2628145 4209614 2751326 4057662 2751326 L 275133 2751325 C 123181 2751325 0 2628144 0 2476192 L 0 275133 Z N" draw:text-areas="?f32 ?f34 ?f33 ?f35" draw:glue-points="?f20 ?f21 ?f22 ?f23 ?f24 ?f23 ?f25 ?f21 ?f26 ?f27 ?f28 ?f29 ?f22 ?f30 ?f20 ?f31 ?f20 ?f21" draw:glue-point-leaving-directions="-90, -90, -90, -90, -90, -90, -90, -90, -9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4332795"/>
              <draw:equation draw:name="f7" draw:formula="?f4 / 2751325"/>
              <draw:equation draw:name="f8" draw:formula="0 * ?f5 / 4332795"/>
              <draw:equation draw:name="f9" draw:formula="275133 * ?f4 / 2751325"/>
              <draw:equation draw:name="f10" draw:formula="275133 * ?f5 / 4332795"/>
              <draw:equation draw:name="f11" draw:formula="0 * ?f4 / 2751325"/>
              <draw:equation draw:name="f12" draw:formula="4057663 * ?f5 / 4332795"/>
              <draw:equation draw:name="f13" draw:formula="4332796 * ?f5 / 4332795"/>
              <draw:equation draw:name="f14" draw:formula="4332795 * ?f5 / 4332795"/>
              <draw:equation draw:name="f15" draw:formula="2476193 * ?f4 / 2751325"/>
              <draw:equation draw:name="f16" draw:formula="4057662 * ?f5 / 4332795"/>
              <draw:equation draw:name="f17" draw:formula="2751326 * ?f4 / 2751325"/>
              <draw:equation draw:name="f18" draw:formula="2751325 * ?f4 / 2751325"/>
              <draw:equation draw:name="f19" draw:formula="2476192 * ?f4 / 2751325"/>
              <draw:equation draw:name="f20" draw:formula="?f8 / ?f6"/>
              <draw:equation draw:name="f21" draw:formula="?f9 / ?f7"/>
              <draw:equation draw:name="f22" draw:formula="?f10 / ?f6"/>
              <draw:equation draw:name="f23" draw:formula="?f11 / ?f7"/>
              <draw:equation draw:name="f24" draw:formula="?f12 / ?f6"/>
              <draw:equation draw:name="f25" draw:formula="?f13 / ?f6"/>
              <draw:equation draw:name="f26" draw:formula="?f14 / ?f6"/>
              <draw:equation draw:name="f27" draw:formula="?f15 / ?f7"/>
              <draw:equation draw:name="f28" draw:formula="?f16 / ?f6"/>
              <draw:equation draw:name="f29" draw:formula="?f17 / ?f7"/>
              <draw:equation draw:name="f30" draw:formula="?f18 / ?f7"/>
              <draw:equation draw:name="f31" draw:formula="?f19 / ?f7"/>
              <draw:equation draw:name="f32" draw:formula="?f0 / ?f6"/>
              <draw:equation draw:name="f33" draw:formula="?f1 / ?f6"/>
              <draw:equation draw:name="f34" draw:formula="?f2 / ?f7"/>
              <draw:equation draw:name="f35" draw:formula="?f3 / ?f7"/>
            </draw:enhanced-geometry>
          </draw:custom-shape>
          <draw:custom-shape svg:x="6.92753in" svg:y="3.30067in" svg:width="4.7384in" svg:height="3.00889in" draw:id="id95" draw:style-name="a508">
            <svg:title/>
            <svg:desc/>
  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switched="true" draw:handle-position="$0 top" draw:handle-range-x-minimum="0" draw:handle-range-x-maximum="10800"/>
            </draw:enhanced-geometry>
          </draw:custom-shape>
          <draw:custom-shape svg:x="7.45402in" svg:y="3.80083in" svg:width="4.7384in" svg:height="3.00889in" draw:id="id96" draw:style-name="a512">
            <svg:title/>
            <svg:desc/>
            <text:p text:style-name="a511" text:class-names="" text:cond-style-name=""><text:span text:style-name="a509" text:class-names="">Tuottajien sitoma energia tai biomassa</text:span><text:span text:style-name="a510" text:class-names=""/></text:p>
            <draw:enhanced-geometry xmlns:dr3d="urn:oasis:names:tc:opendocument:xmlns:dr3d:1.0" draw:type="non-primitive" svg:viewBox="0 0 4332795 2751325" draw:enhanced-path="M 0 275133 C 0 123181 123181 0 275133 0 L 4057663 0 C 4209615 0 4332796 123181 4332796 275133 4332796 1008820 4332795 1742506 4332795 2476193 4332795 2628145 4209614 2751326 4057662 2751326 L 275133 2751325 C 123181 2751325 0 2628144 0 2476192 L 0 275133 Z N" draw:text-areas="?f32 ?f34 ?f33 ?f35" draw:glue-points="?f20 ?f21 ?f22 ?f23 ?f24 ?f23 ?f25 ?f21 ?f26 ?f27 ?f28 ?f29 ?f22 ?f30 ?f20 ?f31 ?f20 ?f21" draw:glue-point-leaving-directions="-90, -90, -90, -90, -90, -90, -90, -90, -9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4332795"/>
              <draw:equation draw:name="f7" draw:formula="?f4 / 2751325"/>
              <draw:equation draw:name="f8" draw:formula="0 * ?f5 / 4332795"/>
              <draw:equation draw:name="f9" draw:formula="275133 * ?f4 / 2751325"/>
              <draw:equation draw:name="f10" draw:formula="275133 * ?f5 / 4332795"/>
              <draw:equation draw:name="f11" draw:formula="0 * ?f4 / 2751325"/>
              <draw:equation draw:name="f12" draw:formula="4057663 * ?f5 / 4332795"/>
              <draw:equation draw:name="f13" draw:formula="4332796 * ?f5 / 4332795"/>
              <draw:equation draw:name="f14" draw:formula="4332795 * ?f5 / 4332795"/>
              <draw:equation draw:name="f15" draw:formula="2476193 * ?f4 / 2751325"/>
              <draw:equation draw:name="f16" draw:formula="4057662 * ?f5 / 4332795"/>
              <draw:equation draw:name="f17" draw:formula="2751326 * ?f4 / 2751325"/>
              <draw:equation draw:name="f18" draw:formula="2751325 * ?f4 / 2751325"/>
              <draw:equation draw:name="f19" draw:formula="2476192 * ?f4 / 2751325"/>
              <draw:equation draw:name="f20" draw:formula="?f8 / ?f6"/>
              <draw:equation draw:name="f21" draw:formula="?f9 / ?f7"/>
              <draw:equation draw:name="f22" draw:formula="?f10 / ?f6"/>
              <draw:equation draw:name="f23" draw:formula="?f11 / ?f7"/>
              <draw:equation draw:name="f24" draw:formula="?f12 / ?f6"/>
              <draw:equation draw:name="f25" draw:formula="?f13 / ?f6"/>
              <draw:equation draw:name="f26" draw:formula="?f14 / ?f6"/>
              <draw:equation draw:name="f27" draw:formula="?f15 / ?f7"/>
              <draw:equation draw:name="f28" draw:formula="?f16 / ?f6"/>
              <draw:equation draw:name="f29" draw:formula="?f17 / ?f7"/>
              <draw:equation draw:name="f30" draw:formula="?f18 / ?f7"/>
              <draw:equation draw:name="f31" draw:formula="?f19 / ?f7"/>
              <draw:equation draw:name="f32" draw:formula="?f0 / ?f6"/>
              <draw:equation draw:name="f33" draw:formula="?f1 / ?f6"/>
              <draw:equation draw:name="f34" draw:formula="?f2 / ?f7"/>
              <draw:equation draw:name="f35" draw:formula="?f3 / ?f7"/>
            </draw:enhanced-geometry>
          </draw:custom-shape>
        </draw:g>
      </draw:page>
      <draw:page draw:name="Slide13" draw:style-name="a523" draw:master-page-name="Master1-Layout2-obj-Otsikko-ja-sisältö" presentation:presentation-page-layout-name="Master1-PPL2" draw:id="Slide-268">
        <draw:frame draw:id="id101" presentation:style-name="a524" draw:name="Otsikko 1" svg:x="0.91667in" svg:y="0.39931in" svg:width="11.5in" svg:height="1.44965in" presentation:class="title" presentation:placeholder="true">
          <draw:text-box/>
          <svg:title/>
          <svg:desc/>
        </draw:frame>
        <draw:frame draw:id="id102" presentation:style-name="a536" draw:name="Sisällön paikkamerkki 2" svg:x="0.91667in" svg:y="1.99653in" svg:width="11.5in" svg:height="4.75868in" presentation:class="outline" presentation:placeholder="false">
          <draw:text-box>
            <text:list text:style-name="a528">
              <text:list-item>
                <text:p text:style-name="a527" text:class-names="" text:cond-style-name=""><text:span text:style-name="a525" text:class-names=""><text:s text:c="4"/></text:span><text:span text:style-name="a526" text:class-names=""><text:s text:c="8"/>Aine kiertää ekosysteemeissä</text:span></text:p>
              </text:list-item>
            </text:list>
            <text:list text:style-name="a531">
              <text:list-item>
                <text:p text:style-name="a530" text:class-names="" text:cond-style-name=""><text:span text:style-name="a529" text:class-names=""/></text:p>
              </text:list-item>
            </text:list>
            <text:list text:style-name="a535">
              <text:list-item>
                <text:p text:style-name="a534" text:class-names="" text:cond-style-name=""><text:span text:style-name="a532" text:class-names=""><text:s text:c="19"/>energian virtaa sen läpi</text:span><text:span text:style-name="a533" text:class-names=""/></text:p>
              </text:list-item>
            </text:list>
          </draw:text-box>
          <svg:title/>
          <svg:desc/>
        </draw:frame>
      </draw:page>
      <draw:page draw:name="Slide6" draw:style-name="a537" draw:master-page-name="Master1-Layout2-obj-Otsikko-ja-sisältö" presentation:presentation-page-layout-name="Master1-PPL2" draw:id="Slide-261">
        <draw:custom-shape svg:x="0.00333in" svg:y="0in" svg:width="13.33in" svg:height="7.5in" draw:id="id103" draw:style-name="a540" draw:name="Rectangle 7">
          <svg:title/>
          <svg:desc/>
          <text:p text:style-name="a539" text:class-names="" text:cond-style-name=""><text:span text:style-name="a53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3498in" svg:y="1.22379in" svg:width="5.05243in" svg:height="5.05243in" draw:id="id104" draw:style-name="a543" draw:name="Oval 9">
          <svg:title/>
          <svg:desc/>
          <text:p text:style-name="a542" text:class-names="" text:cond-style-name=""><text:span text:style-name="a541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frame draw:id="id106" presentation:style-name="a546" draw:name="Otsikko 1" svg:x="1.2807in" svg:y="1.52743in" svg:width="3.54386in" svg:height="4.44513in" presentation:class="title" presentation:placeholder="false">
          <draw:text-box>
            <text:p text:style-name="a545" text:class-names="" text:cond-style-name="" text:id="id105"><text:span text:style-name="a544" text:class-names="">bruttoperustuotanto</text:span></text:p>
          </draw:text-box>
          <svg:title/>
          <svg:desc/>
        </draw:frame>
        <draw:custom-shape svg:width="3.26761in" svg:height="3.26761in" draw:id="id107" draw:style-name="a550" draw:transform="translate(-1.6338in -1.6338in) rotate(-5.76224) translate(11.13043in 2.66305in)" draw:name="Arc 11">
          <svg:title/>
          <svg:desc/>
          <text:p text:style-name="a548" text:class-names="" text:cond-style-name=""><text:span text:style-name="a547" text:class-names=""/></text:p>
          <draw:enhanced-geometry xmlns:dr3d="urn:oasis:names:tc:opendocument:xmlns:dr3d:1.0" draw:path-stretchpoint-x="21600" draw:path-stretchpoint-y="21600" draw:type="non-primitive" svg:viewBox="0 0 21600 21600" draw:enhanced-path="S M ?f52 ?f53 A ?f130 ?f131 ?f132 ?f133 ?f52 ?f53 ?f127 ?f129  W ?f134 ?f135 ?f136 ?f137 ?f52 ?f53 ?f127 ?f129 L ?f12 ?f9 Z N F M ?f52 ?f53 A ?f130 ?f131 ?f132 ?f133 ?f52 ?f53 ?f127 ?f129  W ?f134 ?f135 ?f136 ?f137 ?f52 ?f53 ?f127 ?f129 N" draw:text-areas="?f71 ?f77 ?f59 ?f65" draw:glue-points="?f52 ?f53 ?f12 ?f9 ?f54 ?f55" draw:glue-point-leaving-directions="-263.6228, -236.6562, -209.6897" draw:modifiers="173,6228 299,6897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7 / 2"/>
            <draw:equation draw:name="f9" draw:formula="?f5 + ?f8"/>
            <draw:equation draw:name="f10" draw:formula="?f4 - ?f3"/>
            <draw:equation draw:name="f11" draw:formula="?f10 / 2"/>
            <draw:equation draw:name="f12" draw:formula="?f3 + ?f11"/>
            <draw:equation draw:name="f13" draw:formula="5419351 / 1725033"/>
            <draw:equation draw:name="f14" draw:formula="180"/>
            <draw:equation draw:name="f15" draw:formula="?f81"/>
            <draw:equation draw:name="f16" draw:formula="?f85"/>
            <draw:equation draw:name="f17" draw:formula="?f16 - ?f15"/>
            <draw:equation draw:name="f18" draw:formula="?f17 + 21600000"/>
            <draw:equation draw:name="f19" draw:formula="if(?f17, ?f17, ?f18)"/>
            <draw:equation draw:name="f20" draw:formula="?f15 + ?f2"/>
            <draw:equation draw:name="f21" draw:formula="?f20 * ?f13 / ?f1"/>
            <draw:equation draw:name="f22" draw:formula="0 - ?f21"/>
            <draw:equation draw:name="f23" draw:formula="cos(?f22)"/>
            <draw:equation draw:name="f24" draw:formula="0 - ?f23"/>
            <draw:equation draw:name="f25" draw:formula="?f24 * ?f11"/>
            <draw:equation draw:name="f26" draw:formula="sin(?f22)"/>
            <draw:equation draw:name="f27" draw:formula="0 - ?f26"/>
            <draw:equation draw:name="f28" draw:formula="?f27 * ?f8"/>
            <draw:equation draw:name="f29" draw:formula="0 - ?f28"/>
            <draw:equation draw:name="f30" draw:formula="0 - ?f25"/>
            <draw:equation draw:name="f31" draw:formula="atan2(?f29, ?f30)"/>
            <draw:equation draw:name="f32" draw:formula="-1 * sin(?f31)"/>
            <draw:equation draw:name="f33" draw:formula="?f32 * ?f11"/>
            <draw:equation draw:name="f34" draw:formula="-1 * cos(?f31)"/>
            <draw:equation draw:name="f35" draw:formula="?f34 * ?f8"/>
            <draw:equation draw:name="f36" draw:formula="?f16 + ?f2"/>
            <draw:equation draw:name="f37" draw:formula="?f36 * ?f13 / ?f1"/>
            <draw:equation draw:name="f38" draw:formula="0 - ?f37"/>
            <draw:equation draw:name="f39" draw:formula="cos(?f38)"/>
            <draw:equation draw:name="f40" draw:formula="0 - ?f39"/>
            <draw:equation draw:name="f41" draw:formula="?f40 * ?f11"/>
            <draw:equation draw:name="f42" draw:formula="sin(?f38)"/>
            <draw:equation draw:name="f43" draw:formula="0 - ?f42"/>
            <draw:equation draw:name="f44" draw:formula="?f43 * ?f8"/>
            <draw:equation draw:name="f45" draw:formula="0 - ?f44"/>
            <draw:equation draw:name="f46" draw:formula="0 - ?f41"/>
            <draw:equation draw:name="f47" draw:formula="atan2(?f45, ?f46)"/>
            <draw:equation draw:name="f48" draw:formula="-1 * sin(?f47)"/>
            <draw:equation draw:name="f49" draw:formula="?f48 * ?f11"/>
            <draw:equation draw:name="f50" draw:formula="-1 * cos(?f47)"/>
            <draw:equation draw:name="f51" draw:formula="?f50 * ?f8"/>
            <draw:equation draw:name="f52" draw:formula="?f12 + ?f33"/>
            <draw:equation draw:name="f53" draw:formula="?f9 + ?f35"/>
            <draw:equation draw:name="f54" draw:formula="?f12 + ?f49"/>
            <draw:equation draw:name="f55" draw:formula="?f9 + ?f51"/>
            <draw:equation draw:name="f56" draw:formula="21600000 - ?f15"/>
            <draw:equation draw:name="f57" draw:formula="?f19 - ?f56"/>
            <draw:equation draw:name="f58" draw:formula="max(?f52, ?f54)"/>
            <draw:equation draw:name="f59" draw:formula="if(?f57, ?f4, ?f58)"/>
            <draw:equation draw:name="f60" draw:formula="?f2 - ?f15"/>
            <draw:equation draw:name="f61" draw:formula="27000000 - ?f15"/>
            <draw:equation draw:name="f62" draw:formula="if(?f60, ?f60, ?f61)"/>
            <draw:equation draw:name="f63" draw:formula="?f19 - ?f62"/>
            <draw:equation draw:name="f64" draw:formula="max(?f53, ?f55)"/>
            <draw:equation draw:name="f65" draw:formula="if(?f63, ?f6, ?f64)"/>
            <draw:equation draw:name="f66" draw:formula="?f1 - ?f15"/>
            <draw:equation draw:name="f67" draw:formula="32400000 - ?f15"/>
            <draw:equation draw:name="f68" draw:formula="if(?f66, ?f66, ?f67)"/>
            <draw:equation draw:name="f69" draw:formula="?f19 - ?f68"/>
            <draw:equation draw:name="f70" draw:formula="min(?f52, ?f54)"/>
            <draw:equation draw:name="f71" draw:formula="if(?f69, ?f3, ?f70)"/>
            <draw:equation draw:name="f72" draw:formula="?f0 - ?f15"/>
            <draw:equation draw:name="f73" draw:formula="37800000 - ?f15"/>
            <draw:equation draw:name="f74" draw:formula="if(?f72, ?f72, ?f73)"/>
            <draw:equation draw:name="f75" draw:formula="?f19 - ?f74"/>
            <draw:equation draw:name="f76" draw:formula="min(?f53, ?f55)"/>
            <draw:equation draw:name="f77" draw:formula="if(?f75, ?f5, ?f76)"/>
            <draw:equation draw:name="f78" draw:formula="0 - $0"/>
            <draw:equation draw:name="f79" draw:formula="?f78 * ?f1 / ?f14"/>
            <draw:equation draw:name="f80" draw:formula="?f79 - ?f2"/>
            <draw:equation draw:name="f81" draw:formula="0 - ?f80"/>
            <draw:equation draw:name="f82" draw:formula="0 - $1"/>
            <draw:equation draw:name="f83" draw:formula="?f82 * ?f1 / ?f14"/>
            <draw:equation draw:name="f84" draw:formula="?f83 - ?f2"/>
            <draw:equation draw:name="f85" draw:formula="0 - ?f84"/>
            <draw:equation draw:name="f86" draw:formula="?f52 - 10800"/>
            <draw:equation draw:name="f87" draw:formula="?f53 - 10800"/>
            <draw:equation draw:name="f88" draw:formula="sqrt(?f86 * ?f86 + ?f87 * ?f87 + 0 * 0)"/>
            <draw:equation draw:name="f89" draw:formula="atan2(?f86, ?f87)"/>
            <draw:equation draw:name="f90" draw:formula="?f89 + ?f2"/>
            <draw:equation draw:name="f91" draw:formula="?f90 * ?f14 / ?f1"/>
            <draw:equation draw:name="f92" draw:formula="0 - ?f91"/>
            <draw:equation draw:name="f93" draw:formula="?f54 - 10800"/>
            <draw:equation draw:name="f94" draw:formula="?f55 - 10800"/>
            <draw:equation draw:name="f95" draw:formula="sqrt(?f93 * ?f93 + ?f94 * ?f94 + 0 * 0)"/>
            <draw:equation draw:name="f96" draw:formula="atan2(?f93, ?f94)"/>
            <draw:equation draw:name="f97" draw:formula="?f96 + ?f2"/>
            <draw:equation draw:name="f98" draw:formula="?f97 * ?f14 / ?f1"/>
            <draw:equation draw:name="f99" draw:formula="0 - ?f98"/>
            <draw:equation draw:name="f100" draw:formula="21550000 - ?f19"/>
            <draw:equation draw:name="f101" draw:formula="if(?f100, ?f19, 21550000)"/>
            <draw:equation draw:name="f102" draw:formula="-21550000 - ?f101"/>
            <draw:equation draw:name="f103" draw:formula="if(?f102, -21550000, ?f101)"/>
            <draw:equation draw:name="f104" draw:formula="?f15 + ?f103"/>
            <draw:equation draw:name="f105" draw:formula="sqrt(?f25 * ?f25 + ?f28 * ?f28 + 0 * 0)"/>
            <draw:equation draw:name="f106" draw:formula="?f11 * ?f8 / ?f105"/>
            <draw:equation draw:name="f107" draw:formula="?f27 * ?f106"/>
            <draw:equation draw:name="f108" draw:formula="?f52 - ?f107"/>
            <draw:equation draw:name="f109" draw:formula="?f24 * ?f106"/>
            <draw:equation draw:name="f110" draw:formula="?f53 - ?f109"/>
            <draw:equation draw:name="f111" draw:formula="?f108 - ?f11"/>
            <draw:equation draw:name="f112" draw:formula="?f110 - ?f8"/>
            <draw:equation draw:name="f113" draw:formula="?f108 + ?f11"/>
            <draw:equation draw:name="f114" draw:formula="?f110 + ?f8"/>
            <draw:equation draw:name="f115" draw:formula="?f104 + ?f2"/>
            <draw:equation draw:name="f116" draw:formula="?f115 * ?f13 / ?f1"/>
            <draw:equation draw:name="f117" draw:formula="0 - ?f116"/>
            <draw:equation draw:name="f118" draw:formula="cos(?f117)"/>
            <draw:equation draw:name="f119" draw:formula="0 - ?f118"/>
            <draw:equation draw:name="f120" draw:formula="?f119 * ?f11"/>
            <draw:equation draw:name="f121" draw:formula="sin(?f117)"/>
            <draw:equation draw:name="f122" draw:formula="0 - ?f121"/>
            <draw:equation draw:name="f123" draw:formula="?f122 * ?f8"/>
            <draw:equation draw:name="f124" draw:formula="sqrt(?f120 * ?f120 + ?f123 * ?f123 + 0 * 0)"/>
            <draw:equation draw:name="f125" draw:formula="?f11 * ?f8 / ?f124"/>
            <draw:equation draw:name="f126" draw:formula="?f122 * ?f125"/>
            <draw:equation draw:name="f127" draw:formula="?f108 + ?f126"/>
            <draw:equation draw:name="f128" draw:formula="?f119 * ?f125"/>
            <draw:equation draw:name="f129" draw:formula="?f110 + ?f128"/>
            <draw:equation draw:name="f130" draw:formula="if(?f103, ?f52, ?f111)"/>
            <draw:equation draw:name="f131" draw:formula="if(?f103, ?f53, ?f112)"/>
            <draw:equation draw:name="f132" draw:formula="if(?f103, ?f52, ?f113)"/>
            <draw:equation draw:name="f133" draw:formula="if(?f103, ?f53, ?f114)"/>
            <draw:equation draw:name="f134" draw:formula="if(?f103, ?f111, ?f127)"/>
            <draw:equation draw:name="f135" draw:formula="if(?f103, ?f112, ?f129)"/>
            <draw:equation draw:name="f136" draw:formula="if(?f103, ?f113, ?f127)"/>
            <draw:equation draw:name="f137" draw:formula="if(?f103, ?f114, ?f129)"/>
          </draw:enhanced-geometry>
        </draw:custom-shape>
        <draw:custom-shape svg:x="0.99524in" svg:y="5.22856in" svg:width="0.59722in" svg:height="0.59722in" draw:id="id108" draw:style-name="a553" draw:name="Oval 13">
          <svg:title/>
          <svg:desc/>
          <text:p text:style-name="a552" text:class-names="" text:cond-style-name=""><text:span text:style-name="a551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frame draw:id="id109" presentation:style-name="a558" draw:name="Sisällön paikkamerkki 2" svg:x="5.87287in" svg:y="1.66889in" svg:width="6.05468in" svg:height="4.30368in" presentation:class="outline" presentation:placeholder="false">
          <draw:text-box>
            <text:list text:style-name="a557">
              <text:list-item>
                <text:p text:style-name="a556" text:class-names="" text:cond-style-name=""><text:span text:style-name="a554" text:class-names="">Tuottajien kokonaistuotanto</text:span><text:span text:style-name="a555" text:class-names=""/></text:p>
              </text:list-item>
            </text:list>
          </draw:text-box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iterate presentation:node-type="with-previous" presentation:preset-id="10" presentation:preset-sub-type="0" presentation:preset-class="entrance" presentation:group-id="0" smil:targetElement="id106" anim:iterate-type="by-paragraph" anim:iterate-interval="PT0.070000S" smil:begin="0.5s" smil:fill="hold">
                  <anim:set smil:targetElement="id106" smil:attributeName="visibility" smil:to="visible" smil:begin="0.0s" smil:dur="0.001s" smil:fill="hold"/>
                  <anim:transitionFilter smil:targetElement="id106" smil:type="fade" smil:subtype="crossfade" smil:dur="0.7s"/>
                </anim:iterate>
              </anim:par>
            </anim:par>
          </anim:seq>
        </anim:par>
      </draw:page>
      <draw:page draw:name="Slide7" draw:style-name="a559" draw:master-page-name="Master1-Layout2-obj-Otsikko-ja-sisältö" presentation:presentation-page-layout-name="Master1-PPL2" draw:id="Slide-262">
        <draw:custom-shape svg:x="0.00333in" svg:y="0in" svg:width="13.33in" svg:height="7.5in" draw:id="id110" draw:style-name="a562" draw:name="Rectangle 7">
          <svg:title/>
          <svg:desc/>
          <text:p text:style-name="a561" text:class-names="" text:cond-style-name=""><text:span text:style-name="a56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3498in" svg:y="1.22379in" svg:width="5.05243in" svg:height="5.05243in" draw:id="id111" draw:style-name="a565" draw:name="Oval 9">
          <svg:title/>
          <svg:desc/>
          <text:p text:style-name="a564" text:class-names="" text:cond-style-name=""><text:span text:style-name="a563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frame draw:id="id113" presentation:style-name="a568" draw:name="Otsikko 1" svg:x="1.2807in" svg:y="1.52743in" svg:width="3.54386in" svg:height="4.44513in" presentation:class="title" presentation:placeholder="false">
          <draw:text-box>
            <text:p text:style-name="a567" text:class-names="" text:cond-style-name="" text:id="id112"><text:span text:style-name="a566" text:class-names="">nettoperustuotanto</text:span></text:p>
          </draw:text-box>
          <svg:title/>
          <svg:desc/>
        </draw:frame>
        <draw:custom-shape svg:width="3.26761in" svg:height="3.26761in" draw:id="id114" draw:style-name="a572" draw:transform="translate(-1.6338in -1.6338in) rotate(-5.76224) translate(11.13043in 2.66305in)" draw:name="Arc 11">
          <svg:title/>
          <svg:desc/>
          <text:p text:style-name="a570" text:class-names="" text:cond-style-name=""><text:span text:style-name="a569" text:class-names=""/></text:p>
          <draw:enhanced-geometry xmlns:dr3d="urn:oasis:names:tc:opendocument:xmlns:dr3d:1.0" draw:path-stretchpoint-x="21600" draw:path-stretchpoint-y="21600" draw:type="non-primitive" svg:viewBox="0 0 21600 21600" draw:enhanced-path="S M ?f52 ?f53 A ?f130 ?f131 ?f132 ?f133 ?f52 ?f53 ?f127 ?f129  W ?f134 ?f135 ?f136 ?f137 ?f52 ?f53 ?f127 ?f129 L ?f12 ?f9 Z N F M ?f52 ?f53 A ?f130 ?f131 ?f132 ?f133 ?f52 ?f53 ?f127 ?f129  W ?f134 ?f135 ?f136 ?f137 ?f52 ?f53 ?f127 ?f129 N" draw:text-areas="?f71 ?f77 ?f59 ?f65" draw:glue-points="?f52 ?f53 ?f12 ?f9 ?f54 ?f55" draw:glue-point-leaving-directions="-263.6228, -236.6562, -209.6897" draw:modifiers="173,6228 299,6897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7 / 2"/>
            <draw:equation draw:name="f9" draw:formula="?f5 + ?f8"/>
            <draw:equation draw:name="f10" draw:formula="?f4 - ?f3"/>
            <draw:equation draw:name="f11" draw:formula="?f10 / 2"/>
            <draw:equation draw:name="f12" draw:formula="?f3 + ?f11"/>
            <draw:equation draw:name="f13" draw:formula="5419351 / 1725033"/>
            <draw:equation draw:name="f14" draw:formula="180"/>
            <draw:equation draw:name="f15" draw:formula="?f81"/>
            <draw:equation draw:name="f16" draw:formula="?f85"/>
            <draw:equation draw:name="f17" draw:formula="?f16 - ?f15"/>
            <draw:equation draw:name="f18" draw:formula="?f17 + 21600000"/>
            <draw:equation draw:name="f19" draw:formula="if(?f17, ?f17, ?f18)"/>
            <draw:equation draw:name="f20" draw:formula="?f15 + ?f2"/>
            <draw:equation draw:name="f21" draw:formula="?f20 * ?f13 / ?f1"/>
            <draw:equation draw:name="f22" draw:formula="0 - ?f21"/>
            <draw:equation draw:name="f23" draw:formula="cos(?f22)"/>
            <draw:equation draw:name="f24" draw:formula="0 - ?f23"/>
            <draw:equation draw:name="f25" draw:formula="?f24 * ?f11"/>
            <draw:equation draw:name="f26" draw:formula="sin(?f22)"/>
            <draw:equation draw:name="f27" draw:formula="0 - ?f26"/>
            <draw:equation draw:name="f28" draw:formula="?f27 * ?f8"/>
            <draw:equation draw:name="f29" draw:formula="0 - ?f28"/>
            <draw:equation draw:name="f30" draw:formula="0 - ?f25"/>
            <draw:equation draw:name="f31" draw:formula="atan2(?f29, ?f30)"/>
            <draw:equation draw:name="f32" draw:formula="-1 * sin(?f31)"/>
            <draw:equation draw:name="f33" draw:formula="?f32 * ?f11"/>
            <draw:equation draw:name="f34" draw:formula="-1 * cos(?f31)"/>
            <draw:equation draw:name="f35" draw:formula="?f34 * ?f8"/>
            <draw:equation draw:name="f36" draw:formula="?f16 + ?f2"/>
            <draw:equation draw:name="f37" draw:formula="?f36 * ?f13 / ?f1"/>
            <draw:equation draw:name="f38" draw:formula="0 - ?f37"/>
            <draw:equation draw:name="f39" draw:formula="cos(?f38)"/>
            <draw:equation draw:name="f40" draw:formula="0 - ?f39"/>
            <draw:equation draw:name="f41" draw:formula="?f40 * ?f11"/>
            <draw:equation draw:name="f42" draw:formula="sin(?f38)"/>
            <draw:equation draw:name="f43" draw:formula="0 - ?f42"/>
            <draw:equation draw:name="f44" draw:formula="?f43 * ?f8"/>
            <draw:equation draw:name="f45" draw:formula="0 - ?f44"/>
            <draw:equation draw:name="f46" draw:formula="0 - ?f41"/>
            <draw:equation draw:name="f47" draw:formula="atan2(?f45, ?f46)"/>
            <draw:equation draw:name="f48" draw:formula="-1 * sin(?f47)"/>
            <draw:equation draw:name="f49" draw:formula="?f48 * ?f11"/>
            <draw:equation draw:name="f50" draw:formula="-1 * cos(?f47)"/>
            <draw:equation draw:name="f51" draw:formula="?f50 * ?f8"/>
            <draw:equation draw:name="f52" draw:formula="?f12 + ?f33"/>
            <draw:equation draw:name="f53" draw:formula="?f9 + ?f35"/>
            <draw:equation draw:name="f54" draw:formula="?f12 + ?f49"/>
            <draw:equation draw:name="f55" draw:formula="?f9 + ?f51"/>
            <draw:equation draw:name="f56" draw:formula="21600000 - ?f15"/>
            <draw:equation draw:name="f57" draw:formula="?f19 - ?f56"/>
            <draw:equation draw:name="f58" draw:formula="max(?f52, ?f54)"/>
            <draw:equation draw:name="f59" draw:formula="if(?f57, ?f4, ?f58)"/>
            <draw:equation draw:name="f60" draw:formula="?f2 - ?f15"/>
            <draw:equation draw:name="f61" draw:formula="27000000 - ?f15"/>
            <draw:equation draw:name="f62" draw:formula="if(?f60, ?f60, ?f61)"/>
            <draw:equation draw:name="f63" draw:formula="?f19 - ?f62"/>
            <draw:equation draw:name="f64" draw:formula="max(?f53, ?f55)"/>
            <draw:equation draw:name="f65" draw:formula="if(?f63, ?f6, ?f64)"/>
            <draw:equation draw:name="f66" draw:formula="?f1 - ?f15"/>
            <draw:equation draw:name="f67" draw:formula="32400000 - ?f15"/>
            <draw:equation draw:name="f68" draw:formula="if(?f66, ?f66, ?f67)"/>
            <draw:equation draw:name="f69" draw:formula="?f19 - ?f68"/>
            <draw:equation draw:name="f70" draw:formula="min(?f52, ?f54)"/>
            <draw:equation draw:name="f71" draw:formula="if(?f69, ?f3, ?f70)"/>
            <draw:equation draw:name="f72" draw:formula="?f0 - ?f15"/>
            <draw:equation draw:name="f73" draw:formula="37800000 - ?f15"/>
            <draw:equation draw:name="f74" draw:formula="if(?f72, ?f72, ?f73)"/>
            <draw:equation draw:name="f75" draw:formula="?f19 - ?f74"/>
            <draw:equation draw:name="f76" draw:formula="min(?f53, ?f55)"/>
            <draw:equation draw:name="f77" draw:formula="if(?f75, ?f5, ?f76)"/>
            <draw:equation draw:name="f78" draw:formula="0 - $0"/>
            <draw:equation draw:name="f79" draw:formula="?f78 * ?f1 / ?f14"/>
            <draw:equation draw:name="f80" draw:formula="?f79 - ?f2"/>
            <draw:equation draw:name="f81" draw:formula="0 - ?f80"/>
            <draw:equation draw:name="f82" draw:formula="0 - $1"/>
            <draw:equation draw:name="f83" draw:formula="?f82 * ?f1 / ?f14"/>
            <draw:equation draw:name="f84" draw:formula="?f83 - ?f2"/>
            <draw:equation draw:name="f85" draw:formula="0 - ?f84"/>
            <draw:equation draw:name="f86" draw:formula="?f52 - 10800"/>
            <draw:equation draw:name="f87" draw:formula="?f53 - 10800"/>
            <draw:equation draw:name="f88" draw:formula="sqrt(?f86 * ?f86 + ?f87 * ?f87 + 0 * 0)"/>
            <draw:equation draw:name="f89" draw:formula="atan2(?f86, ?f87)"/>
            <draw:equation draw:name="f90" draw:formula="?f89 + ?f2"/>
            <draw:equation draw:name="f91" draw:formula="?f90 * ?f14 / ?f1"/>
            <draw:equation draw:name="f92" draw:formula="0 - ?f91"/>
            <draw:equation draw:name="f93" draw:formula="?f54 - 10800"/>
            <draw:equation draw:name="f94" draw:formula="?f55 - 10800"/>
            <draw:equation draw:name="f95" draw:formula="sqrt(?f93 * ?f93 + ?f94 * ?f94 + 0 * 0)"/>
            <draw:equation draw:name="f96" draw:formula="atan2(?f93, ?f94)"/>
            <draw:equation draw:name="f97" draw:formula="?f96 + ?f2"/>
            <draw:equation draw:name="f98" draw:formula="?f97 * ?f14 / ?f1"/>
            <draw:equation draw:name="f99" draw:formula="0 - ?f98"/>
            <draw:equation draw:name="f100" draw:formula="21550000 - ?f19"/>
            <draw:equation draw:name="f101" draw:formula="if(?f100, ?f19, 21550000)"/>
            <draw:equation draw:name="f102" draw:formula="-21550000 - ?f101"/>
            <draw:equation draw:name="f103" draw:formula="if(?f102, -21550000, ?f101)"/>
            <draw:equation draw:name="f104" draw:formula="?f15 + ?f103"/>
            <draw:equation draw:name="f105" draw:formula="sqrt(?f25 * ?f25 + ?f28 * ?f28 + 0 * 0)"/>
            <draw:equation draw:name="f106" draw:formula="?f11 * ?f8 / ?f105"/>
            <draw:equation draw:name="f107" draw:formula="?f27 * ?f106"/>
            <draw:equation draw:name="f108" draw:formula="?f52 - ?f107"/>
            <draw:equation draw:name="f109" draw:formula="?f24 * ?f106"/>
            <draw:equation draw:name="f110" draw:formula="?f53 - ?f109"/>
            <draw:equation draw:name="f111" draw:formula="?f108 - ?f11"/>
            <draw:equation draw:name="f112" draw:formula="?f110 - ?f8"/>
            <draw:equation draw:name="f113" draw:formula="?f108 + ?f11"/>
            <draw:equation draw:name="f114" draw:formula="?f110 + ?f8"/>
            <draw:equation draw:name="f115" draw:formula="?f104 + ?f2"/>
            <draw:equation draw:name="f116" draw:formula="?f115 * ?f13 / ?f1"/>
            <draw:equation draw:name="f117" draw:formula="0 - ?f116"/>
            <draw:equation draw:name="f118" draw:formula="cos(?f117)"/>
            <draw:equation draw:name="f119" draw:formula="0 - ?f118"/>
            <draw:equation draw:name="f120" draw:formula="?f119 * ?f11"/>
            <draw:equation draw:name="f121" draw:formula="sin(?f117)"/>
            <draw:equation draw:name="f122" draw:formula="0 - ?f121"/>
            <draw:equation draw:name="f123" draw:formula="?f122 * ?f8"/>
            <draw:equation draw:name="f124" draw:formula="sqrt(?f120 * ?f120 + ?f123 * ?f123 + 0 * 0)"/>
            <draw:equation draw:name="f125" draw:formula="?f11 * ?f8 / ?f124"/>
            <draw:equation draw:name="f126" draw:formula="?f122 * ?f125"/>
            <draw:equation draw:name="f127" draw:formula="?f108 + ?f126"/>
            <draw:equation draw:name="f128" draw:formula="?f119 * ?f125"/>
            <draw:equation draw:name="f129" draw:formula="?f110 + ?f128"/>
            <draw:equation draw:name="f130" draw:formula="if(?f103, ?f52, ?f111)"/>
            <draw:equation draw:name="f131" draw:formula="if(?f103, ?f53, ?f112)"/>
            <draw:equation draw:name="f132" draw:formula="if(?f103, ?f52, ?f113)"/>
            <draw:equation draw:name="f133" draw:formula="if(?f103, ?f53, ?f114)"/>
            <draw:equation draw:name="f134" draw:formula="if(?f103, ?f111, ?f127)"/>
            <draw:equation draw:name="f135" draw:formula="if(?f103, ?f112, ?f129)"/>
            <draw:equation draw:name="f136" draw:formula="if(?f103, ?f113, ?f127)"/>
            <draw:equation draw:name="f137" draw:formula="if(?f103, ?f114, ?f129)"/>
          </draw:enhanced-geometry>
        </draw:custom-shape>
        <draw:custom-shape svg:x="0.99524in" svg:y="5.22856in" svg:width="0.59722in" svg:height="0.59722in" draw:id="id115" draw:style-name="a575" draw:name="Oval 13">
          <svg:title/>
          <svg:desc/>
          <text:p text:style-name="a574" text:class-names="" text:cond-style-name=""><text:span text:style-name="a573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frame draw:id="id116" presentation:style-name="a580" draw:name="Sisällön paikkamerkki 2" svg:x="5.87287in" svg:y="1.66889in" svg:width="6.05468in" svg:height="4.30368in" presentation:class="outline" presentation:placeholder="false">
          <draw:text-box>
            <text:list text:style-name="a579">
              <text:list-item>
                <text:p text:style-name="a578" text:class-names="" text:cond-style-name=""><text:span text:style-name="a576" text:class-names="">Tuottajien tuotanto, josta vähennetty niiden oman kulutuksen osuus</text:span><text:span text:style-name="a577" text:class-names=""/></text:p>
              </text:list-item>
            </text:list>
          </draw:text-box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iterate presentation:node-type="with-previous" presentation:preset-id="10" presentation:preset-sub-type="0" presentation:preset-class="entrance" presentation:group-id="0" smil:targetElement="id113" anim:iterate-type="by-paragraph" anim:iterate-interval="PT0.070000S" smil:begin="0.5s" smil:fill="hold">
                  <anim:set smil:targetElement="id113" smil:attributeName="visibility" smil:to="visible" smil:begin="0.0s" smil:dur="0.001s" smil:fill="hold"/>
                  <anim:transitionFilter smil:targetElement="id113" smil:type="fade" smil:subtype="crossfade" smil:dur="0.7s"/>
                </anim:iterate>
              </anim:par>
            </anim:par>
          </anim:seq>
        </anim:par>
      </draw:page>
      <draw:page draw:name="Slide8" draw:style-name="a581" draw:master-page-name="Master1-Layout2-obj-Otsikko-ja-sisältö" presentation:presentation-page-layout-name="Master1-PPL2" draw:id="Slide-263">
        <draw:custom-shape svg:x="0.00333in" svg:y="0in" svg:width="13.33in" svg:height="7.5in" draw:id="id117" draw:style-name="a584" draw:name="Rectangle 7">
          <svg:title/>
          <svg:desc/>
          <text:p text:style-name="a583" text:class-names="" text:cond-style-name=""><text:span text:style-name="a58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3498in" svg:y="1.22379in" svg:width="5.05243in" svg:height="5.05243in" draw:id="id118" draw:style-name="a587" draw:name="Oval 9">
          <svg:title/>
          <svg:desc/>
          <text:p text:style-name="a586" text:class-names="" text:cond-style-name=""><text:span text:style-name="a585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frame draw:id="id120" presentation:style-name="a590" draw:name="Otsikko 1" svg:x="1.2807in" svg:y="1.52743in" svg:width="3.54386in" svg:height="4.44513in" presentation:class="title" presentation:placeholder="false">
          <draw:text-box>
            <text:p text:style-name="a589" text:class-names="" text:cond-style-name="" text:id="id119"><text:span text:style-name="a588" text:class-names="">jatkotuotanto</text:span></text:p>
          </draw:text-box>
          <svg:title/>
          <svg:desc/>
        </draw:frame>
        <draw:custom-shape svg:width="3.26761in" svg:height="3.26761in" draw:id="id121" draw:style-name="a594" draw:transform="translate(-1.6338in -1.6338in) rotate(-5.76224) translate(11.13043in 2.66305in)" draw:name="Arc 11">
          <svg:title/>
          <svg:desc/>
          <text:p text:style-name="a592" text:class-names="" text:cond-style-name=""><text:span text:style-name="a591" text:class-names=""/></text:p>
          <draw:enhanced-geometry xmlns:dr3d="urn:oasis:names:tc:opendocument:xmlns:dr3d:1.0" draw:path-stretchpoint-x="21600" draw:path-stretchpoint-y="21600" draw:type="non-primitive" svg:viewBox="0 0 21600 21600" draw:enhanced-path="S M ?f52 ?f53 A ?f130 ?f131 ?f132 ?f133 ?f52 ?f53 ?f127 ?f129  W ?f134 ?f135 ?f136 ?f137 ?f52 ?f53 ?f127 ?f129 L ?f12 ?f9 Z N F M ?f52 ?f53 A ?f130 ?f131 ?f132 ?f133 ?f52 ?f53 ?f127 ?f129  W ?f134 ?f135 ?f136 ?f137 ?f52 ?f53 ?f127 ?f129 N" draw:text-areas="?f71 ?f77 ?f59 ?f65" draw:glue-points="?f52 ?f53 ?f12 ?f9 ?f54 ?f55" draw:glue-point-leaving-directions="-263.6228, -236.6562, -209.6897" draw:modifiers="173,6228 299,6897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7 / 2"/>
            <draw:equation draw:name="f9" draw:formula="?f5 + ?f8"/>
            <draw:equation draw:name="f10" draw:formula="?f4 - ?f3"/>
            <draw:equation draw:name="f11" draw:formula="?f10 / 2"/>
            <draw:equation draw:name="f12" draw:formula="?f3 + ?f11"/>
            <draw:equation draw:name="f13" draw:formula="5419351 / 1725033"/>
            <draw:equation draw:name="f14" draw:formula="180"/>
            <draw:equation draw:name="f15" draw:formula="?f81"/>
            <draw:equation draw:name="f16" draw:formula="?f85"/>
            <draw:equation draw:name="f17" draw:formula="?f16 - ?f15"/>
            <draw:equation draw:name="f18" draw:formula="?f17 + 21600000"/>
            <draw:equation draw:name="f19" draw:formula="if(?f17, ?f17, ?f18)"/>
            <draw:equation draw:name="f20" draw:formula="?f15 + ?f2"/>
            <draw:equation draw:name="f21" draw:formula="?f20 * ?f13 / ?f1"/>
            <draw:equation draw:name="f22" draw:formula="0 - ?f21"/>
            <draw:equation draw:name="f23" draw:formula="cos(?f22)"/>
            <draw:equation draw:name="f24" draw:formula="0 - ?f23"/>
            <draw:equation draw:name="f25" draw:formula="?f24 * ?f11"/>
            <draw:equation draw:name="f26" draw:formula="sin(?f22)"/>
            <draw:equation draw:name="f27" draw:formula="0 - ?f26"/>
            <draw:equation draw:name="f28" draw:formula="?f27 * ?f8"/>
            <draw:equation draw:name="f29" draw:formula="0 - ?f28"/>
            <draw:equation draw:name="f30" draw:formula="0 - ?f25"/>
            <draw:equation draw:name="f31" draw:formula="atan2(?f29, ?f30)"/>
            <draw:equation draw:name="f32" draw:formula="-1 * sin(?f31)"/>
            <draw:equation draw:name="f33" draw:formula="?f32 * ?f11"/>
            <draw:equation draw:name="f34" draw:formula="-1 * cos(?f31)"/>
            <draw:equation draw:name="f35" draw:formula="?f34 * ?f8"/>
            <draw:equation draw:name="f36" draw:formula="?f16 + ?f2"/>
            <draw:equation draw:name="f37" draw:formula="?f36 * ?f13 / ?f1"/>
            <draw:equation draw:name="f38" draw:formula="0 - ?f37"/>
            <draw:equation draw:name="f39" draw:formula="cos(?f38)"/>
            <draw:equation draw:name="f40" draw:formula="0 - ?f39"/>
            <draw:equation draw:name="f41" draw:formula="?f40 * ?f11"/>
            <draw:equation draw:name="f42" draw:formula="sin(?f38)"/>
            <draw:equation draw:name="f43" draw:formula="0 - ?f42"/>
            <draw:equation draw:name="f44" draw:formula="?f43 * ?f8"/>
            <draw:equation draw:name="f45" draw:formula="0 - ?f44"/>
            <draw:equation draw:name="f46" draw:formula="0 - ?f41"/>
            <draw:equation draw:name="f47" draw:formula="atan2(?f45, ?f46)"/>
            <draw:equation draw:name="f48" draw:formula="-1 * sin(?f47)"/>
            <draw:equation draw:name="f49" draw:formula="?f48 * ?f11"/>
            <draw:equation draw:name="f50" draw:formula="-1 * cos(?f47)"/>
            <draw:equation draw:name="f51" draw:formula="?f50 * ?f8"/>
            <draw:equation draw:name="f52" draw:formula="?f12 + ?f33"/>
            <draw:equation draw:name="f53" draw:formula="?f9 + ?f35"/>
            <draw:equation draw:name="f54" draw:formula="?f12 + ?f49"/>
            <draw:equation draw:name="f55" draw:formula="?f9 + ?f51"/>
            <draw:equation draw:name="f56" draw:formula="21600000 - ?f15"/>
            <draw:equation draw:name="f57" draw:formula="?f19 - ?f56"/>
            <draw:equation draw:name="f58" draw:formula="max(?f52, ?f54)"/>
            <draw:equation draw:name="f59" draw:formula="if(?f57, ?f4, ?f58)"/>
            <draw:equation draw:name="f60" draw:formula="?f2 - ?f15"/>
            <draw:equation draw:name="f61" draw:formula="27000000 - ?f15"/>
            <draw:equation draw:name="f62" draw:formula="if(?f60, ?f60, ?f61)"/>
            <draw:equation draw:name="f63" draw:formula="?f19 - ?f62"/>
            <draw:equation draw:name="f64" draw:formula="max(?f53, ?f55)"/>
            <draw:equation draw:name="f65" draw:formula="if(?f63, ?f6, ?f64)"/>
            <draw:equation draw:name="f66" draw:formula="?f1 - ?f15"/>
            <draw:equation draw:name="f67" draw:formula="32400000 - ?f15"/>
            <draw:equation draw:name="f68" draw:formula="if(?f66, ?f66, ?f67)"/>
            <draw:equation draw:name="f69" draw:formula="?f19 - ?f68"/>
            <draw:equation draw:name="f70" draw:formula="min(?f52, ?f54)"/>
            <draw:equation draw:name="f71" draw:formula="if(?f69, ?f3, ?f70)"/>
            <draw:equation draw:name="f72" draw:formula="?f0 - ?f15"/>
            <draw:equation draw:name="f73" draw:formula="37800000 - ?f15"/>
            <draw:equation draw:name="f74" draw:formula="if(?f72, ?f72, ?f73)"/>
            <draw:equation draw:name="f75" draw:formula="?f19 - ?f74"/>
            <draw:equation draw:name="f76" draw:formula="min(?f53, ?f55)"/>
            <draw:equation draw:name="f77" draw:formula="if(?f75, ?f5, ?f76)"/>
            <draw:equation draw:name="f78" draw:formula="0 - $0"/>
            <draw:equation draw:name="f79" draw:formula="?f78 * ?f1 / ?f14"/>
            <draw:equation draw:name="f80" draw:formula="?f79 - ?f2"/>
            <draw:equation draw:name="f81" draw:formula="0 - ?f80"/>
            <draw:equation draw:name="f82" draw:formula="0 - $1"/>
            <draw:equation draw:name="f83" draw:formula="?f82 * ?f1 / ?f14"/>
            <draw:equation draw:name="f84" draw:formula="?f83 - ?f2"/>
            <draw:equation draw:name="f85" draw:formula="0 - ?f84"/>
            <draw:equation draw:name="f86" draw:formula="?f52 - 10800"/>
            <draw:equation draw:name="f87" draw:formula="?f53 - 10800"/>
            <draw:equation draw:name="f88" draw:formula="sqrt(?f86 * ?f86 + ?f87 * ?f87 + 0 * 0)"/>
            <draw:equation draw:name="f89" draw:formula="atan2(?f86, ?f87)"/>
            <draw:equation draw:name="f90" draw:formula="?f89 + ?f2"/>
            <draw:equation draw:name="f91" draw:formula="?f90 * ?f14 / ?f1"/>
            <draw:equation draw:name="f92" draw:formula="0 - ?f91"/>
            <draw:equation draw:name="f93" draw:formula="?f54 - 10800"/>
            <draw:equation draw:name="f94" draw:formula="?f55 - 10800"/>
            <draw:equation draw:name="f95" draw:formula="sqrt(?f93 * ?f93 + ?f94 * ?f94 + 0 * 0)"/>
            <draw:equation draw:name="f96" draw:formula="atan2(?f93, ?f94)"/>
            <draw:equation draw:name="f97" draw:formula="?f96 + ?f2"/>
            <draw:equation draw:name="f98" draw:formula="?f97 * ?f14 / ?f1"/>
            <draw:equation draw:name="f99" draw:formula="0 - ?f98"/>
            <draw:equation draw:name="f100" draw:formula="21550000 - ?f19"/>
            <draw:equation draw:name="f101" draw:formula="if(?f100, ?f19, 21550000)"/>
            <draw:equation draw:name="f102" draw:formula="-21550000 - ?f101"/>
            <draw:equation draw:name="f103" draw:formula="if(?f102, -21550000, ?f101)"/>
            <draw:equation draw:name="f104" draw:formula="?f15 + ?f103"/>
            <draw:equation draw:name="f105" draw:formula="sqrt(?f25 * ?f25 + ?f28 * ?f28 + 0 * 0)"/>
            <draw:equation draw:name="f106" draw:formula="?f11 * ?f8 / ?f105"/>
            <draw:equation draw:name="f107" draw:formula="?f27 * ?f106"/>
            <draw:equation draw:name="f108" draw:formula="?f52 - ?f107"/>
            <draw:equation draw:name="f109" draw:formula="?f24 * ?f106"/>
            <draw:equation draw:name="f110" draw:formula="?f53 - ?f109"/>
            <draw:equation draw:name="f111" draw:formula="?f108 - ?f11"/>
            <draw:equation draw:name="f112" draw:formula="?f110 - ?f8"/>
            <draw:equation draw:name="f113" draw:formula="?f108 + ?f11"/>
            <draw:equation draw:name="f114" draw:formula="?f110 + ?f8"/>
            <draw:equation draw:name="f115" draw:formula="?f104 + ?f2"/>
            <draw:equation draw:name="f116" draw:formula="?f115 * ?f13 / ?f1"/>
            <draw:equation draw:name="f117" draw:formula="0 - ?f116"/>
            <draw:equation draw:name="f118" draw:formula="cos(?f117)"/>
            <draw:equation draw:name="f119" draw:formula="0 - ?f118"/>
            <draw:equation draw:name="f120" draw:formula="?f119 * ?f11"/>
            <draw:equation draw:name="f121" draw:formula="sin(?f117)"/>
            <draw:equation draw:name="f122" draw:formula="0 - ?f121"/>
            <draw:equation draw:name="f123" draw:formula="?f122 * ?f8"/>
            <draw:equation draw:name="f124" draw:formula="sqrt(?f120 * ?f120 + ?f123 * ?f123 + 0 * 0)"/>
            <draw:equation draw:name="f125" draw:formula="?f11 * ?f8 / ?f124"/>
            <draw:equation draw:name="f126" draw:formula="?f122 * ?f125"/>
            <draw:equation draw:name="f127" draw:formula="?f108 + ?f126"/>
            <draw:equation draw:name="f128" draw:formula="?f119 * ?f125"/>
            <draw:equation draw:name="f129" draw:formula="?f110 + ?f128"/>
            <draw:equation draw:name="f130" draw:formula="if(?f103, ?f52, ?f111)"/>
            <draw:equation draw:name="f131" draw:formula="if(?f103, ?f53, ?f112)"/>
            <draw:equation draw:name="f132" draw:formula="if(?f103, ?f52, ?f113)"/>
            <draw:equation draw:name="f133" draw:formula="if(?f103, ?f53, ?f114)"/>
            <draw:equation draw:name="f134" draw:formula="if(?f103, ?f111, ?f127)"/>
            <draw:equation draw:name="f135" draw:formula="if(?f103, ?f112, ?f129)"/>
            <draw:equation draw:name="f136" draw:formula="if(?f103, ?f113, ?f127)"/>
            <draw:equation draw:name="f137" draw:formula="if(?f103, ?f114, ?f129)"/>
          </draw:enhanced-geometry>
        </draw:custom-shape>
        <draw:custom-shape svg:x="0.99524in" svg:y="5.22856in" svg:width="0.59722in" svg:height="0.59722in" draw:id="id122" draw:style-name="a597" draw:name="Oval 13">
          <svg:title/>
          <svg:desc/>
          <text:p text:style-name="a596" text:class-names="" text:cond-style-name=""><text:span text:style-name="a595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frame draw:id="id123" presentation:style-name="a602" draw:name="Sisällön paikkamerkki 2" svg:x="5.87287in" svg:y="1.66889in" svg:width="6.05468in" svg:height="4.30368in" presentation:class="outline" presentation:placeholder="false">
          <draw:text-box>
            <text:list text:style-name="a601">
              <text:list-item>
                <text:p text:style-name="a600" text:class-names="" text:cond-style-name=""><text:span text:style-name="a598" text:class-names="">Kuluttajien biomassaan sitoutunut energia, joka on seuraavan portaan käytössä</text:span><text:span text:style-name="a599" text:class-names=""/></text:p>
              </text:list-item>
            </text:list>
          </draw:text-box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iterate presentation:node-type="with-previous" presentation:preset-id="10" presentation:preset-sub-type="0" presentation:preset-class="entrance" presentation:group-id="0" smil:targetElement="id120" anim:iterate-type="by-word" anim:iterate-interval="PT0.150000S" smil:begin="0.5s" smil:fill="hold">
                  <anim:set smil:targetElement="id120" smil:attributeName="visibility" smil:to="visible" smil:begin="0.0s" smil:dur="0.001s" smil:fill="hold"/>
                  <anim:transitionFilter smil:targetElement="id120" smil:type="fade" smil:subtype="crossfade" smil:dur="1.0s"/>
                </anim:iterate>
              </anim:par>
            </anim:par>
          </anim:seq>
        </anim:par>
      </draw:page>
      <draw:page draw:name="Slide9" draw:style-name="a603" draw:master-page-name="Master1-Layout2-obj-Otsikko-ja-sisältö" presentation:presentation-page-layout-name="Master1-PPL2" draw:id="Slide-264">
        <draw:custom-shape svg:x="0.00333in" svg:y="0in" svg:width="13.33in" svg:height="7.5in" draw:id="id124" draw:style-name="a606" draw:name="Rectangle 7">
          <svg:title/>
          <svg:desc/>
          <text:p text:style-name="a605" text:class-names="" text:cond-style-name=""><text:span text:style-name="a60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in" svg:y="0in" svg:width="13.33333in" svg:height="7.5in" draw:id="id125" draw:style-name="a609" draw:name="Rectangle 9">
          <svg:title/>
          <svg:desc/>
          <text:p text:style-name="a608" text:class-names="" text:cond-style-name=""><text:span text:style-name="a60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3.02874in" svg:y="0.24081in" svg:width="10.3046in" svg:height="7.25919in" draw:id="id126" draw:style-name="a612" draw:name="Freeform 13">
          <svg:title/>
          <svg:desc/>
          <text:p text:style-name="a611" text:class-names="" text:cond-style-name=""><text:span text:style-name="a610" text:class-names=""/></text:p>
          <draw:enhanced-geometry xmlns:dr3d="urn:oasis:names:tc:opendocument:xmlns:dr3d:1.0" draw:type="non-primitive" svg:viewBox="0 0 8191500 5770597" draw:enhanced-path="M 4929467 0 C 6120547 0 7212963 419755 8065066 1118513 L 8191500 1227339 8191500 5770597 79523 5770597 56799 5644158 C 19398 5400934 0 5151822 0 4898209 0 2193003 2206998 0 4929467 0 Z N" draw:text-areas="?f32 ?f34 ?f33 ?f35" draw:glue-points="?f20 ?f21 ?f22 ?f23 ?f24 ?f25 ?f24 ?f26 ?f27 ?f26 ?f28 ?f29 ?f30 ?f31 ?f20 ?f21" draw:glue-point-leaving-directions="-90, -90, -90, -90, -90, -90, -90, -9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8191500"/>
            <draw:equation draw:name="f7" draw:formula="?f4 / 5770597"/>
            <draw:equation draw:name="f8" draw:formula="4929467 * ?f5 / 8191500"/>
            <draw:equation draw:name="f9" draw:formula="0 * ?f4 / 5770597"/>
            <draw:equation draw:name="f10" draw:formula="8065066 * ?f5 / 8191500"/>
            <draw:equation draw:name="f11" draw:formula="1118513 * ?f4 / 5770597"/>
            <draw:equation draw:name="f12" draw:formula="8191500 * ?f5 / 8191500"/>
            <draw:equation draw:name="f13" draw:formula="1227339 * ?f4 / 5770597"/>
            <draw:equation draw:name="f14" draw:formula="5770597 * ?f4 / 5770597"/>
            <draw:equation draw:name="f15" draw:formula="79523 * ?f5 / 8191500"/>
            <draw:equation draw:name="f16" draw:formula="56799 * ?f5 / 8191500"/>
            <draw:equation draw:name="f17" draw:formula="5644158 * ?f4 / 5770597"/>
            <draw:equation draw:name="f18" draw:formula="0 * ?f5 / 8191500"/>
            <draw:equation draw:name="f19" draw:formula="4898209 * ?f4 / 5770597"/>
            <draw:equation draw:name="f20" draw:formula="?f8 / ?f6"/>
            <draw:equation draw:name="f21" draw:formula="?f9 / ?f7"/>
            <draw:equation draw:name="f22" draw:formula="?f10 / ?f6"/>
            <draw:equation draw:name="f23" draw:formula="?f11 / ?f7"/>
            <draw:equation draw:name="f24" draw:formula="?f12 / ?f6"/>
            <draw:equation draw:name="f25" draw:formula="?f13 / ?f7"/>
            <draw:equation draw:name="f26" draw:formula="?f14 / ?f7"/>
            <draw:equation draw:name="f27" draw:formula="?f15 / ?f6"/>
            <draw:equation draw:name="f28" draw:formula="?f16 / ?f6"/>
            <draw:equation draw:name="f29" draw:formula="?f17 / ?f7"/>
            <draw:equation draw:name="f30" draw:formula="?f18 / ?f6"/>
            <draw:equation draw:name="f31" draw:formula="?f19 / ?f7"/>
            <draw:equation draw:name="f32" draw:formula="?f0 / ?f6"/>
            <draw:equation draw:name="f33" draw:formula="?f1 / ?f6"/>
            <draw:equation draw:name="f34" draw:formula="?f2 / ?f7"/>
            <draw:equation draw:name="f35" draw:formula="?f3 / ?f7"/>
          </draw:enhanced-geometry>
        </draw:custom-shape>
        <draw:custom-shape svg:x="2.41667in" svg:y="2.29626in" svg:width="2.12406in" svg:height="2.06644in" draw:id="id127" draw:style-name="a615" draw:name="Oval 13">
          <svg:title/>
          <svg:desc/>
          <text:p text:style-name="a614" text:class-names="" text:cond-style-name=""><text:span text:style-name="a613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custom-shape svg:width="3.26761in" svg:height="3.26761in" draw:id="id128" draw:style-name="a619" draw:transform="translate(-1.6338in -1.6338in) rotate(-5.3873) translate(3.39798in 3.2661in)" draw:name="Arc 15">
          <svg:title/>
          <svg:desc/>
          <text:p text:style-name="a617" text:class-names="" text:cond-style-name=""><text:span text:style-name="a616" text:class-names=""/></text:p>
          <draw:enhanced-geometry xmlns:dr3d="urn:oasis:names:tc:opendocument:xmlns:dr3d:1.0" draw:path-stretchpoint-x="21600" draw:path-stretchpoint-y="21600" draw:type="non-primitive" svg:viewBox="0 0 21600 21600" draw:enhanced-path="S M ?f52 ?f53 A ?f130 ?f131 ?f132 ?f133 ?f52 ?f53 ?f127 ?f129  W ?f134 ?f135 ?f136 ?f137 ?f52 ?f53 ?f127 ?f129 L ?f12 ?f9 Z N F M ?f52 ?f53 A ?f130 ?f131 ?f132 ?f133 ?f52 ?f53 ?f127 ?f129  W ?f134 ?f135 ?f136 ?f137 ?f52 ?f53 ?f127 ?f129 N" draw:text-areas="?f71 ?f77 ?f59 ?f65" draw:glue-points="?f52 ?f53 ?f12 ?f9 ?f54 ?f55" draw:glue-point-leaving-directions="-240.9251, -212.3607, -183.7963" draw:modifiers="150,9251 273,7963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7 / 2"/>
            <draw:equation draw:name="f9" draw:formula="?f5 + ?f8"/>
            <draw:equation draw:name="f10" draw:formula="?f4 - ?f3"/>
            <draw:equation draw:name="f11" draw:formula="?f10 / 2"/>
            <draw:equation draw:name="f12" draw:formula="?f3 + ?f11"/>
            <draw:equation draw:name="f13" draw:formula="5419351 / 1725033"/>
            <draw:equation draw:name="f14" draw:formula="180"/>
            <draw:equation draw:name="f15" draw:formula="?f81"/>
            <draw:equation draw:name="f16" draw:formula="?f85"/>
            <draw:equation draw:name="f17" draw:formula="?f16 - ?f15"/>
            <draw:equation draw:name="f18" draw:formula="?f17 + 21600000"/>
            <draw:equation draw:name="f19" draw:formula="if(?f17, ?f17, ?f18)"/>
            <draw:equation draw:name="f20" draw:formula="?f15 + ?f2"/>
            <draw:equation draw:name="f21" draw:formula="?f20 * ?f13 / ?f1"/>
            <draw:equation draw:name="f22" draw:formula="0 - ?f21"/>
            <draw:equation draw:name="f23" draw:formula="cos(?f22)"/>
            <draw:equation draw:name="f24" draw:formula="0 - ?f23"/>
            <draw:equation draw:name="f25" draw:formula="?f24 * ?f11"/>
            <draw:equation draw:name="f26" draw:formula="sin(?f22)"/>
            <draw:equation draw:name="f27" draw:formula="0 - ?f26"/>
            <draw:equation draw:name="f28" draw:formula="?f27 * ?f8"/>
            <draw:equation draw:name="f29" draw:formula="0 - ?f28"/>
            <draw:equation draw:name="f30" draw:formula="0 - ?f25"/>
            <draw:equation draw:name="f31" draw:formula="atan2(?f29, ?f30)"/>
            <draw:equation draw:name="f32" draw:formula="-1 * sin(?f31)"/>
            <draw:equation draw:name="f33" draw:formula="?f32 * ?f11"/>
            <draw:equation draw:name="f34" draw:formula="-1 * cos(?f31)"/>
            <draw:equation draw:name="f35" draw:formula="?f34 * ?f8"/>
            <draw:equation draw:name="f36" draw:formula="?f16 + ?f2"/>
            <draw:equation draw:name="f37" draw:formula="?f36 * ?f13 / ?f1"/>
            <draw:equation draw:name="f38" draw:formula="0 - ?f37"/>
            <draw:equation draw:name="f39" draw:formula="cos(?f38)"/>
            <draw:equation draw:name="f40" draw:formula="0 - ?f39"/>
            <draw:equation draw:name="f41" draw:formula="?f40 * ?f11"/>
            <draw:equation draw:name="f42" draw:formula="sin(?f38)"/>
            <draw:equation draw:name="f43" draw:formula="0 - ?f42"/>
            <draw:equation draw:name="f44" draw:formula="?f43 * ?f8"/>
            <draw:equation draw:name="f45" draw:formula="0 - ?f44"/>
            <draw:equation draw:name="f46" draw:formula="0 - ?f41"/>
            <draw:equation draw:name="f47" draw:formula="atan2(?f45, ?f46)"/>
            <draw:equation draw:name="f48" draw:formula="-1 * sin(?f47)"/>
            <draw:equation draw:name="f49" draw:formula="?f48 * ?f11"/>
            <draw:equation draw:name="f50" draw:formula="-1 * cos(?f47)"/>
            <draw:equation draw:name="f51" draw:formula="?f50 * ?f8"/>
            <draw:equation draw:name="f52" draw:formula="?f12 + ?f33"/>
            <draw:equation draw:name="f53" draw:formula="?f9 + ?f35"/>
            <draw:equation draw:name="f54" draw:formula="?f12 + ?f49"/>
            <draw:equation draw:name="f55" draw:formula="?f9 + ?f51"/>
            <draw:equation draw:name="f56" draw:formula="21600000 - ?f15"/>
            <draw:equation draw:name="f57" draw:formula="?f19 - ?f56"/>
            <draw:equation draw:name="f58" draw:formula="max(?f52, ?f54)"/>
            <draw:equation draw:name="f59" draw:formula="if(?f57, ?f4, ?f58)"/>
            <draw:equation draw:name="f60" draw:formula="?f2 - ?f15"/>
            <draw:equation draw:name="f61" draw:formula="27000000 - ?f15"/>
            <draw:equation draw:name="f62" draw:formula="if(?f60, ?f60, ?f61)"/>
            <draw:equation draw:name="f63" draw:formula="?f19 - ?f62"/>
            <draw:equation draw:name="f64" draw:formula="max(?f53, ?f55)"/>
            <draw:equation draw:name="f65" draw:formula="if(?f63, ?f6, ?f64)"/>
            <draw:equation draw:name="f66" draw:formula="?f1 - ?f15"/>
            <draw:equation draw:name="f67" draw:formula="32400000 - ?f15"/>
            <draw:equation draw:name="f68" draw:formula="if(?f66, ?f66, ?f67)"/>
            <draw:equation draw:name="f69" draw:formula="?f19 - ?f68"/>
            <draw:equation draw:name="f70" draw:formula="min(?f52, ?f54)"/>
            <draw:equation draw:name="f71" draw:formula="if(?f69, ?f3, ?f70)"/>
            <draw:equation draw:name="f72" draw:formula="?f0 - ?f15"/>
            <draw:equation draw:name="f73" draw:formula="37800000 - ?f15"/>
            <draw:equation draw:name="f74" draw:formula="if(?f72, ?f72, ?f73)"/>
            <draw:equation draw:name="f75" draw:formula="?f19 - ?f74"/>
            <draw:equation draw:name="f76" draw:formula="min(?f53, ?f55)"/>
            <draw:equation draw:name="f77" draw:formula="if(?f75, ?f5, ?f76)"/>
            <draw:equation draw:name="f78" draw:formula="0 - $0"/>
            <draw:equation draw:name="f79" draw:formula="?f78 * ?f1 / ?f14"/>
            <draw:equation draw:name="f80" draw:formula="?f79 - ?f2"/>
            <draw:equation draw:name="f81" draw:formula="0 - ?f80"/>
            <draw:equation draw:name="f82" draw:formula="0 - $1"/>
            <draw:equation draw:name="f83" draw:formula="?f82 * ?f1 / ?f14"/>
            <draw:equation draw:name="f84" draw:formula="?f83 - ?f2"/>
            <draw:equation draw:name="f85" draw:formula="0 - ?f84"/>
            <draw:equation draw:name="f86" draw:formula="?f52 - 10800"/>
            <draw:equation draw:name="f87" draw:formula="?f53 - 10800"/>
            <draw:equation draw:name="f88" draw:formula="sqrt(?f86 * ?f86 + ?f87 * ?f87 + 0 * 0)"/>
            <draw:equation draw:name="f89" draw:formula="atan2(?f86, ?f87)"/>
            <draw:equation draw:name="f90" draw:formula="?f89 + ?f2"/>
            <draw:equation draw:name="f91" draw:formula="?f90 * ?f14 / ?f1"/>
            <draw:equation draw:name="f92" draw:formula="0 - ?f91"/>
            <draw:equation draw:name="f93" draw:formula="?f54 - 10800"/>
            <draw:equation draw:name="f94" draw:formula="?f55 - 10800"/>
            <draw:equation draw:name="f95" draw:formula="sqrt(?f93 * ?f93 + ?f94 * ?f94 + 0 * 0)"/>
            <draw:equation draw:name="f96" draw:formula="atan2(?f93, ?f94)"/>
            <draw:equation draw:name="f97" draw:formula="?f96 + ?f2"/>
            <draw:equation draw:name="f98" draw:formula="?f97 * ?f14 / ?f1"/>
            <draw:equation draw:name="f99" draw:formula="0 - ?f98"/>
            <draw:equation draw:name="f100" draw:formula="21550000 - ?f19"/>
            <draw:equation draw:name="f101" draw:formula="if(?f100, ?f19, 21550000)"/>
            <draw:equation draw:name="f102" draw:formula="-21550000 - ?f101"/>
            <draw:equation draw:name="f103" draw:formula="if(?f102, -21550000, ?f101)"/>
            <draw:equation draw:name="f104" draw:formula="?f15 + ?f103"/>
            <draw:equation draw:name="f105" draw:formula="sqrt(?f25 * ?f25 + ?f28 * ?f28 + 0 * 0)"/>
            <draw:equation draw:name="f106" draw:formula="?f11 * ?f8 / ?f105"/>
            <draw:equation draw:name="f107" draw:formula="?f27 * ?f106"/>
            <draw:equation draw:name="f108" draw:formula="?f52 - ?f107"/>
            <draw:equation draw:name="f109" draw:formula="?f24 * ?f106"/>
            <draw:equation draw:name="f110" draw:formula="?f53 - ?f109"/>
            <draw:equation draw:name="f111" draw:formula="?f108 - ?f11"/>
            <draw:equation draw:name="f112" draw:formula="?f110 - ?f8"/>
            <draw:equation draw:name="f113" draw:formula="?f108 + ?f11"/>
            <draw:equation draw:name="f114" draw:formula="?f110 + ?f8"/>
            <draw:equation draw:name="f115" draw:formula="?f104 + ?f2"/>
            <draw:equation draw:name="f116" draw:formula="?f115 * ?f13 / ?f1"/>
            <draw:equation draw:name="f117" draw:formula="0 - ?f116"/>
            <draw:equation draw:name="f118" draw:formula="cos(?f117)"/>
            <draw:equation draw:name="f119" draw:formula="0 - ?f118"/>
            <draw:equation draw:name="f120" draw:formula="?f119 * ?f11"/>
            <draw:equation draw:name="f121" draw:formula="sin(?f117)"/>
            <draw:equation draw:name="f122" draw:formula="0 - ?f121"/>
            <draw:equation draw:name="f123" draw:formula="?f122 * ?f8"/>
            <draw:equation draw:name="f124" draw:formula="sqrt(?f120 * ?f120 + ?f123 * ?f123 + 0 * 0)"/>
            <draw:equation draw:name="f125" draw:formula="?f11 * ?f8 / ?f124"/>
            <draw:equation draw:name="f126" draw:formula="?f122 * ?f125"/>
            <draw:equation draw:name="f127" draw:formula="?f108 + ?f126"/>
            <draw:equation draw:name="f128" draw:formula="?f119 * ?f125"/>
            <draw:equation draw:name="f129" draw:formula="?f110 + ?f128"/>
            <draw:equation draw:name="f130" draw:formula="if(?f103, ?f52, ?f111)"/>
            <draw:equation draw:name="f131" draw:formula="if(?f103, ?f53, ?f112)"/>
            <draw:equation draw:name="f132" draw:formula="if(?f103, ?f52, ?f113)"/>
            <draw:equation draw:name="f133" draw:formula="if(?f103, ?f53, ?f114)"/>
            <draw:equation draw:name="f134" draw:formula="if(?f103, ?f111, ?f127)"/>
            <draw:equation draw:name="f135" draw:formula="if(?f103, ?f112, ?f129)"/>
            <draw:equation draw:name="f136" draw:formula="if(?f103, ?f113, ?f127)"/>
            <draw:equation draw:name="f137" draw:formula="if(?f103, ?f114, ?f129)"/>
          </draw:enhanced-geometry>
        </draw:custom-shape>
        <draw:frame draw:id="id130" presentation:style-name="a622" draw:name="Otsikko 1" svg:x="4.41667in" svg:y="2.12069in" svg:width="8.36027in" svg:height="3.00862in" presentation:class="title" presentation:placeholder="false">
          <draw:text-box>
            <text:p text:style-name="a621" text:class-names="" text:cond-style-name="" text:id="id129"><text:span text:style-name="a620" text:class-names="">Ekologinen tehokkuus</text:span></text:p>
          </draw:text-box>
          <svg:title/>
          <svg:desc/>
        </draw:frame>
        <draw:frame draw:id="id131" presentation:style-name="a641" draw:name="Sisällön paikkamerkki 2" svg:x="4.41667in" svg:y="5.23001in" svg:width="8.36027in" svg:height="1.4539in" presentation:class="outline" presentation:placeholder="false">
          <draw:text-box>
            <text:list text:style-name="a640">
              <text:list-item>
                <text:p text:style-name="a639" text:class-names="" text:cond-style-name=""><text:span text:style-name="a623" text:class-names="">Hyötysuhde</text:span><text:span text:style-name="a624" text:class-names="">,<text:s text:c="1"/></text:span><text:span text:style-name="a625" text:class-names="">jolla</text:span><text:span text:style-name="a626" text:class-names=""><text:s text:c="1"/></text:span><text:span text:style-name="a627" text:class-names="">sidottua</text:span><text:span text:style-name="a628" text:class-names=""><text:s text:c="1"/></text:span><text:span text:style-name="a629" text:class-names="">energiaa</text:span><text:span text:style-name="a630" text:class-names=""><text:s text:c="1"/></text:span><text:span text:style-name="a631" text:class-names="">siirretään</text:span><text:span text:style-name="a632" text:class-names=""><text:s text:c="1"/></text:span><text:span text:style-name="a633" text:class-names="">seuraavan</text:span><text:span text:style-name="a634" text:class-names=""><text:s text:c="1"/></text:span><text:span text:style-name="a635" text:class-names="">portaan</text:span><text:span text:style-name="a636" text:class-names=""><text:s text:c="1"/></text:span><text:span text:style-name="a637" text:class-names="">käyttöön</text:span><text:span text:style-name="a638" text:class-names=""/></text:p>
              </text:list-item>
            </text:list>
          </draw:text-box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iterate presentation:node-type="with-previous" presentation:preset-id="10" presentation:preset-sub-type="0" presentation:preset-class="entrance" presentation:group-id="0" smil:targetElement="id130" anim:iterate-type="by-letter" anim:iterate-interval="PT0.040000S" smil:begin="0.5s" smil:fill="hold">
                  <anim:set smil:targetElement="id130" smil:attributeName="visibility" smil:to="visible" smil:begin="0.0s" smil:dur="0.001s" smil:fill="hold"/>
                  <anim:transitionFilter smil:targetElement="id130" smil:type="fade" smil:subtype="crossfade" smil:dur="0.4s"/>
                </anim:iterate>
              </anim:par>
            </anim:par>
          </anim:seq>
        </anim:par>
      </draw:page>
      <draw:page draw:name="Slide10" draw:style-name="a642" draw:master-page-name="Master1-Layout2-obj-Otsikko-ja-sisältö" presentation:presentation-page-layout-name="Master1-PPL2" draw:id="Slide-265">
        <draw:frame draw:id="id132" presentation:style-name="a646" draw:name="Otsikko 1" svg:x="0.91667in" svg:y="0.39931in" svg:width="11.5in" svg:height="1.44965in" presentation:class="title" presentation:placeholder="false">
          <draw:text-box>
            <text:p text:style-name="a645" text:class-names="" text:cond-style-name=""><text:span text:style-name="a643" text:class-names="">Energian ohivirtaus</text:span><text:span text:style-name="a644" text:class-names=""/></text:p>
          </draw:text-box>
          <svg:title/>
          <svg:desc/>
        </draw:frame>
        <draw:frame draw:id="id133" presentation:style-name="a651" draw:name="Sisällön paikkamerkki 2" svg:x="0.91667in" svg:y="1.99653in" svg:width="11.5in" svg:height="4.75868in" presentation:class="outline" presentation:placeholder="false">
          <draw:text-box>
            <text:list text:style-name="a650">
              <text:list-item>
                <text:p text:style-name="a649" text:class-names="" text:cond-style-name=""><text:span text:style-name="a647" text:class-names="">Eliöiden omaan tarpeeseen kuluttamaa energiaa</text:span><text:span text:style-name="a648" text:class-names=""/></text:p>
              </text:list-item>
            </text:list>
          </draw:text-box>
          <svg:title/>
          <svg:desc/>
        </draw:frame>
      </draw:page>
      <draw:page draw:name="Slide11" draw:style-name="a652" draw:master-page-name="Master1-Layout2-obj-Otsikko-ja-sisältö" presentation:presentation-page-layout-name="Master1-PPL2" draw:id="Slide-266">
        <draw:frame draw:id="id134" presentation:style-name="a656" draw:name="Otsikko 1" svg:x="0.91667in" svg:y="0.39931in" svg:width="11.5in" svg:height="1.44965in" presentation:class="title" presentation:placeholder="false">
          <draw:text-box>
            <text:p text:style-name="a655" text:class-names="" text:cond-style-name=""><text:span text:style-name="a653" text:class-names="">Ekologinen pyramidi</text:span><text:span text:style-name="a654" text:class-names=""/></text:p>
          </draw:text-box>
          <svg:title/>
          <svg:desc/>
        </draw:frame>
        <draw:frame draw:id="id135" presentation:style-name="a672" draw:name="Sisällön paikkamerkki 2" svg:x="0.91667in" svg:y="1.99653in" svg:width="11.5in" svg:height="4.75868in" presentation:class="outline" presentation:placeholder="false">
          <draw:text-box>
            <text:list text:style-name="a659">
              <text:list-item>
                <text:p text:style-name="a658" text:class-names="" text:cond-style-name=""><text:span text:style-name="a657" text:class-names="">Biomassan ja energian mallintaminen</text:span></text:p>
              </text:list-item>
            </text:list>
            <text:list text:style-name="a662">
              <text:list-item>
                <text:p text:style-name="a661" text:class-names="" text:cond-style-name=""><text:span text:style-name="a660" text:class-names=""/></text:p>
              </text:list-item>
            </text:list>
            <text:list text:style-name="a665">
              <text:list-item>
                <text:p text:style-name="a664" text:class-names="" text:cond-style-name=""><text:span text:style-name="a663" text:class-names=""/></text:p>
              </text:list-item>
            </text:list>
            <text:list text:style-name="a668">
              <text:list-item>
                <text:p text:style-name="a667" text:class-names="" text:cond-style-name=""><text:span text:style-name="a666" text:class-names=""/></text:p>
              </text:list-item>
            </text:list>
            <text:list text:style-name="a671">
              <text:list-item>
                <text:p text:style-name="a670" text:class-names="" text:cond-style-name=""><text:span text:style-name="a669" text:class-names=""/></text:p>
              </text:list-item>
            </text:list>
          </draw:text-box>
          <svg:title/>
          <svg:desc/>
        </draw:frame>
      </draw:page>
      <draw:page draw:name="Slide12" draw:style-name="a673" draw:master-page-name="Master1-Layout2-obj-Otsikko-ja-sisältö" presentation:presentation-page-layout-name="Master1-PPL2" draw:id="Slide-267">
        <draw:frame draw:id="id136" presentation:style-name="a674" draw:name="Otsikko 1" svg:x="0.91667in" svg:y="0.39931in" svg:width="11.5in" svg:height="1.44965in" presentation:class="title" presentation:placeholder="true">
          <draw:text-box/>
          <svg:title/>
          <svg:desc/>
        </draw:frame>
        <draw:frame draw:id="id137" presentation:style-name="a675" draw:name="Picture 2" svg:x="1.07143in" svg:y="0in" svg:width="9.86905in" svg:height="7.40179in" style:rel-width="scale" style:rel-height="scale" presentation:class="graphic" presentation:placeholder="false">
          <draw:image xlink:href="media/image1.jpeg" xlink:type="simple" xlink:show="embed" xlink:actuate="onLoad"/>
          <svg:title/>
          <svg:desc>BI2_2020: Kertauskysymyksiä ekosysteemistä ja eliöyhteisöistä | EduGo</svg:desc>
        </draw:frame>
      </draw:page>
      <draw:page draw:name="Slide14" draw:style-name="a676" draw:master-page-name="Master1-Layout2-obj-Otsikko-ja-sisältö" presentation:presentation-page-layout-name="Master1-PPL2" draw:id="Slide-269">
        <draw:frame draw:id="id138" presentation:style-name="a680" draw:name="Otsikko 1" svg:x="0.91667in" svg:y="0.39931in" svg:width="11.5in" svg:height="1.44965in" presentation:class="title" presentation:placeholder="false">
          <draw:text-box>
            <text:p text:style-name="a679" text:class-names="" text:cond-style-name=""><text:span text:style-name="a677" text:class-names="">Ekologinen sukkessio</text:span><text:span text:style-name="a678" text:class-names=""/></text:p>
          </draw:text-box>
          <svg:title/>
          <svg:desc/>
        </draw:frame>
        <draw:frame draw:id="id139" presentation:style-name="a685" draw:name="Sisällön paikkamerkki 2" svg:x="0.91667in" svg:y="1.99653in" svg:width="11.5in" svg:height="4.75868in" presentation:class="outline" presentation:placeholder="false">
          <draw:text-box>
            <text:list text:style-name="a684">
              <text:list-item>
                <text:p text:style-name="a683" text:class-names="" text:cond-style-name=""><text:span text:style-name="a681" text:class-names="">Ekosysteemin vähittäinen muuttuminen</text:span><text:span text:style-name="a682" text:class-names=""/></text:p>
              </text:list-item>
            </text:list>
          </draw:text-box>
          <svg:title/>
          <svg:desc/>
        </draw:frame>
      </draw:page>
      <draw:page draw:name="Slide15" draw:style-name="a686" draw:master-page-name="Master1-Layout2-obj-Otsikko-ja-sisältö" presentation:presentation-page-layout-name="Master1-PPL2" draw:id="Slide-270">
        <draw:frame draw:id="id140" presentation:style-name="a687" draw:name="Otsikko 1" svg:x="0.91667in" svg:y="0.39931in" svg:width="11.5in" svg:height="1.44965in" presentation:class="title" presentation:placeholder="true">
          <draw:text-box/>
          <svg:title/>
          <svg:desc/>
        </draw:frame>
        <draw:frame draw:id="id141" presentation:style-name="a688" draw:name="Picture 2" svg:x="0in" svg:y="0.18403in" svg:width="13.3113in" svg:height="6.91667in" style:rel-width="scale" style:rel-height="scale" presentation:class="graphic" presentation:placeholder="false">
          <draw:image xlink:href="media/image2.jpeg" xlink:type="simple" xlink:show="embed" xlink:actuate="onLoad"/>
          <svg:title/>
          <svg:desc>Ekosysteemi</svg:desc>
        </draw:frame>
      </draw:page>
      <draw:page draw:name="Slide16" draw:style-name="a689" draw:master-page-name="Master1-Layout2-obj-Otsikko-ja-sisältö" presentation:presentation-page-layout-name="Master1-PPL2" draw:id="Slide-271">
        <draw:frame draw:id="id142" presentation:style-name="a690" draw:name="Otsikko 1" svg:x="0.91667in" svg:y="0.39931in" svg:width="11.5in" svg:height="1.44965in" presentation:class="title" presentation:placeholder="true">
          <draw:text-box/>
          <svg:title/>
          <svg:desc/>
        </draw:frame>
        <draw:frame draw:id="id143" presentation:style-name="a691" draw:name="Picture 4" svg:x="1.14137in" svg:y="0in" svg:width="11.27529in" svg:height="7.5in" style:rel-width="scale" style:rel-height="scale" presentation:class="graphic" presentation:placeholder="false">
          <draw:image xlink:href="media/image3.jpeg" xlink:type="simple" xlink:show="embed" xlink:actuate="onLoad"/>
          <svg:title/>
          <svg:desc>Intelligent Industry -ekosysteemi laajenee metsäteollisuuteen - ePressi</svg:desc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3">
  <office:styles>
    <style:presentation-page-layout style:name="Master1-PPL1" style:display-name="Otsikkodia">
      <presentation:placeholder presentation:object="title" svg:x="1.66667in" svg:y="1.22743in" svg:width="10in" svg:height="2.61111in"/>
      <presentation:placeholder presentation:object="subtitle" svg:x="1.66667in" svg:y="3.93924in" svg:width="10in" svg:height="1.81076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2" style:display-name="Otsikko ja sisältö">
      <presentation:placeholder presentation:object="title" svg:x="0.91667in" svg:y="0.39931in" svg:width="11.5in" svg:height="1.44965in"/>
      <presentation:placeholder presentation:object="object" svg:x="0.91667in" svg:y="1.99653in" svg:width="11.5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3" style:display-name="Osan ylätunniste">
      <presentation:placeholder presentation:object="title" svg:x="0.90972in" svg:y="1.86979in" svg:width="11.5in" svg:height="3.11979in"/>
      <presentation:placeholder presentation:object="outline" svg:x="0.90972in" svg:y="5.0191in" svg:width="11.5in" svg:height="1.64062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4" style:display-name="Kaksi sisältökohdetta">
      <presentation:placeholder presentation:object="title" svg:x="0.91667in" svg:y="0.39931in" svg:width="11.5in" svg:height="1.44965in"/>
      <presentation:placeholder presentation:object="object" svg:x="0.91667in" svg:y="1.99653in" svg:width="5.66667in" svg:height="4.75868in"/>
      <presentation:placeholder presentation:object="object" svg:x="6.75in" svg:y="1.99653in" svg:width="5.66667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5" style:display-name="Vertailu">
      <presentation:placeholder presentation:object="title" svg:x="0.9184in" svg:y="0.39931in" svg:width="11.5in" svg:height="1.44965in"/>
      <presentation:placeholder presentation:object="outline" svg:x="0.9184in" svg:y="1.83854in" svg:width="5.64062in" svg:height="0.90104in"/>
      <presentation:placeholder presentation:object="object" svg:x="0.9184in" svg:y="2.73958in" svg:width="5.64062in" svg:height="4.02951in"/>
      <presentation:placeholder presentation:object="outline" svg:x="6.75in" svg:y="1.83854in" svg:width="5.6684in" svg:height="0.90104in"/>
      <presentation:placeholder presentation:object="object" svg:x="6.75in" svg:y="2.73958in" svg:width="5.6684in" svg:height="4.02951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6" style:display-name="Vain otsikko">
      <presentation:placeholder presentation:object="title" svg:x="0.91667in" svg:y="0.39931in" svg:width="11.5in" svg:height="1.44965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7" style:display-name="Tyhjä"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8" style:display-name="Kuvatekstillinen sisältö">
      <presentation:placeholder presentation:object="title" svg:x="0.9184in" svg:y="0.5in" svg:width="4.30035in" svg:height="1.75in"/>
      <presentation:placeholder presentation:object="object" svg:x="5.6684in" svg:y="1.07986in" svg:width="6.75in" svg:height="5.32986in"/>
      <presentation:placeholder presentation:object="outline" svg:x="0.9184in" svg:y="2.25in" svg:width="4.30035in" svg:height="4.1684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9" style:display-name="Kuvatekstillinen kuva">
      <presentation:placeholder presentation:object="title" svg:x="0.9184in" svg:y="0.5in" svg:width="4.30035in" svg:height="1.75in"/>
      <presentation:placeholder presentation:object="graphic" svg:x="5.6684in" svg:y="1.07986in" svg:width="6.75in" svg:height="5.32986in"/>
      <presentation:placeholder presentation:object="outline" svg:x="0.9184in" svg:y="2.25in" svg:width="4.30035in" svg:height="4.1684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10" style:display-name="Otsikko ja pystysuora teksti">
      <presentation:placeholder presentation:object="title" svg:x="0.91667in" svg:y="0.39931in" svg:width="11.5in" svg:height="1.44965in"/>
      <presentation:placeholder presentation:object="outline" svg:x="0.91667in" svg:y="1.99653in" svg:width="11.5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11" style:display-name="Pystysuora otsikko ja teksti">
      <presentation:placeholder presentation:object="title" svg:x="9.54167in" svg:y="0.39931in" svg:width="2.875in" svg:height="6.3559in"/>
      <presentation:placeholder presentation:object="outline" svg:x="0.91667in" svg:y="0.39931in" svg:width="8.45833in" svg:height="6.3559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  <draw:stroke-dash draw:name="a618" draw:display-name="Dash" draw:style="rect" draw:dots1="1" draw:dots1-length="0.41667in" draw:dots2="0" draw:dots2-length="0in" draw:distance="0.41667in"/>
    <draw:stroke-dash draw:name="a414" draw:display-name="Dash" draw:style="rect" draw:dots1="1" draw:dots1-length="0.41667in" draw:dots2="0" draw:dots2-length="0in" draw:distance="0.41667in"/>
    <draw:stroke-dash draw:name="a484" draw:display-name="Dash" draw:style="rect" draw:dots1="1" draw:dots1-length="0.41667in" draw:dots2="0" draw:dots2-length="0in" draw:distance="0.41667in"/>
    <draw:stroke-dash draw:name="a461" draw:display-name="Dash" draw:style="rect" draw:dots1="1" draw:dots1-length="0.41667in" draw:dots2="0" draw:dots2-length="0in" draw:distance="0.41667in"/>
    <draw:stroke-dash draw:name="a593" draw:display-name="Dash" draw:style="rect" draw:dots1="1" draw:dots1-length="0.41667in" draw:dots2="0" draw:dots2-length="0in" draw:distance="0.41667in"/>
    <draw:stroke-dash draw:name="a395" draw:display-name="Dash" draw:style="rect" draw:dots1="1" draw:dots1-length="0.41667in" draw:dots2="0" draw:dots2-length="0in" draw:distance="0.41667in"/>
    <draw:stroke-dash draw:name="a549" draw:display-name="Dash" draw:style="rect" draw:dots1="1" draw:dots1-length="0.41667in" draw:dots2="0" draw:dots2-length="0in" draw:distance="0.41667in"/>
    <draw:stroke-dash draw:name="a571" draw:display-name="Dash" draw:style="rect" draw:dots1="1" draw:dots1-length="0.41667in" draw:dots2="0" draw:dots2-length="0in" draw:distance="0.41667in"/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aragraph" style:name="a95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4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4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4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1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192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2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5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58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1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1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5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2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7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7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3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4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4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0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5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44444in" style:font-size-asian="0.44444in" style:font-size-complex="0.44444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44444in" style:font-size-asian="0.44444in" style:font-size-complex="0.44444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6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83333in" style:font-size-asian="0.83333in" style:font-size-complex="0.8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83333in" style:font-size-asian="0.83333in" style:font-size-complex="0.8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">
      <style:paragraph-properties fo:line-height="9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3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9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8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8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42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44444in" style:font-size-asian="0.44444in" style:font-size-complex="0.44444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44444in" style:font-size-asian="0.44444in" style:font-size-complex="0.44444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7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1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8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1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4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7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1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83333in" style:font-size-asian="0.83333in" style:font-size-complex="0.8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3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174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83333in" style:font-size-asian="0.83333in" style:font-size-complex="0.8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3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i" fo:country="F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20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6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7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6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7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5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4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4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5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5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3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5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9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9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1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9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0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number:date-style xmlns:number="urn:oasis:names:tc:opendocument:xmlns:datastyle:1.0" style:name="a44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369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209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226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99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335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239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23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301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78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150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277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Office-teema" style:page-layout-name="pageLayout1" draw:style-name="a0">
      <draw:frame draw:id="id0" presentation:style-name="a4" draw:name="Otsikon paikkamerkki 1" svg:x="0.91667in" svg:y="0.39931in" svg:width="11.5in" svg:height="1.44965in" presentation:class="title" presentation:placeholder="false">
        <draw:text-box>
          <text:p text:style-name="a3" text:class-names="" text:cond-style-name=""><text:span text:style-name="a1" text:class-names="">Muokkaa ots. perustyyl. napsautt.</text:span><text:span text:style-name="a2" text:class-names=""/></text:p>
        </draw:text-box>
        <svg:title/>
        <svg:desc/>
      </draw:frame>
      <draw:frame draw:id="id1" presentation:style-name="a21" draw:name="Tekstin paikkamerkki 2" svg:x="0.91667in" svg:y="1.99653in" svg:width="11.5in" svg:height="4.75868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Muokkaa tekstin perustyylejä napsauttamalla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toinen taso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kolmas taso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neljäs tas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list text:style-name="a20">
                            <text:list-item>
                              <text:p text:style-name="a19" text:class-names="" text:cond-style-name=""><text:span text:style-name="a17" text:class-names="">viides taso</text:span><text:span text:style-name="a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6" draw:name="Päivämäärän paikkamerkki 3" svg:x="0.91667in" svg:y="6.95139in" svg:width="3in" svg:height="0.39931in" presentation:class="date-time" presentation:placeholder="false">
        <draw:text-box>
          <text:p text:style-name="a25" text:class-names="" text:cond-style-name=""><text:span text:style-name="a22" text:class-names=""><text:date text:fixed="false" style:data-style-name="a23"/></text:span><text:span text:style-name="a24" text:class-names=""/></text:p>
        </draw:text-box>
        <svg:title/>
        <svg:desc/>
      </draw:frame>
      <draw:frame draw:id="id3" presentation:style-name="a29" draw:name="Alatunnisteen paikkamerkki 4" svg:x="4.41667in" svg:y="6.95139in" svg:width="4.5in" svg:height="0.39931in" presentation:class="footer" presentation:placeholder="false">
        <draw:text-box>
          <text:p text:style-name="a28" text:class-names="" text:cond-style-name=""><text:span text:style-name="a27" text:class-names=""/></text:p>
        </draw:text-box>
        <svg:title/>
        <svg:desc/>
      </draw:frame>
      <draw:frame draw:id="id4" presentation:style-name="a33" draw:name="Dian numeron paikkamerkki 5" svg:x="9.41667in" svg:y="6.95139in" svg:width="3in" svg:height="0.39931in" presentation:class="page-number" presentation:placeholder="false">
        <draw:text-box>
          <text:p text:style-name="a32" text:class-names="" text:cond-style-name=""><text:span text:style-name="a30" text:class-names=""><text:page-number style:num-format="1" text:fixed="false"/></text:span><text:span text:style-name="a31" text:class-names=""/></text:p>
        </draw:text-box>
        <svg:title/>
        <svg:desc/>
      </draw:frame>
    </style:master-page>
    <style:master-page style:name="Master1-Layout1-title-Otsikkodia" style:page-layout-name="pageLayout1" draw:style-name="a34">
      <draw:frame draw:id="id5" presentation:style-name="a38" draw:name="Otsikko 1" svg:x="1.66667in" svg:y="1.22743in" svg:width="10in" svg:height="2.61111in" presentation:class="title" presentation:placeholder="false">
        <draw:text-box>
          <text:p text:style-name="a37" text:class-names="" text:cond-style-name=""><text:span text:style-name="a35" text:class-names="">Muokkaa ots. perustyyl. napsautt.</text:span><text:span text:style-name="a36" text:class-names=""/></text:p>
        </draw:text-box>
        <svg:title/>
        <svg:desc/>
      </draw:frame>
      <draw:frame draw:id="id6" presentation:style-name="a42" draw:name="Alaotsikko 2" svg:x="1.66667in" svg:y="3.93924in" svg:width="10in" svg:height="1.81076in" presentation:class="subtitle" presentation:placeholder="false">
        <draw:text-box>
          <text:p text:style-name="a41" text:class-names="" text:cond-style-name=""><text:span text:style-name="a39" text:class-names="">Muokkaa alaotsikon perustyyliä napsautt.</text:span><text:span text:style-name="a40" text:class-names=""/></text:p>
        </draw:text-box>
        <svg:title/>
        <svg:desc/>
      </draw:frame>
      <draw:frame draw:id="id7" presentation:style-name="a47" draw:name="Päivämäärän paikkamerkki 3" svg:x="0.91667in" svg:y="6.95139in" svg:width="3in" svg:height="0.39931in" presentation:class="date-time" presentation:placeholder="false">
        <draw:text-box>
          <text:p text:style-name="a46" text:class-names="" text:cond-style-name=""><text:span text:style-name="a43" text:class-names=""><text:date text:fixed="false" style:data-style-name="a44"/></text:span><text:span text:style-name="a45" text:class-names=""/></text:p>
        </draw:text-box>
        <svg:title/>
        <svg:desc/>
      </draw:frame>
      <draw:frame draw:id="id8" presentation:style-name="a50" draw:name="Alatunnisteen paikkamerkki 4" svg:x="4.41667in" svg:y="6.95139in" svg:width="4.5in" svg:height="0.39931in" presentation:class="footer" presentation:placeholder="false">
        <draw:text-box>
          <text:p text:style-name="a49" text:class-names="" text:cond-style-name=""><text:span text:style-name="a48" text:class-names=""/></text:p>
        </draw:text-box>
        <svg:title/>
        <svg:desc/>
      </draw:frame>
      <draw:frame draw:id="id9" presentation:style-name="a54" draw:name="Dian numeron paikkamerkki 5" svg:x="9.41667in" svg:y="6.95139in" svg:width="3in" svg:height="0.39931in" presentation:class="page-number" presentation:placeholder="false">
        <draw:text-box>
          <text:p text:style-name="a53" text:class-names="" text:cond-style-name=""><text:span text:style-name="a51" text:class-names=""><text:page-number style:num-format="1" text:fixed="false"/></text:span><text:span text:style-name="a52" text:class-names=""/></text:p>
        </draw:text-box>
        <svg:title/>
        <svg:desc/>
      </draw:frame>
    </style:master-page>
    <style:master-page style:name="Master1-Layout2-obj-Otsikko-ja-sisältö" style:page-layout-name="pageLayout1" draw:style-name="a55">
      <draw:frame draw:id="id10" presentation:style-name="a59" draw:name="Otsikko 1" svg:x="0.91667in" svg:y="0.39931in" svg:width="11.5in" svg:height="1.44965in" presentation:class="title" presentation:placeholder="false">
        <draw:text-box>
          <text:p text:style-name="a58" text:class-names="" text:cond-style-name=""><text:span text:style-name="a56" text:class-names="">Muokkaa ots. perustyyl. napsautt.</text:span><text:span text:style-name="a57" text:class-names=""/></text:p>
        </draw:text-box>
        <svg:title/>
        <svg:desc/>
      </draw:frame>
      <draw:frame draw:id="id11" presentation:style-name="a76" draw:name="Sisällön paikkamerkki 2" svg:x="0.91667in" svg:y="1.99653in" svg:width="11.5in" svg:height="4.75868in" presentation:class="object" presentation:placeholder="false">
        <draw:text-box>
          <text:list text:style-name="a62">
            <text:list-item>
              <text:p text:style-name="a61" text:class-names="" text:cond-style-name=""><text:span text:style-name="a60" text:class-names="">Muokkaa tekstin perustyylejä napsauttamalla</text:span></text:p>
            </text:list-item>
          </text:list>
          <text:list text:style-name="a65">
            <text:list-item>
              <text:list text:style-name="a65">
                <text:list-item>
                  <text:p text:style-name="a64" text:class-names="" text:cond-style-name=""><text:span text:style-name="a63" text:class-names="">toinen taso</text:span></text:p>
                </text:list-item>
              </text:list>
            </text:list-item>
          </text:list>
          <text:list text:style-name="a68">
            <text:list-item>
              <text:list text:style-name="a68">
                <text:list-item>
                  <text:list text:style-name="a68">
                    <text:list-item>
                      <text:p text:style-name="a67" text:class-names="" text:cond-style-name=""><text:span text:style-name="a66" text:class-names="">kolmas taso</text:span></text:p>
                    </text:list-item>
                  </text:list>
                </text:list-item>
              </text:list>
            </text:list-item>
          </text:list>
          <text:list text:style-name="a71">
            <text:list-item>
              <text:list text:style-name="a71">
                <text:list-item>
                  <text:list text:style-name="a71">
                    <text:list-item>
                      <text:list text:style-name="a71">
                        <text:list-item>
                          <text:p text:style-name="a70" text:class-names="" text:cond-style-name=""><text:span text:style-name="a69" text:class-names="">neljäs tas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5">
            <text:list-item>
              <text:list text:style-name="a75">
                <text:list-item>
                  <text:list text:style-name="a75">
                    <text:list-item>
                      <text:list text:style-name="a75">
                        <text:list-item>
                          <text:list text:style-name="a75">
                            <text:list-item>
                              <text:p text:style-name="a74" text:class-names="" text:cond-style-name=""><text:span text:style-name="a72" text:class-names="">viides taso</text:span><text:span text:style-name="a7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2" presentation:style-name="a81" draw:name="Päivämäärän paikkamerkki 3" svg:x="0.91667in" svg:y="6.95139in" svg:width="3in" svg:height="0.39931in" presentation:class="date-time" presentation:placeholder="false">
        <draw:text-box>
          <text:p text:style-name="a80" text:class-names="" text:cond-style-name=""><text:span text:style-name="a77" text:class-names=""><text:date text:fixed="false" style:data-style-name="a78"/></text:span><text:span text:style-name="a79" text:class-names=""/></text:p>
        </draw:text-box>
        <svg:title/>
        <svg:desc/>
      </draw:frame>
      <draw:frame draw:id="id13" presentation:style-name="a84" draw:name="Alatunnisteen paikkamerkki 4" svg:x="4.41667in" svg:y="6.95139in" svg:width="4.5in" svg:height="0.39931in" presentation:class="footer" presentation:placeholder="false">
        <draw:text-box>
          <text:p text:style-name="a83" text:class-names="" text:cond-style-name=""><text:span text:style-name="a82" text:class-names=""/></text:p>
        </draw:text-box>
        <svg:title/>
        <svg:desc/>
      </draw:frame>
      <draw:frame draw:id="id14" presentation:style-name="a88" draw:name="Dian numeron paikkamerkki 5" svg:x="9.41667in" svg:y="6.95139in" svg:width="3in" svg:height="0.39931in" presentation:class="page-number" presentation:placeholder="false">
        <draw:text-box>
          <text:p text:style-name="a87" text:class-names="" text:cond-style-name=""><text:span text:style-name="a85" text:class-names=""><text:page-number style:num-format="1" text:fixed="false"/></text:span><text:span text:style-name="a86" text:class-names=""/></text:p>
        </draw:text-box>
        <svg:title/>
        <svg:desc/>
      </draw:frame>
    </style:master-page>
    <style:master-page style:name="Master1-Layout3-secHead-Osan-ylätunniste" style:page-layout-name="pageLayout1" draw:style-name="a89">
      <draw:frame draw:id="id15" presentation:style-name="a93" draw:name="Otsikko 1" svg:x="0.90972in" svg:y="1.86979in" svg:width="11.5in" svg:height="3.11979in" presentation:class="title" presentation:placeholder="false">
        <draw:text-box>
          <text:p text:style-name="a92" text:class-names="" text:cond-style-name=""><text:span text:style-name="a90" text:class-names="">Muokkaa ots. perustyyl. napsautt.</text:span><text:span text:style-name="a91" text:class-names=""/></text:p>
        </draw:text-box>
        <svg:title/>
        <svg:desc/>
      </draw:frame>
      <draw:frame draw:id="id16" presentation:style-name="a97" draw:name="Tekstin paikkamerkki 2" svg:x="0.90972in" svg:y="5.0191in" svg:width="11.5in" svg:height="1.64062in" presentation:class="outline" presentation:placeholder="false">
        <draw:text-box>
          <text:list text:style-name="a96">
            <text:list-item>
              <text:p text:style-name="a95" text:class-names="" text:cond-style-name=""><text:span text:style-name="a94" text:class-names="">Muokkaa tekstin perustyylejä napsauttamalla</text:span></text:p>
            </text:list-item>
          </text:list>
        </draw:text-box>
        <svg:title/>
        <svg:desc/>
      </draw:frame>
      <draw:frame draw:id="id17" presentation:style-name="a102" draw:name="Päivämäärän paikkamerkki 3" svg:x="0.91667in" svg:y="6.95139in" svg:width="3in" svg:height="0.39931in" presentation:class="date-time" presentation:placeholder="false">
        <draw:text-box>
          <text:p text:style-name="a101" text:class-names="" text:cond-style-name=""><text:span text:style-name="a98" text:class-names=""><text:date text:fixed="false" style:data-style-name="a99"/></text:span><text:span text:style-name="a100" text:class-names=""/></text:p>
        </draw:text-box>
        <svg:title/>
        <svg:desc/>
      </draw:frame>
      <draw:frame draw:id="id18" presentation:style-name="a105" draw:name="Alatunnisteen paikkamerkki 4" svg:x="4.41667in" svg:y="6.95139in" svg:width="4.5in" svg:height="0.39931in" presentation:class="footer" presentation:placeholder="false">
        <draw:text-box>
          <text:p text:style-name="a104" text:class-names="" text:cond-style-name=""><text:span text:style-name="a103" text:class-names=""/></text:p>
        </draw:text-box>
        <svg:title/>
        <svg:desc/>
      </draw:frame>
      <draw:frame draw:id="id19" presentation:style-name="a109" draw:name="Dian numeron paikkamerkki 5" svg:x="9.41667in" svg:y="6.95139in" svg:width="3in" svg:height="0.39931in" presentation:class="page-number" presentation:placeholder="false">
        <draw:text-box>
          <text:p text:style-name="a108" text:class-names="" text:cond-style-name=""><text:span text:style-name="a106" text:class-names=""><text:page-number style:num-format="1" text:fixed="false"/></text:span><text:span text:style-name="a107" text:class-names=""/></text:p>
        </draw:text-box>
        <svg:title/>
        <svg:desc/>
      </draw:frame>
    </style:master-page>
    <style:master-page style:name="Master1-Layout4-twoObj-Kaksi-sisältökohdetta" style:page-layout-name="pageLayout1" draw:style-name="a110">
      <draw:frame draw:id="id20" presentation:style-name="a114" draw:name="Otsikko 1" svg:x="0.91667in" svg:y="0.39931in" svg:width="11.5in" svg:height="1.44965in" presentation:class="title" presentation:placeholder="false">
        <draw:text-box>
          <text:p text:style-name="a113" text:class-names="" text:cond-style-name=""><text:span text:style-name="a111" text:class-names="">Muokkaa ots. perustyyl. napsautt.</text:span><text:span text:style-name="a112" text:class-names=""/></text:p>
        </draw:text-box>
        <svg:title/>
        <svg:desc/>
      </draw:frame>
      <draw:frame draw:id="id21" presentation:style-name="a131" draw:name="Sisällön paikkamerkki 2" svg:x="0.91667in" svg:y="1.99653in" svg:width="5.66667in" svg:height="4.75868in" presentation:class="object" presentation:placeholder="false">
        <draw:text-box>
          <text:list text:style-name="a117">
            <text:list-item>
              <text:p text:style-name="a116" text:class-names="" text:cond-style-name=""><text:span text:style-name="a115" text:class-names="">Muokkaa tekstin perustyylejä napsauttamalla</text:span></text:p>
            </text:list-item>
          </text:list>
          <text:list text:style-name="a120">
            <text:list-item>
              <text:list text:style-name="a120">
                <text:list-item>
                  <text:p text:style-name="a119" text:class-names="" text:cond-style-name=""><text:span text:style-name="a118" text:class-names="">toinen taso</text:span></text:p>
                </text:list-item>
              </text:list>
            </text:list-item>
          </text:list>
          <text:list text:style-name="a123">
            <text:list-item>
              <text:list text:style-name="a123">
                <text:list-item>
                  <text:list text:style-name="a123">
                    <text:list-item>
                      <text:p text:style-name="a122" text:class-names="" text:cond-style-name=""><text:span text:style-name="a121" text:class-names="">kolmas taso</text:span></text:p>
                    </text:list-item>
                  </text:list>
                </text:list-item>
              </text:list>
            </text:list-item>
          </text:list>
          <text:list text:style-name="a126">
            <text:list-item>
              <text:list text:style-name="a126">
                <text:list-item>
                  <text:list text:style-name="a126">
                    <text:list-item>
                      <text:list text:style-name="a126">
                        <text:list-item>
                          <text:p text:style-name="a125" text:class-names="" text:cond-style-name=""><text:span text:style-name="a124" text:class-names="">neljäs tas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0">
            <text:list-item>
              <text:list text:style-name="a130">
                <text:list-item>
                  <text:list text:style-name="a130">
                    <text:list-item>
                      <text:list text:style-name="a130">
                        <text:list-item>
                          <text:list text:style-name="a130">
                            <text:list-item>
                              <text:p text:style-name="a129" text:class-names="" text:cond-style-name=""><text:span text:style-name="a127" text:class-names="">viides taso</text:span><text:span text:style-name="a12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148" draw:name="Sisällön paikkamerkki 3" svg:x="6.75in" svg:y="1.99653in" svg:width="5.66667in" svg:height="4.75868in" presentation:class="object" presentation:placeholder="false">
        <draw:text-box>
          <text:list text:style-name="a134">
            <text:list-item>
              <text:p text:style-name="a133" text:class-names="" text:cond-style-name=""><text:span text:style-name="a132" text:class-names="">Muokkaa tekstin perustyylejä napsauttamalla</text:span></text:p>
            </text:list-item>
          </text:list>
          <text:list text:style-name="a137">
            <text:list-item>
              <text:list text:style-name="a137">
                <text:list-item>
                  <text:p text:style-name="a136" text:class-names="" text:cond-style-name=""><text:span text:style-name="a135" text:class-names="">toinen taso</text:span></text:p>
                </text:list-item>
              </text:list>
            </text:list-item>
          </text:list>
          <text:list text:style-name="a140">
            <text:list-item>
              <text:list text:style-name="a140">
                <text:list-item>
                  <text:list text:style-name="a140">
                    <text:list-item>
                      <text:p text:style-name="a139" text:class-names="" text:cond-style-name=""><text:span text:style-name="a138" text:class-names="">kolmas taso</text:span></text:p>
                    </text:list-item>
                  </text:list>
                </text:list-item>
              </text:list>
            </text:list-item>
          </text:list>
          <text:list text:style-name="a143">
            <text:list-item>
              <text:list text:style-name="a143">
                <text:list-item>
                  <text:list text:style-name="a143">
                    <text:list-item>
                      <text:list text:style-name="a143">
                        <text:list-item>
                          <text:p text:style-name="a142" text:class-names="" text:cond-style-name=""><text:span text:style-name="a141" text:class-names="">neljäs tas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7">
            <text:list-item>
              <text:list text:style-name="a147">
                <text:list-item>
                  <text:list text:style-name="a147">
                    <text:list-item>
                      <text:list text:style-name="a147">
                        <text:list-item>
                          <text:list text:style-name="a147">
                            <text:list-item>
                              <text:p text:style-name="a146" text:class-names="" text:cond-style-name=""><text:span text:style-name="a144" text:class-names="">viides taso</text:span><text:span text:style-name="a14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3" presentation:style-name="a153" draw:name="Päivämäärän paikkamerkki 4" svg:x="0.91667in" svg:y="6.95139in" svg:width="3in" svg:height="0.39931in" presentation:class="date-time" presentation:placeholder="false">
        <draw:text-box>
          <text:p text:style-name="a152" text:class-names="" text:cond-style-name=""><text:span text:style-name="a149" text:class-names=""><text:date text:fixed="false" style:data-style-name="a150"/></text:span><text:span text:style-name="a151" text:class-names=""/></text:p>
        </draw:text-box>
        <svg:title/>
        <svg:desc/>
      </draw:frame>
      <draw:frame draw:id="id24" presentation:style-name="a156" draw:name="Alatunnisteen paikkamerkki 5" svg:x="4.41667in" svg:y="6.95139in" svg:width="4.5in" svg:height="0.39931in" presentation:class="footer" presentation:placeholder="false">
        <draw:text-box>
          <text:p text:style-name="a155" text:class-names="" text:cond-style-name=""><text:span text:style-name="a154" text:class-names=""/></text:p>
        </draw:text-box>
        <svg:title/>
        <svg:desc/>
      </draw:frame>
      <draw:frame draw:id="id25" presentation:style-name="a160" draw:name="Dian numeron paikkamerkki 6" svg:x="9.41667in" svg:y="6.95139in" svg:width="3in" svg:height="0.39931in" presentation:class="page-number" presentation:placeholder="false">
        <draw:text-box>
          <text:p text:style-name="a159" text:class-names="" text:cond-style-name=""><text:span text:style-name="a157" text:class-names=""><text:page-number style:num-format="1" text:fixed="false"/></text:span><text:span text:style-name="a158" text:class-names=""/></text:p>
        </draw:text-box>
        <svg:title/>
        <svg:desc/>
      </draw:frame>
    </style:master-page>
    <style:master-page style:name="Master1-Layout5-twoTxTwoObj-Vertailu" style:page-layout-name="pageLayout1" draw:style-name="a161">
      <draw:frame draw:id="id26" presentation:style-name="a165" draw:name="Otsikko 1" svg:x="0.9184in" svg:y="0.39931in" svg:width="11.5in" svg:height="1.44965in" presentation:class="title" presentation:placeholder="false">
        <draw:text-box>
          <text:p text:style-name="a164" text:class-names="" text:cond-style-name=""><text:span text:style-name="a162" text:class-names="">Muokkaa ots. perustyyl. napsautt.</text:span><text:span text:style-name="a163" text:class-names=""/></text:p>
        </draw:text-box>
        <svg:title/>
        <svg:desc/>
      </draw:frame>
      <draw:frame draw:id="id27" presentation:style-name="a169" draw:name="Tekstin paikkamerkki 2" svg:x="0.9184in" svg:y="1.83854in" svg:width="5.64062in" svg:height="0.90104in" presentation:class="outline" presentation:placeholder="false">
        <draw:text-box>
          <text:list text:style-name="a168">
            <text:list-item>
              <text:p text:style-name="a167" text:class-names="" text:cond-style-name=""><text:span text:style-name="a166" text:class-names="">Muokkaa tekstin perustyylejä napsauttamalla</text:span></text:p>
            </text:list-item>
          </text:list>
        </draw:text-box>
        <svg:title/>
        <svg:desc/>
      </draw:frame>
      <draw:frame draw:id="id28" presentation:style-name="a186" draw:name="Sisällön paikkamerkki 3" svg:x="0.9184in" svg:y="2.73958in" svg:width="5.64062in" svg:height="4.02951in" presentation:class="object" presentation:placeholder="false">
        <draw:text-box>
          <text:list text:style-name="a172">
            <text:list-item>
              <text:p text:style-name="a171" text:class-names="" text:cond-style-name=""><text:span text:style-name="a170" text:class-names="">Muokkaa tekstin perustyylejä napsauttamalla</text:span></text:p>
            </text:list-item>
          </text:list>
          <text:list text:style-name="a175">
            <text:list-item>
              <text:list text:style-name="a175">
                <text:list-item>
                  <text:p text:style-name="a174" text:class-names="" text:cond-style-name=""><text:span text:style-name="a173" text:class-names="">toinen taso</text:span></text:p>
                </text:list-item>
              </text:list>
            </text:list-item>
          </text:list>
          <text:list text:style-name="a178">
            <text:list-item>
              <text:list text:style-name="a178">
                <text:list-item>
                  <text:list text:style-name="a178">
                    <text:list-item>
                      <text:p text:style-name="a177" text:class-names="" text:cond-style-name=""><text:span text:style-name="a176" text:class-names="">kolmas taso</text:span></text:p>
                    </text:list-item>
                  </text:list>
                </text:list-item>
              </text:list>
            </text:list-item>
          </text:list>
          <text:list text:style-name="a181">
            <text:list-item>
              <text:list text:style-name="a181">
                <text:list-item>
                  <text:list text:style-name="a181">
                    <text:list-item>
                      <text:list text:style-name="a181">
                        <text:list-item>
                          <text:p text:style-name="a180" text:class-names="" text:cond-style-name=""><text:span text:style-name="a179" text:class-names="">neljäs tas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5">
            <text:list-item>
              <text:list text:style-name="a185">
                <text:list-item>
                  <text:list text:style-name="a185">
                    <text:list-item>
                      <text:list text:style-name="a185">
                        <text:list-item>
                          <text:list text:style-name="a185">
                            <text:list-item>
                              <text:p text:style-name="a184" text:class-names="" text:cond-style-name=""><text:span text:style-name="a182" text:class-names="">viides taso</text:span><text:span text:style-name="a18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190" draw:name="Tekstin paikkamerkki 4" svg:x="6.75in" svg:y="1.83854in" svg:width="5.6684in" svg:height="0.90104in" presentation:class="outline" presentation:placeholder="false">
        <draw:text-box>
          <text:list text:style-name="a189">
            <text:list-item>
              <text:p text:style-name="a188" text:class-names="" text:cond-style-name=""><text:span text:style-name="a187" text:class-names="">Muokkaa tekstin perustyylejä napsauttamalla</text:span></text:p>
            </text:list-item>
          </text:list>
        </draw:text-box>
        <svg:title/>
        <svg:desc/>
      </draw:frame>
      <draw:frame draw:id="id30" presentation:style-name="a207" draw:name="Sisällön paikkamerkki 5" svg:x="6.75in" svg:y="2.73958in" svg:width="5.6684in" svg:height="4.02951in" presentation:class="object" presentation:placeholder="false">
        <draw:text-box>
          <text:list text:style-name="a193">
            <text:list-item>
              <text:p text:style-name="a192" text:class-names="" text:cond-style-name=""><text:span text:style-name="a191" text:class-names="">Muokkaa tekstin perustyylejä napsauttamalla</text:span></text:p>
            </text:list-item>
          </text:list>
          <text:list text:style-name="a196">
            <text:list-item>
              <text:list text:style-name="a196">
                <text:list-item>
                  <text:p text:style-name="a195" text:class-names="" text:cond-style-name=""><text:span text:style-name="a194" text:class-names="">toinen taso</text:span></text:p>
                </text:list-item>
              </text:list>
            </text:list-item>
          </text:list>
          <text:list text:style-name="a199">
            <text:list-item>
              <text:list text:style-name="a199">
                <text:list-item>
                  <text:list text:style-name="a199">
                    <text:list-item>
                      <text:p text:style-name="a198" text:class-names="" text:cond-style-name=""><text:span text:style-name="a197" text:class-names="">kolmas taso</text:span></text:p>
                    </text:list-item>
                  </text:list>
                </text:list-item>
              </text:list>
            </text:list-item>
          </text:list>
          <text:list text:style-name="a202">
            <text:list-item>
              <text:list text:style-name="a202">
                <text:list-item>
                  <text:list text:style-name="a202">
                    <text:list-item>
                      <text:list text:style-name="a202">
                        <text:list-item>
                          <text:p text:style-name="a201" text:class-names="" text:cond-style-name=""><text:span text:style-name="a200" text:class-names="">neljäs tas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6">
            <text:list-item>
              <text:list text:style-name="a206">
                <text:list-item>
                  <text:list text:style-name="a206">
                    <text:list-item>
                      <text:list text:style-name="a206">
                        <text:list-item>
                          <text:list text:style-name="a206">
                            <text:list-item>
                              <text:p text:style-name="a205" text:class-names="" text:cond-style-name=""><text:span text:style-name="a203" text:class-names="">viides taso</text:span><text:span text:style-name="a20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1" presentation:style-name="a212" draw:name="Päivämäärän paikkamerkki 6" svg:x="0.91667in" svg:y="6.95139in" svg:width="3in" svg:height="0.39931in" presentation:class="date-time" presentation:placeholder="false">
        <draw:text-box>
          <text:p text:style-name="a211" text:class-names="" text:cond-style-name=""><text:span text:style-name="a208" text:class-names=""><text:date text:fixed="false" style:data-style-name="a209"/></text:span><text:span text:style-name="a210" text:class-names=""/></text:p>
        </draw:text-box>
        <svg:title/>
        <svg:desc/>
      </draw:frame>
      <draw:frame draw:id="id32" presentation:style-name="a215" draw:name="Alatunnisteen paikkamerkki 7" svg:x="4.41667in" svg:y="6.95139in" svg:width="4.5in" svg:height="0.39931in" presentation:class="footer" presentation:placeholder="false">
        <draw:text-box>
          <text:p text:style-name="a214" text:class-names="" text:cond-style-name=""><text:span text:style-name="a213" text:class-names=""/></text:p>
        </draw:text-box>
        <svg:title/>
        <svg:desc/>
      </draw:frame>
      <draw:frame draw:id="id33" presentation:style-name="a219" draw:name="Dian numeron paikkamerkki 8" svg:x="9.41667in" svg:y="6.95139in" svg:width="3in" svg:height="0.39931in" presentation:class="page-number" presentation:placeholder="false">
        <draw:text-box>
          <text:p text:style-name="a218" text:class-names="" text:cond-style-name=""><text:span text:style-name="a216" text:class-names=""><text:page-number style:num-format="1" text:fixed="false"/></text:span><text:span text:style-name="a217" text:class-names=""/></text:p>
        </draw:text-box>
        <svg:title/>
        <svg:desc/>
      </draw:frame>
    </style:master-page>
    <style:master-page style:name="Master1-Layout6-titleOnly-Vain-otsikko" style:page-layout-name="pageLayout1" draw:style-name="a220">
      <draw:frame draw:id="id34" presentation:style-name="a224" draw:name="Otsikko 1" svg:x="0.91667in" svg:y="0.39931in" svg:width="11.5in" svg:height="1.44965in" presentation:class="title" presentation:placeholder="false">
        <draw:text-box>
          <text:p text:style-name="a223" text:class-names="" text:cond-style-name=""><text:span text:style-name="a221" text:class-names="">Muokkaa ots. perustyyl. napsautt.</text:span><text:span text:style-name="a222" text:class-names=""/></text:p>
        </draw:text-box>
        <svg:title/>
        <svg:desc/>
      </draw:frame>
      <draw:frame draw:id="id35" presentation:style-name="a229" draw:name="Päivämäärän paikkamerkki 2" svg:x="0.91667in" svg:y="6.95139in" svg:width="3in" svg:height="0.39931in" presentation:class="date-time" presentation:placeholder="false">
        <draw:text-box>
          <text:p text:style-name="a228" text:class-names="" text:cond-style-name=""><text:span text:style-name="a225" text:class-names=""><text:date text:fixed="false" style:data-style-name="a226"/></text:span><text:span text:style-name="a227" text:class-names=""/></text:p>
        </draw:text-box>
        <svg:title/>
        <svg:desc/>
      </draw:frame>
      <draw:frame draw:id="id36" presentation:style-name="a232" draw:name="Alatunnisteen paikkamerkki 3" svg:x="4.41667in" svg:y="6.95139in" svg:width="4.5in" svg:height="0.39931in" presentation:class="footer" presentation:placeholder="false">
        <draw:text-box>
          <text:p text:style-name="a231" text:class-names="" text:cond-style-name=""><text:span text:style-name="a230" text:class-names=""/></text:p>
        </draw:text-box>
        <svg:title/>
        <svg:desc/>
      </draw:frame>
      <draw:frame draw:id="id37" presentation:style-name="a236" draw:name="Dian numeron paikkamerkki 4" svg:x="9.41667in" svg:y="6.95139in" svg:width="3in" svg:height="0.39931in" presentation:class="page-number" presentation:placeholder="false">
        <draw:text-box>
          <text:p text:style-name="a235" text:class-names="" text:cond-style-name=""><text:span text:style-name="a233" text:class-names=""><text:page-number style:num-format="1" text:fixed="false"/></text:span><text:span text:style-name="a234" text:class-names=""/></text:p>
        </draw:text-box>
        <svg:title/>
        <svg:desc/>
      </draw:frame>
    </style:master-page>
    <style:master-page style:name="Master1-Layout7-blank-Tyhjä" style:page-layout-name="pageLayout1" draw:style-name="a237">
      <draw:frame draw:id="id38" presentation:style-name="a242" draw:name="Päivämäärän paikkamerkki 1" svg:x="0.91667in" svg:y="6.95139in" svg:width="3in" svg:height="0.39931in" presentation:class="date-time" presentation:placeholder="false">
        <draw:text-box>
          <text:p text:style-name="a241" text:class-names="" text:cond-style-name=""><text:span text:style-name="a238" text:class-names=""><text:date text:fixed="false" style:data-style-name="a239"/></text:span><text:span text:style-name="a240" text:class-names=""/></text:p>
        </draw:text-box>
        <svg:title/>
        <svg:desc/>
      </draw:frame>
      <draw:frame draw:id="id39" presentation:style-name="a245" draw:name="Alatunnisteen paikkamerkki 2" svg:x="4.41667in" svg:y="6.95139in" svg:width="4.5in" svg:height="0.39931in" presentation:class="footer" presentation:placeholder="false">
        <draw:text-box>
          <text:p text:style-name="a244" text:class-names="" text:cond-style-name=""><text:span text:style-name="a243" text:class-names=""/></text:p>
        </draw:text-box>
        <svg:title/>
        <svg:desc/>
      </draw:frame>
      <draw:frame draw:id="id40" presentation:style-name="a249" draw:name="Dian numeron paikkamerkki 3" svg:x="9.41667in" svg:y="6.95139in" svg:width="3in" svg:height="0.39931in" presentation:class="page-number" presentation:placeholder="false">
        <draw:text-box>
          <text:p text:style-name="a248" text:class-names="" text:cond-style-name=""><text:span text:style-name="a246" text:class-names=""><text:page-number style:num-format="1" text:fixed="false"/></text:span><text:span text:style-name="a247" text:class-names=""/></text:p>
        </draw:text-box>
        <svg:title/>
        <svg:desc/>
      </draw:frame>
    </style:master-page>
    <style:master-page style:name="Master1-Layout8-objTx-Kuvatekstillinen-sisältö" style:page-layout-name="pageLayout1" draw:style-name="a250">
      <draw:frame draw:id="id41" presentation:style-name="a254" draw:name="Otsikko 1" svg:x="0.9184in" svg:y="0.5in" svg:width="4.30035in" svg:height="1.75in" presentation:class="title" presentation:placeholder="false">
        <draw:text-box>
          <text:p text:style-name="a253" text:class-names="" text:cond-style-name=""><text:span text:style-name="a251" text:class-names="">Muokkaa ots. perustyyl. napsautt.</text:span><text:span text:style-name="a252" text:class-names=""/></text:p>
        </draw:text-box>
        <svg:title/>
        <svg:desc/>
      </draw:frame>
      <draw:frame draw:id="id42" presentation:style-name="a271" draw:name="Sisällön paikkamerkki 2" svg:x="5.6684in" svg:y="1.07986in" svg:width="6.75in" svg:height="5.32986in" presentation:class="object" presentation:placeholder="false">
        <draw:text-box>
          <text:list text:style-name="a257">
            <text:list-item>
              <text:p text:style-name="a256" text:class-names="" text:cond-style-name=""><text:span text:style-name="a255" text:class-names="">Muokkaa tekstin perustyylejä napsauttamalla</text:span></text:p>
            </text:list-item>
          </text:list>
          <text:list text:style-name="a260">
            <text:list-item>
              <text:list text:style-name="a260">
                <text:list-item>
                  <text:p text:style-name="a259" text:class-names="" text:cond-style-name=""><text:span text:style-name="a258" text:class-names="">toinen taso</text:span></text:p>
                </text:list-item>
              </text:list>
            </text:list-item>
          </text:list>
          <text:list text:style-name="a263">
            <text:list-item>
              <text:list text:style-name="a263">
                <text:list-item>
                  <text:list text:style-name="a263">
                    <text:list-item>
                      <text:p text:style-name="a262" text:class-names="" text:cond-style-name=""><text:span text:style-name="a261" text:class-names="">kolmas taso</text:span></text:p>
                    </text:list-item>
                  </text:list>
                </text:list-item>
              </text:list>
            </text:list-item>
          </text:list>
          <text:list text:style-name="a266">
            <text:list-item>
              <text:list text:style-name="a266">
                <text:list-item>
                  <text:list text:style-name="a266">
                    <text:list-item>
                      <text:list text:style-name="a266">
                        <text:list-item>
                          <text:p text:style-name="a265" text:class-names="" text:cond-style-name=""><text:span text:style-name="a264" text:class-names="">neljäs tas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70">
            <text:list-item>
              <text:list text:style-name="a270">
                <text:list-item>
                  <text:list text:style-name="a270">
                    <text:list-item>
                      <text:list text:style-name="a270">
                        <text:list-item>
                          <text:list text:style-name="a270">
                            <text:list-item>
                              <text:p text:style-name="a269" text:class-names="" text:cond-style-name=""><text:span text:style-name="a267" text:class-names="">viides taso</text:span><text:span text:style-name="a26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3" presentation:style-name="a275" draw:name="Tekstin paikkamerkki 3" svg:x="0.9184in" svg:y="2.25in" svg:width="4.30035in" svg:height="4.1684in" presentation:class="outline" presentation:placeholder="false">
        <draw:text-box>
          <text:list text:style-name="a274">
            <text:list-item>
              <text:p text:style-name="a273" text:class-names="" text:cond-style-name=""><text:span text:style-name="a272" text:class-names="">Muokkaa tekstin perustyylejä napsauttamalla</text:span></text:p>
            </text:list-item>
          </text:list>
        </draw:text-box>
        <svg:title/>
        <svg:desc/>
      </draw:frame>
      <draw:frame draw:id="id44" presentation:style-name="a280" draw:name="Päivämäärän paikkamerkki 4" svg:x="0.91667in" svg:y="6.95139in" svg:width="3in" svg:height="0.39931in" presentation:class="date-time" presentation:placeholder="false">
        <draw:text-box>
          <text:p text:style-name="a279" text:class-names="" text:cond-style-name=""><text:span text:style-name="a276" text:class-names=""><text:date text:fixed="false" style:data-style-name="a277"/></text:span><text:span text:style-name="a278" text:class-names=""/></text:p>
        </draw:text-box>
        <svg:title/>
        <svg:desc/>
      </draw:frame>
      <draw:frame draw:id="id45" presentation:style-name="a283" draw:name="Alatunnisteen paikkamerkki 5" svg:x="4.41667in" svg:y="6.95139in" svg:width="4.5in" svg:height="0.39931in" presentation:class="footer" presentation:placeholder="false">
        <draw:text-box>
          <text:p text:style-name="a282" text:class-names="" text:cond-style-name=""><text:span text:style-name="a281" text:class-names=""/></text:p>
        </draw:text-box>
        <svg:title/>
        <svg:desc/>
      </draw:frame>
      <draw:frame draw:id="id46" presentation:style-name="a287" draw:name="Dian numeron paikkamerkki 6" svg:x="9.41667in" svg:y="6.95139in" svg:width="3in" svg:height="0.39931in" presentation:class="page-number" presentation:placeholder="false">
        <draw:text-box>
          <text:p text:style-name="a286" text:class-names="" text:cond-style-name=""><text:span text:style-name="a284" text:class-names=""><text:page-number style:num-format="1" text:fixed="false"/></text:span><text:span text:style-name="a285" text:class-names=""/></text:p>
        </draw:text-box>
        <svg:title/>
        <svg:desc/>
      </draw:frame>
    </style:master-page>
    <style:master-page style:name="Master1-Layout9-picTx-Kuvatekstillinen-kuva" style:page-layout-name="pageLayout1" draw:style-name="a288">
      <draw:frame draw:id="id47" presentation:style-name="a292" draw:name="Otsikko 1" svg:x="0.9184in" svg:y="0.5in" svg:width="4.30035in" svg:height="1.75in" presentation:class="title" presentation:placeholder="false">
        <draw:text-box>
          <text:p text:style-name="a291" text:class-names="" text:cond-style-name=""><text:span text:style-name="a289" text:class-names="">Muokkaa ots. perustyyl. napsautt.</text:span><text:span text:style-name="a290" text:class-names=""/></text:p>
        </draw:text-box>
        <svg:title/>
        <svg:desc/>
      </draw:frame>
      <draw:frame draw:id="id48" presentation:style-name="a295" draw:name="Kuvan paikkamerkki 2" svg:x="5.6684in" svg:y="1.07986in" svg:width="6.75in" svg:height="5.32986in" presentation:class="graphic" presentation:placeholder="false">
        <draw:text-box>
          <text:p text:style-name="a294" text:class-names="" text:cond-style-name=""><text:span text:style-name="a293" text:class-names=""/></text:p>
        </draw:text-box>
        <svg:title/>
        <svg:desc/>
      </draw:frame>
      <draw:frame draw:id="id49" presentation:style-name="a299" draw:name="Tekstin paikkamerkki 3" svg:x="0.9184in" svg:y="2.25in" svg:width="4.30035in" svg:height="4.1684in" presentation:class="outline" presentation:placeholder="false">
        <draw:text-box>
          <text:list text:style-name="a298">
            <text:list-item>
              <text:p text:style-name="a297" text:class-names="" text:cond-style-name=""><text:span text:style-name="a296" text:class-names="">Muokkaa tekstin perustyylejä napsauttamalla</text:span></text:p>
            </text:list-item>
          </text:list>
        </draw:text-box>
        <svg:title/>
        <svg:desc/>
      </draw:frame>
      <draw:frame draw:id="id50" presentation:style-name="a304" draw:name="Päivämäärän paikkamerkki 4" svg:x="0.91667in" svg:y="6.95139in" svg:width="3in" svg:height="0.39931in" presentation:class="date-time" presentation:placeholder="false">
        <draw:text-box>
          <text:p text:style-name="a303" text:class-names="" text:cond-style-name=""><text:span text:style-name="a300" text:class-names=""><text:date text:fixed="false" style:data-style-name="a301"/></text:span><text:span text:style-name="a302" text:class-names=""/></text:p>
        </draw:text-box>
        <svg:title/>
        <svg:desc/>
      </draw:frame>
      <draw:frame draw:id="id51" presentation:style-name="a307" draw:name="Alatunnisteen paikkamerkki 5" svg:x="4.41667in" svg:y="6.95139in" svg:width="4.5in" svg:height="0.39931in" presentation:class="footer" presentation:placeholder="false">
        <draw:text-box>
          <text:p text:style-name="a306" text:class-names="" text:cond-style-name=""><text:span text:style-name="a305" text:class-names=""/></text:p>
        </draw:text-box>
        <svg:title/>
        <svg:desc/>
      </draw:frame>
      <draw:frame draw:id="id52" presentation:style-name="a311" draw:name="Dian numeron paikkamerkki 6" svg:x="9.41667in" svg:y="6.95139in" svg:width="3in" svg:height="0.39931in" presentation:class="page-number" presentation:placeholder="false">
        <draw:text-box>
          <text:p text:style-name="a310" text:class-names="" text:cond-style-name=""><text:span text:style-name="a308" text:class-names=""><text:page-number style:num-format="1" text:fixed="false"/></text:span><text:span text:style-name="a309" text:class-names=""/></text:p>
        </draw:text-box>
        <svg:title/>
        <svg:desc/>
      </draw:frame>
    </style:master-page>
    <style:master-page style:name="Master1-Layout10-vertTx-Otsikko-ja-pystysuora-teksti" style:page-layout-name="pageLayout1" draw:style-name="a312">
      <draw:frame draw:id="id53" presentation:style-name="a316" draw:name="Otsikko 1" svg:x="0.91667in" svg:y="0.39931in" svg:width="11.5in" svg:height="1.44965in" presentation:class="title" presentation:placeholder="false">
        <draw:text-box>
          <text:p text:style-name="a315" text:class-names="" text:cond-style-name=""><text:span text:style-name="a313" text:class-names="">Muokkaa ots. perustyyl. napsautt.</text:span><text:span text:style-name="a314" text:class-names=""/></text:p>
        </draw:text-box>
        <svg:title/>
        <svg:desc/>
      </draw:frame>
      <draw:frame draw:id="id54" presentation:style-name="a333" draw:name="Pystysuoran tekstin paikkamerkki 2" svg:x="0.91667in" svg:y="1.99653in" svg:width="11.5in" svg:height="4.75868in" presentation:class="outline" presentation:placeholder="false">
        <draw:text-box>
          <text:list text:style-name="a319">
            <text:list-item>
              <text:p text:style-name="a318" text:class-names="" text:cond-style-name=""><text:span text:style-name="a317" text:class-names="">Muokkaa tekstin perustyylejä napsauttamalla</text:span></text:p>
            </text:list-item>
          </text:list>
          <text:list text:style-name="a322">
            <text:list-item>
              <text:list text:style-name="a322">
                <text:list-item>
                  <text:p text:style-name="a321" text:class-names="" text:cond-style-name=""><text:span text:style-name="a320" text:class-names="">toinen taso</text:span></text:p>
                </text:list-item>
              </text:list>
            </text:list-item>
          </text:list>
          <text:list text:style-name="a325">
            <text:list-item>
              <text:list text:style-name="a325">
                <text:list-item>
                  <text:list text:style-name="a325">
                    <text:list-item>
                      <text:p text:style-name="a324" text:class-names="" text:cond-style-name=""><text:span text:style-name="a323" text:class-names="">kolmas taso</text:span></text:p>
                    </text:list-item>
                  </text:list>
                </text:list-item>
              </text:list>
            </text:list-item>
          </text:list>
          <text:list text:style-name="a328">
            <text:list-item>
              <text:list text:style-name="a328">
                <text:list-item>
                  <text:list text:style-name="a328">
                    <text:list-item>
                      <text:list text:style-name="a328">
                        <text:list-item>
                          <text:p text:style-name="a327" text:class-names="" text:cond-style-name=""><text:span text:style-name="a326" text:class-names="">neljäs tas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32">
            <text:list-item>
              <text:list text:style-name="a332">
                <text:list-item>
                  <text:list text:style-name="a332">
                    <text:list-item>
                      <text:list text:style-name="a332">
                        <text:list-item>
                          <text:list text:style-name="a332">
                            <text:list-item>
                              <text:p text:style-name="a331" text:class-names="" text:cond-style-name=""><text:span text:style-name="a329" text:class-names="">viides taso</text:span><text:span text:style-name="a33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5" presentation:style-name="a338" draw:name="Päivämäärän paikkamerkki 3" svg:x="0.91667in" svg:y="6.95139in" svg:width="3in" svg:height="0.39931in" presentation:class="date-time" presentation:placeholder="false">
        <draw:text-box>
          <text:p text:style-name="a337" text:class-names="" text:cond-style-name=""><text:span text:style-name="a334" text:class-names=""><text:date text:fixed="false" style:data-style-name="a335"/></text:span><text:span text:style-name="a336" text:class-names=""/></text:p>
        </draw:text-box>
        <svg:title/>
        <svg:desc/>
      </draw:frame>
      <draw:frame draw:id="id56" presentation:style-name="a341" draw:name="Alatunnisteen paikkamerkki 4" svg:x="4.41667in" svg:y="6.95139in" svg:width="4.5in" svg:height="0.39931in" presentation:class="footer" presentation:placeholder="false">
        <draw:text-box>
          <text:p text:style-name="a340" text:class-names="" text:cond-style-name=""><text:span text:style-name="a339" text:class-names=""/></text:p>
        </draw:text-box>
        <svg:title/>
        <svg:desc/>
      </draw:frame>
      <draw:frame draw:id="id57" presentation:style-name="a345" draw:name="Dian numeron paikkamerkki 5" svg:x="9.41667in" svg:y="6.95139in" svg:width="3in" svg:height="0.39931in" presentation:class="page-number" presentation:placeholder="false">
        <draw:text-box>
          <text:p text:style-name="a344" text:class-names="" text:cond-style-name=""><text:span text:style-name="a342" text:class-names=""><text:page-number style:num-format="1" text:fixed="false"/></text:span><text:span text:style-name="a343" text:class-names=""/></text:p>
        </draw:text-box>
        <svg:title/>
        <svg:desc/>
      </draw:frame>
    </style:master-page>
    <style:master-page style:name="Master1-Layout11-vertTitleAndTx-Pystysuora-otsikko-ja-teksti" style:page-layout-name="pageLayout1" draw:style-name="a346">
      <draw:frame draw:id="id58" presentation:style-name="a350" draw:name="Pystysuora otsikko 1" svg:x="9.54167in" svg:y="0.39931in" svg:width="2.875in" svg:height="6.3559in" presentation:class="title" presentation:placeholder="false">
        <draw:text-box>
          <text:p text:style-name="a349" text:class-names="" text:cond-style-name=""><text:span text:style-name="a347" text:class-names="">Muokkaa ots. perustyyl. napsautt.</text:span><text:span text:style-name="a348" text:class-names=""/></text:p>
        </draw:text-box>
        <svg:title/>
        <svg:desc/>
      </draw:frame>
      <draw:frame draw:id="id59" presentation:style-name="a367" draw:name="Pystysuoran tekstin paikkamerkki 2" svg:x="0.91667in" svg:y="0.39931in" svg:width="8.45833in" svg:height="6.3559in" presentation:class="outline" presentation:placeholder="false">
        <draw:text-box>
          <text:list text:style-name="a353">
            <text:list-item>
              <text:p text:style-name="a352" text:class-names="" text:cond-style-name=""><text:span text:style-name="a351" text:class-names="">Muokkaa tekstin perustyylejä napsauttamalla</text:span></text:p>
            </text:list-item>
          </text:list>
          <text:list text:style-name="a356">
            <text:list-item>
              <text:list text:style-name="a356">
                <text:list-item>
                  <text:p text:style-name="a355" text:class-names="" text:cond-style-name=""><text:span text:style-name="a354" text:class-names="">toinen taso</text:span></text:p>
                </text:list-item>
              </text:list>
            </text:list-item>
          </text:list>
          <text:list text:style-name="a359">
            <text:list-item>
              <text:list text:style-name="a359">
                <text:list-item>
                  <text:list text:style-name="a359">
                    <text:list-item>
                      <text:p text:style-name="a358" text:class-names="" text:cond-style-name=""><text:span text:style-name="a357" text:class-names="">kolmas taso</text:span></text:p>
                    </text:list-item>
                  </text:list>
                </text:list-item>
              </text:list>
            </text:list-item>
          </text:list>
          <text:list text:style-name="a362">
            <text:list-item>
              <text:list text:style-name="a362">
                <text:list-item>
                  <text:list text:style-name="a362">
                    <text:list-item>
                      <text:list text:style-name="a362">
                        <text:list-item>
                          <text:p text:style-name="a361" text:class-names="" text:cond-style-name=""><text:span text:style-name="a360" text:class-names="">neljäs tas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66">
            <text:list-item>
              <text:list text:style-name="a366">
                <text:list-item>
                  <text:list text:style-name="a366">
                    <text:list-item>
                      <text:list text:style-name="a366">
                        <text:list-item>
                          <text:list text:style-name="a366">
                            <text:list-item>
                              <text:p text:style-name="a365" text:class-names="" text:cond-style-name=""><text:span text:style-name="a363" text:class-names="">viides taso</text:span><text:span text:style-name="a36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0" presentation:style-name="a372" draw:name="Päivämäärän paikkamerkki 3" svg:x="0.91667in" svg:y="6.95139in" svg:width="3in" svg:height="0.39931in" presentation:class="date-time" presentation:placeholder="false">
        <draw:text-box>
          <text:p text:style-name="a371" text:class-names="" text:cond-style-name=""><text:span text:style-name="a368" text:class-names=""><text:date text:fixed="false" style:data-style-name="a369"/></text:span><text:span text:style-name="a370" text:class-names=""/></text:p>
        </draw:text-box>
        <svg:title/>
        <svg:desc/>
      </draw:frame>
      <draw:frame draw:id="id61" presentation:style-name="a375" draw:name="Alatunnisteen paikkamerkki 4" svg:x="4.41667in" svg:y="6.95139in" svg:width="4.5in" svg:height="0.39931in" presentation:class="footer" presentation:placeholder="false">
        <draw:text-box>
          <text:p text:style-name="a374" text:class-names="" text:cond-style-name=""><text:span text:style-name="a373" text:class-names=""/></text:p>
        </draw:text-box>
        <svg:title/>
        <svg:desc/>
      </draw:frame>
      <draw:frame draw:id="id62" presentation:style-name="a379" draw:name="Dian numeron paikkamerkki 5" svg:x="9.41667in" svg:y="6.95139in" svg:width="3in" svg:height="0.39931in" presentation:class="page-number" presentation:placeholder="false">
        <draw:text-box>
          <text:p text:style-name="a378" text:class-names="" text:cond-style-name=""><text:span text:style-name="a376" text:class-names=""><text:page-number style:num-format="1" text:fixed="false"/></text:span><text:span text:style-name="a377" text:class-names=""/></text:p>
        </draw:text-box>
        <svg:title/>
        <svg:desc/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4.0 MicrosoftPowerPoint</meta:generator>
    <dc:title>Ekosysteemit toimivat tuottajien sitomalla energialla kpl5</dc:title>
    <meta:initial-creator>Väyrynen Tuula</meta:initial-creator>
    <dc:creator>Väyrynen Tuula</dc:creator>
    <meta:creation-date>2024-03-11T07:07:01Z</meta:creation-date>
    <dc:date>2024-03-11T07:41:42Z</dc:date>
    <meta:editing-cycles>1</meta:editing-cycles>
    <meta:editing-duration>PT2080S</meta:editing-duration>
    <meta:document-statistic meta:paragraph-count="34" meta:word-count="90"/>
  </office:meta>
</office:document-meta>
</file>