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Default-title">
      <style:graphic-properties fo:min-height="2.629cm"/>
      <style:paragraph-properties style:writing-mode="lr-tb"/>
    </style:style>
    <style:style style:name="pr2" style:family="presentation" style:parent-style-name="Default-subtitle">
      <style:graphic-properties draw:fill-color="#ffffff" fo:min-height="9.134cm"/>
      <style:paragraph-properties style:writing-mode="lr-tb"/>
    </style:style>
    <style:style style:name="pr3" style:family="presentation" style:parent-style-name="Default-notes">
      <style:graphic-properties draw:fill-color="#ffffff" fo:min-height="13.364cm"/>
      <style:paragraph-properties style:writing-mode="lr-tb"/>
    </style:style>
    <style:style style:name="pr4" style:family="presentation" style:parent-style-name="Default-outline1">
      <style:graphic-properties fo:min-height="8.884cm"/>
      <style:paragraph-properties style:writing-mode="lr-tb"/>
    </style:style>
    <style:style style:name="P1" style:family="paragraph">
      <loext:graphic-properties draw:fill-color="#ffffff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Mikä on pH?</text:p>
          </draw:text-box>
        </draw:frame>
        <draw:frame presentation:style-name="pr2" draw:text-style-name="P1" draw:layer="layout" svg:width="25.199cm" svg:height="9.134cm" svg:x="1.4cm" svg:y="3.685cm" presentation:class="subtitle">
          <draw:text-box>
            <text:p/>
            <text:p/>
            <text:p/>
            <text:p/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layer="layout" svg:width="25.199cm" svg:height="2.629cm" svg:x="1.4cm" svg:y="0.628cm" presentation:class="title" presentation:user-transformed="true">
          <draw:text-box>
            <text:p>Mikä on pH?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Happamuus</text:p>
              </text:list-item>
              <text:list-item>
                <text:p>Positiivisten vetyionien (H+) (protonien) aktiivisuutta liuoksessa</text:p>
              </text:list-item>
              <text:list-item>
                <text:p>Happamuutta aiheuttavat pääasiassa hapot ja emäkset</text:p>
              </text:list-item>
              <text:list-item>
                <text:p>Hapot: lisäävät vetyionien määrää liuoksessa</text:p>
              </text:list-item>
              <text:list-item>
                <text:p>Emäkset: vähentävät vetyionien määrää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Mikä ihme on pH?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pH:lla mitataan liuoksessa olevien vetyionien määrää</text:p>
              </text:list-item>
              <text:list-item>
                <text:p>Vetyioni H+ on se, joka aiheuttaa happamuuden</text:p>
              </text:list-item>
              <text:list-item>
                <text:p>Happamassa liuoksessa vetyionien määrä on suuri ja emäksisessä pieni</text:p>
              </text:list-item>
              <text:list-item>
                <text:p>PH= 1- tarkoittaa sitä, että liuoksessa on vetyioneja 1 mooli litrassa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fi" fo:country="FI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ber&gt;</text:page-number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2-03-21T19:18:09.111000000</meta:creation-date>
    <dc:date>2022-03-21T19:31:52.830000000</dc:date>
    <meta:editing-duration>PT2M3S</meta:editing-duration>
    <meta:editing-cycles>1</meta:editing-cycles>
    <meta:document-statistic meta:object-count="33"/>
    <meta:generator>LibreOffice/7.3.0.3$Windows_x86 LibreOffice_project/0f246aa12d0eee4a0f7adcefbf7c878fc2238db3</meta:generator>
  </office:meta>
</office:document-meta>
</file>