
<file path=META-INF/manifest.xml><?xml version="1.0" encoding="utf-8"?>
<manifest:manifest xmlns:manifest="urn:oasis:names:tc:opendocument:xmlns:manifest:1.0">
  <manifest:file-entry manifest:media-type="application/vnd.oasis.opendocument.text"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application/binary" manifest:full-path="layout-cache"/>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0">
  <office:scripts/>
  <office:font-face-decls>
    <style:font-face style:name="Andale Sans UI1" svg:font-family="'Andale Sans UI'"/>
    <style:font-face style:name="Nimbus Roman No9 L" svg:font-family="'Nimbus Roman No9 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PCL6)" svg:font-family="'Arial (PCL6)'" style:font-family-generic="swiss" style:font-pitch="variable"/>
    <style:font-face style:name="Nimbus Sans L" svg:font-family="'Nimbus Sans L'" style:font-family-generic="swiss" style:font-pitch="variable"/>
    <style:font-face style:name="Andale Sans UI" svg:font-family="'Andale Sans UI'" style:font-family-generic="system" style:font-pitch="variable"/>
    <style:font-face style:name="DejaVu Sans" svg:font-family="'DejaVu Sans'" style:font-family-generic="system" style:font-pitch="variable"/>
  </office:font-face-decls>
  <office:automatic-styles>
    <style:style style:name="P1" style:family="paragraph" style:parent-style-name="Standard" style:master-page-name="Standard"/>
    <style:style style:name="P2" style:family="paragraph" style:parent-style-name="Standard">
      <style:text-properties fo:font-size="12pt" style:font-size-asian="12pt"/>
    </style:style>
    <style:style style:name="P3" style:family="paragraph" style:parent-style-name="Text_20_body">
      <style:text-properties fo:font-weight="bold" style:font-weight-asian="bold"/>
    </style:style>
    <style:style style:name="P4" style:family="paragraph" style:parent-style-name="Standard">
      <style:paragraph-properties fo:text-align="justify" style:justify-single-word="false"/>
      <style:text-properties fo:font-size="12pt" style:font-size-asian="12pt"/>
    </style:style>
    <style:style style:name="P5" style:family="paragraph" style:parent-style-name="Standard">
      <style:paragraph-properties fo:text-align="justify" style:justify-single-word="false"/>
    </style:style>
    <style:style style:name="P6" style:family="paragraph" style:parent-style-name="Heading_20_1">
      <style:paragraph-properties fo:text-align="justify" style:justify-single-word="false"/>
    </style:style>
    <style:style style:name="T1" style:family="text">
      <style:text-properties style:font-name="Arial" fo:font-size="20pt" style:font-size-asian="20pt"/>
    </style:style>
    <style:style style:name="T2" style:family="text">
      <style:text-properties fo:font-size="12pt" style:font-size-asian="12pt"/>
    </style:style>
    <text:list-style style:name="L1">
      <text:list-level-style-number text:level="1" style:num-format="">
        <style:list-level-properties text:min-label-distance="0.381cm"/>
      </text:list-level-style-number>
      <text:list-level-style-number text:level="2" style:num-format="">
        <style:list-level-properties text:min-label-distance="0.381cm"/>
      </text:list-level-style-number>
      <text:list-level-style-number text:level="3" style:num-format="">
        <style:list-level-properties text:min-label-distance="0.381cm"/>
      </text:list-level-style-number>
      <text:list-level-style-number text:level="4" style:num-format="">
        <style:list-level-properties text:min-label-distance="0.381cm"/>
      </text:list-level-style-number>
      <text:list-level-style-number text:level="5" style:num-format="">
        <style:list-level-properties text:min-label-distance="0.381cm"/>
      </text:list-level-style-number>
      <text:list-level-style-number text:level="6" style:num-format="">
        <style:list-level-properties text:min-label-distance="0.381cm"/>
      </text:list-level-style-number>
      <text:list-level-style-number text:level="7" style:num-format="">
        <style:list-level-properties text:min-label-distance="0.381cm"/>
      </text:list-level-style-number>
      <text:list-level-style-number text:level="8" style:num-format="">
        <style:list-level-properties text:min-label-distance="0.381cm"/>
      </text:list-level-style-number>
      <text:list-level-style-number text:level="9" style:num-format="">
        <style:list-level-properties text:min-label-distance="0.381cm"/>
      </text:list-level-style-number>
      <text:list-level-style-number text:level="10" style:num-format="">
        <style:list-level-properties text:min-label-distance="0.381cm"/>
      </text:list-level-style-number>
    </text:list-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text:span text:style-name="T1">Maastohiihtosuksien valintaan kannattaa varata riittävästi aikaa.</text:span><text:span text:style-name="T2"> </text:span></text:p>
      <text:p text:style-name="P2"/>
      <text:p text:style-name="P2"/>
      <text:p text:style-name="P3">Käyttötarkoituksen mukaan huolellisesti valitut välineet ovat hyvä pohja maastohiihdon harrastamiseen.</text:p>
      <text:p text:style-name="P2"/>
      <text:p text:style-name="P4"/>
      <text:p text:style-name="P4">Maastohiihdossa välineillä on väliä. Käyttötarkoitukseen sopimattomat tai väärin valitut välineet jäävät muutaman käyttökerran jälkeen varaston nurkkaan.</text:p>
      <text:p text:style-name="P4"/>
      <text:p text:style-name="P4">Siksi niin sanotun aktiivikuntoilijan ja harvemminkin laduilla lykkivän kannattaa varata reilusti aikaa välineiden hankintaan. Erityisesti sopivan suksiparin valintaan on hyvä perehtyä huolellisesti.</text:p>
      <text:p text:style-name="P4"/>
      <text:p text:style-name="P5"><text:span text:style-name="T2">Lähtökohtana välinehankinnoissa on se, millaiseen käyttöön varusteet tulevat. Pohjustetuilla ja latuhöylillä kunnossapidetyille laduille on paras valinta kilpasuksi tai saman levyinen hieman huokeampi kuntoilijamalli. Kilpasukset tehdään 44 milliä leveiksi, ja ne on tarkoitettu kovapohjaisille laduille ja luistelupaanoille. </text:span></text:p>
      <text:p text:style-name="P4"/>
      <text:p text:style-name="P5"><text:span text:style-name="T2">Sunnuntaihiihtelijöiden käyttöön on suunniteltu 45-46 millin latusukset, joiden tuotekehittelyn tavoitteena on hyvä hiihdettävyys ja helppokäyttöisyys.</text:span></text:p>
      <text:p text:style-name="P4"/>
      <text:p text:style-name="P5"><text:span text:style-name="T2">Retkeilyhiihtoon ja Lapin reissuille on paras valinta noin 55 milliä leveä lasikuiturakentainen suksipari. Varsinaiseen erätyyppiseen hiihtoon umpihangessa on saatavilla erityiset eräsukset, jotka ovat sekä leveämmät että pitemmät kuin valmiille laduille kehitetyt sukset. Eräsuksien leveys on noin 70 milliä. ja pituutta aina kahteen ja puoleen metriin saakka. Eräsuksissa on sekä voideltavia että erilaisilla pitopohjilla varustettuja malleja, jotka eivät tarvitse pitovoidetta. </text:span></text:p>
      <text:p text:style-name="P4"/>
      <text:p text:style-name="P4"/>
      <text:h text:style-name="P6" text:outline-level="1">Perinteinen ja luistelu</text:h>
      <text:p text:style-name="P4"/>
      <text:p text:style-name="P4"/>
      <text:p text:style-name="P4">Ratkaisevaa välinehankintojen kannallta on myös, kuinka paljon talven aikana latukilometrejä kertyy. Mitä enemmän ja useammin suorituskertoja tulee, sitä suorituskykyisemmät välineet ovat paikallaan. Jos talven aikana luontevasti kertyy vähintään tuhat hiihtokilometriä ja tavoitteena on ehkä osallistuminen johonkin pitkään hiihtotapahtumaan, kilpasukset ovat oikea valinta.</text:p>
      <text:p text:style-name="P4"/>
      <text:p text:style-name="P4">Välineet ovat eriytyneet viime vuosina pitkälle myös perinteisen tyylin ja luistelun välille, joskin myös ns. molempiin tyyleihin sopivia combimalleja on saatavilla. Käytäntö on kuitenkin osoittanut, että yhteen ja samaan suksipariin ei ainakaan toistaiseksi ole onnistuttu yhdistämään molempien tyylien vaatimia huippuominaisuuksia. Vähemmän harrastaville ja juniori-ikäisille combi saattaa olla hyvä valinta.</text:p>
      <text:p text:style-name="P4"/>
      <text:p text:style-name="P4">Maastosuksen valinta on ollut enemmän tai vähemmän ongelmallista siitä alkaen, kun sivakoita alettiin valmistaa puun asemesta lasikuidusta. Muovikausi toi laduille lisää luistoa ja vauhtia, mutta suksia ei ole aina ollut helppo saada pitämään varsinkaan ongelmallisella nollakelillä. </text:p>
      <text:p text:style-name="P4"/>
      <text:p text:style-name="P4">Vanhemmissa lasikuiturakenteisissa suksissa saattoi kärki- tai /ja kanta olla liian jäykkä, jolloin suksen hiihdettävyys oli aika huono. Nykyiset perinteisen tyylin sukset ovat rakenteeltaan ja jäykkyysominaisuuksiltaan hyviä, jolloin sekä pitoa että luistoa löytyy kun suksipari on valittu oikein nimenomaan sen käyttäjälle.</text:p>
      <text:p text:style-name="P4"/>
      <text:p text:style-name="P5"><text:span text:style-name="T2">Oikea mitta perinteiseen on kun omaan pituuteen lisätään 20 - 25 senttiä ja luisteluun 10 - 15 senttiä.</text:span></text:p>
      <text:p text:style-name="P4"/>
      <text:p text:style-name="P4"/>
      <text:h text:style-name="P6" text:outline-level="1">Paperiliuskalla sopiva valinta</text:h>
      <text:p text:style-name="P4"/>
      <text:p text:style-name="P4"/>
      <text:p text:style-name="P5"><text:span text:style-name="T2">Perinteisen tyylin suksien valinnassa käytetään yhä tuttua paperiliuskatestiä. Sukset asetetaan tasaiselle alustalle ja niiden hankkimista suunnitteleva asettuu seisomaan suksien päälle siteiden kiinnityskohdalle. Kun testaajan paino on molemmilla suksilla, paperiliuskan pitää liikkua kantapäästä noin 30-40 senttiä varpaiden etupuolelle.</text:span></text:p>
      <text:p text:style-name="P4"/>
      <text:p text:style-name="P4">Kun hiihtäjän paino on kokonaan toisella suksella, pakkas- eli lumikelin suksen alla paperi ei saa liikkua. Vesikelin suksen alla paperin pitää tällöin vähän liikkua, mutta ponnistettaessa paperiliuskan pitää jäädä paikalleen. Näin jää tilaa pehmeille pitovoiteille ja liistereille.</text:p>
      <text:p text:style-name="P4"/>
      <text:p text:style-name="P4">Luistelusuksien alla testipaperi liikkuu myös kantapään taakse ja edessäkin hieman pitemmällä matkalla kuin perinteisen suksessa. Paperi ei saa tarttua kiinni alustaan myöskään silloin kun paino on yhdellä suksella. Molempien tyylien suksia on eri keleille. Harrastelijan kannattaa valita ns. pikkupakkasen suksipari, joka toimii hyvin useimmilla keleillä. </text:p>
      <text:p text:style-name="P4"/>
      <text:p text:style-name="P4"/>
      <text:h text:style-name="P6" text:outline-level="1">Pohjustus ja hionta</text:h>
      <text:p text:style-name="P4"/>
      <text:p text:style-name="P4"/>
      <text:p text:style-name="P5"><text:span text:style-name="T2">Uudet sukset pitää ennen ensimmäistä käyttökertaa pohjustaa erityisellä pohjustusvoiteella tai keskikelin luistovoiteella. Muutaman hiihtoreissun ja voitelukerran jälkeen sivakat on hyvä viedä hiottavaksi urheiluliikkeeseen tai hiihtokeskukseen. Hionnan jälkeen pohjustusvahaus on tehtävä uudelleen. Perinteisen suksien pitovoitelualueelle eli kantapäästä noin 40-70 senttiä kärkeenpäin ei luistovahaa laiteta, vaan alueen voi pohjustaa esim. sinisellä purkkivoiteella.</text:span></text:p>
      <text:p text:style-name="P4"/>
      <text:p text:style-name="P4">Luistelusuksien pohja voidellaan kelin mukaisella luistovoiteella koko matkalta. Niihin ei laiteta pitovoidetta.</text:p>
      <text:p text:style-name="P4"/>
      <text:p text:style-name="P4"/>
      <text:h text:style-name="P6" text:outline-level="1">Pitoa riittävästi</text:h>
      <text:p text:style-name="P4"/>
      <text:p text:style-name="P4"/>
      <text:p text:style-name="P4">Jos suksi ei pidä, vaan lipsuu ponnistusvaiheessa, syitä saattaa olla monia. Jos suksipari on käyttäjälleen liian jäykkä, sitä on hyvin vaikea ellei mahdoton saada pitämään. Lispumiseen voi olla syynä myös keliin soveltumaton pitovoide: liian kovaan voiteeseen lumikiteet eivät tartu. Liian pehmeä pitovoide puolestaan saattaa jäätyä.</text:p>
      <text:p text:style-name="P4"/>
      <text:p text:style-name="P4">Voide pitää valita lumen laadun perusteella: onko lumi kuivaa pakkaskelin ns. pulverilunta, kosteaa nuoskalunta, täysin märkää suojalunta vai karkearakeista jäistä lunta. Ilman ja lumen lämpötilassa voi olla huomattaviakin eroja.</text:p>
      <text:p text:style-name="P4"/>
      <text:p text:style-name="P4">Helpoin on selvä pakkaskeli, jolloin pitoa löytyy esimerkiksi sinisestä purkkivoiteesta, jota vedetään voitelualueelle neljä tai viisi kerrosta ja välillä tasoitetaan korkilla. Voiteen pysymisen pohjassa voi varmistaa karhentamalla pitovoitelualuetta kevyesti hiomapaperilla ja voitelemalla alimmaiseksi kerros pohjavoidetta tai sinistä liisteriä, joka lämmitetään voiteluraudalla.</text:p>
      <text:p text:style-name="P4"/>
      <text:p text:style-name="P4">Liistereitä käytetään pitovoiteena vesi- ja jääkeleillä sekä karkearakeisella vanhalla lumella, jos purkkivoiteella ei saa riittävää pitoa. Myös liisterin alle lämmitetään raudalla alimmaiseksi kerrokseksi ohuesti pohja- tai sinistä liisteriä. </text:p>
      <text:p text:style-name="P4"/>
      <text:p text:style-name="P4"/>
      <text:h text:style-name="P6" text:outline-level="1">Lumen laatu ratkaiseva</text:h>
      <text:p text:style-name="P4"/>
      <text:p text:style-name="P4"/>
      <text:p text:style-name="P4">Sekä luisto- että pitovoiteita on todella laaja valikoima, mutta koko arsenaali on tarkoitettu lähinnä kilpahiihtäjien käyttöön. Kuntoilijan voidepakkiin riittää minimissään pakkas- ja nuoskakelin purkkivoide sekä violetti tai universaali liisteri. Luistoa löytyy yleisparafiineista, joissa on laaja kelialue.</text:p>
      <text:p text:style-name="P4"/>
      <text:p text:style-name="P4">Tietenkin jos kiinnostusta ja intoa riittää, myös suksien voitelusta voi kehittää myös kiintoisan harrastuksen. Silloin voidevalikoiman laajuudella ei ole ylärajaa.</text:p>
      <text:p text:style-name="P4"/>
      <text:p text:style-name="P4"/>
      <text:h text:style-name="P6" text:outline-level="1">Sauvoja joka lähtöön</text:h>
      <text:p text:style-name="P4"/>
      <text:p text:style-name="P4"/>
      <text:p text:style-name="P4">Sauvoja on useita vaihtoehdoja harrastuksen laajuuden mukaan. Käytössä on molempia hiihtotapoja varten erityisiä kertoimia sauvan pituuden määrittämiseen. Nyrkkisääntönä voi pitää sitä, että liian lyhyillä sauvoilla ei saa tehoa työntöihin, mutta haitaksi ovat liian pitkätkin sauvat. Tuotekehittely on vienyt yhä pienempiin sompakokoihin. Se on paikallaan kilpahiihdossa, mutta pehmeähköillä latureiteillä tarvitaan kohtuullisen kokoinen sompa.</text:p>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Andale Sans UI1" svg:font-family="'Andale Sans UI'"/>
    <style:font-face style:name="Nimbus Roman No9 L" svg:font-family="'Nimbus Roman No9 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PCL6)" svg:font-family="'Arial (PCL6)'" style:font-family-generic="swiss" style:font-pitch="variable"/>
    <style:font-face style:name="Nimbus Sans L" svg:font-family="'Nimbus Sans L'" style:font-family-generic="swiss" style:font-pitch="variable"/>
    <style:font-face style:name="Andale Sans UI" svg:font-family="'Andale Sans UI'" style:font-family-generic="system" style:font-pitch="variable"/>
    <style:font-face style:name="DejaVu Sans" svg:font-family="'DejaVu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fi" fo:country="FI" style:font-size-asian="12pt" style:language-asian="fi" style:country-asian="FI" style:font-size-complex="12pt" style:language-complex="fi" style:country-complex="FI"/>
    </style:default-style>
    <style:default-style style:family="paragraph">
      <style:paragraph-properties fo:hyphenation-ladder-count="no-limit" style:text-autospace="ideograph-alpha" style:punctuation-wrap="hanging" style:line-break="strict" style:tab-stop-distance="2.3cm" style:writing-mode="page"/>
      <style:text-properties style:use-window-font-color="true" style:font-name="Nimbus Roman No9 L" fo:font-size="12pt" fo:language="fi" fo:country="FI" style:font-name-asian="DejaVu Sans" style:font-size-asian="12pt" style:language-asian="fi" style:country-asian="FI" style:font-name-complex="Andale Sans UI" style:font-size-complex="12pt" style:language-complex="fi" style:country-complex="FI"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writing-mode="lr-tb"/>
      <style:text-properties style:use-window-font-color="true" style:font-name="Times New Roman" fo:font-size="10pt" fo:language="fi" fo:country="FI" style:font-name-asian="Times New Roman" style:font-size-asian="10pt" style:font-name-complex="Times New Roman" style:font-size-complex="10pt"/>
    </style:style>
    <style:style style:name="Text_20_body" style:display-name="Text body" style:family="paragraph" style:parent-style-name="Standard" style:class="text">
      <style:text-properties style:font-name="Arial" fo:font-size="12pt" style:font-size-asian="12pt"/>
    </style:style>
    <style:style style:name="Heading" style:family="paragraph" style:parent-style-name="Standard" style:next-style-name="Text_20_body" style:class="text">
      <style:paragraph-properties fo:margin-top="0.423cm" fo:margin-bottom="0.212cm" fo:keep-with-next="always"/>
      <style:text-properties style:font-name="Nimbus Sans L" fo:font-size="14pt" style:font-name-asian="Andale Sans UI" style:font-size-asian="14pt" style:font-name-complex="Andale Sans UI" style:font-size-complex="14pt"/>
    </style:style>
    <style:style style:name="Heading_20_1" style:display-name="Heading 1" style:family="paragraph" style:parent-style-name="Standard" style:next-style-name="Standard" style:class="text" style:default-outline-level="1">
      <style:paragraph-properties fo:keep-with-next="always"/>
      <style:text-properties fo:font-size="12pt" fo:font-weight="bold" style:font-size-asian="12pt" style:font-weight-asian="bold"/>
    </style:style>
    <style:style style:name="Heading_20_2" style:display-name="Heading 2" style:family="paragraph" style:parent-style-name="Standard" style:next-style-name="Standard" style:class="text" style:default-outline-level="2">
      <style:paragraph-properties fo:keep-with-next="always"/>
      <style:text-properties fo:font-size="12pt" fo:font-style="italic" style:font-size-asian="12pt" style:font-style-asian="italic"/>
    </style:style>
    <style:style style:name="Heading_20_3" style:display-name="Heading 3" style:family="paragraph" style:parent-style-name="Standard" style:next-style-name="Standard" style:class="text" style:default-outline-level="3">
      <style:paragraph-properties fo:keep-with-next="always"/>
      <style:text-properties style:font-name="Arial (PCL6)" fo:font-size="12pt" style:font-size-asian="12pt"/>
    </style:style>
    <style:style style:name="List" style:family="paragraph" style:parent-style-name="Text_20_body" style:class="list">
      <style:text-properties style:font-name-complex="Andale Sans UI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Andale Sans UI1" style:font-size-complex="12pt" style:font-style-complex="italic"/>
    </style:style>
    <style:style style:name="Footnote" style:family="paragraph" style:parent-style-name="Standard" style:class="extra"/>
    <style:style style:name="Index" style:family="paragraph" style:parent-style-name="Standard" style:class="index">
      <style:paragraph-properties text:number-lines="false" text:line-number="0"/>
      <style:text-properties style:font-name-complex="Andale Sans UI1"/>
    </style:style>
    <style:style style:name="Footnote_20_Symbol" style:display-name="Footnote Symbol" style:family="text" style:parent-style-name="Kappaleen_20_oletusfontti">
      <style:text-properties style:text-position="super 58%"/>
    </style:style>
    <style:style style:name="Kappaleen_20_oletusfontti" style:display-name="Kappaleen oletusfontti"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501cm" fo:margin-bottom="2.501cm" fo:margin-left="2cm" fo:margin-right="2cm" style:writing-mode="lr-tb" style:layout-grid-color="#c0c0c0" style:layout-grid-lines="38" style:layout-grid-base-height="0.353cm" style:layout-grid-ruby-height="0.282cm" style:layout-grid-mode="none" style:layout-grid-ruby-below="false" style:layout-grid-print="false" style:layout-grid-display="false"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0">
  <office:meta>
    <meta:generator>OpenOffice.org/2.0$Linux OpenOffice.org_project/680m7$Build-9044</meta:generator>
    <dc:title>Maastohiihtosuksien valintaan kannattaa varata riittävästi aika</dc:title>
    <meta:initial-creator>kyosilva</meta:initial-creator>
    <meta:creation-date>1998-12-12T18:59:00</meta:creation-date>
    <dc:creator>Lukio</dc:creator>
    <dc:date>2004-09-24T15:00:00</dc:date>
    <dc:language>fi-FI</dc:language>
    <meta:editing-cycles>7</meta:editing-cycles>
    <meta:editing-duration>PT36M0S</meta:editing-duration>
    <meta:user-defined meta:name="Info 1"/>
    <meta:user-defined meta:name="Info 2"/>
    <meta:user-defined meta:name="Info 3"/>
    <meta:user-defined meta:name="Info 4"/>
    <meta:document-statistic meta:table-count="0" meta:image-count="0" meta:object-count="0" meta:page-count="4" meta:paragraph-count="30" meta:word-count="796" meta:character-count="6771"/>
  </office:meta>
</office:document-meta>
</file>