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ymbol" svg:font-family="Symbol" style:font-family-generic="roman" style:font-pitch="variable" style:font-charset="x-symbol"/>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Heading_20_1" style:master-page-name="Standard"/>
    <style:style style:name="P2" style:family="paragraph" style:parent-style-name="Standard">
      <style:text-properties fo:font-size="12pt" style:font-size-asian="12pt"/>
    </style:style>
    <style:style style:name="P3" style:family="paragraph" style:parent-style-name="Standard">
      <style:paragraph-properties fo:margin-left="0cm" fo:margin-right="0cm" fo:text-indent="0.501cm" style:auto-text-indent="false"/>
      <style:text-properties fo:font-size="12pt" style:font-size-asian="12pt"/>
    </style:style>
    <style:style style:name="P4" style:family="paragraph" style:parent-style-name="Standard">
      <style:paragraph-properties fo:margin-left="0cm" fo:margin-right="0cm" fo:text-indent="0.501cm" style:auto-text-indent="false"/>
    </style:style>
    <text:list-style style:name="L1">
      <text:list-level-style-number text:level="1" style:num-format="">
        <style:list-level-properties text:min-label-distance="0.381cm"/>
      </text:list-level-style-number>
      <text:list-level-style-number text:level="2" style:num-format="">
        <style:list-level-properties text:min-label-distance="0.381cm"/>
      </text:list-level-style-number>
      <text:list-level-style-number text:level="3" style:num-format="">
        <style:list-level-properties text:min-label-distance="0.381cm"/>
      </text:list-level-style-number>
      <text:list-level-style-number text:level="4" style:num-format="">
        <style:list-level-properties text:min-label-distance="0.381cm"/>
      </text:list-level-style-number>
      <text:list-level-style-number text:level="5" style:num-format="">
        <style:list-level-properties text:min-label-distance="0.381cm"/>
      </text:list-level-style-number>
      <text:list-level-style-number text:level="6" style:num-format="">
        <style:list-level-properties text:min-label-distance="0.381cm"/>
      </text:list-level-style-number>
      <text:list-level-style-number text:level="7" style:num-format="">
        <style:list-level-properties text:min-label-distance="0.381cm"/>
      </text:list-level-style-number>
      <text:list-level-style-number text:level="8" style:num-format="">
        <style:list-level-properties text:min-label-distance="0.381cm"/>
      </text:list-level-style-number>
      <text:list-level-style-number text:level="9" style:num-format="">
        <style:list-level-properties text:min-label-distance="0.381cm"/>
      </text:list-level-style-number>
      <text:list-level-style-number text:level="10" style:num-format="">
        <style:list-level-properties text:min-label-distance="0.381cm"/>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ALLE 1500 MARKAN </text:h>
      <text:h text:style-name="Heading_20_1" text:outline-level="1">SYLIKONEET VERTAILUSSA</text:h>
      <text:p text:style-name="P2"/>
      <text:p text:style-name="P2">Kolmetoistako tusinaan ?</text:p>
      <text:p text:style-name="P2"/>
      <text:p text:style-name="P2">Teksti: Juha Palojärvi, Kuvat: Matti Sulanto</text:p>
      <text:p text:style-name="P2">Tekstit: Jussi Autere, Jari Mustonen, Juha Palojärvi</text:p>
      <text:p text:style-name="P2">Grafiikat: Eeva-Maria Valve</text:p>
      <text:p text:style-name="P3"/>
      <text:p text:style-name="P4">Kannettavat kutistuvat ja halajavat pöytäkoneiden korvaajiksi. Liikuteltavuuden ilosta saa kuitenkin maksaa vielä melkein tuplasti vastaavan tasoiseen pöytäkoneeseen verrattuna. Silti rahalla saa enimmäkseen suttuista näyttöä ja takkuisia näppäimiä. Näin ainakin vertailemassamme alle 15000 markan hintaluokassa. Koneissa on vielä rutkasti kehittämistä.</text:p>
      <text:p text:style-name="P4">MikroPC:n tavoitteena oli hakea sopivaa työkalua henkilölle, jonka työhön kuuluu matkustamista ja joka joutuu tekemään matkalla töitä tietokoneella.</text:p>
      <text:p text:style-name="P4">Kyseinen henkilö voisi olla myyntimies, jonka tarvitsee taulukoida numerotietoja kirjoittaa raportteja, suunnittelija, joka vierailee projektikohteissa ja dokumentoi työn etenemistä tai vapaa toimittaja, joka liikkuu paljon.</text:p>
      <text:p text:style-name="P4">Vertailun näkökulma on käytännöllinen ja ergonominen. Kiinnostuneita ei oltu niinkään uusista teknisistä innovaatioista, vaan siitä, miten kone soveltuu jokapäiväiseen työskentelyyn, jossa kirjoittamisella on merkittävä osa.</text:p>
      <text:p text:style-name="P4">Konekohtaisessa arvioinnissa on nostettu esiin kuusi ominaisuutta, jotka on pisteytetty yhdestä viiteen.</text:p>
      <text:p text:style-name="P2"/>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ymbol" svg:font-family="Symbol" style:font-family-generic="roman" style:font-pitch="variable" style:font-charset="x-symbol"/>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i" fo:country="FI" style:font-name-asian="Times New Roman" style:font-size-asian="10pt" style:font-name-complex="Times New Roman" style:font-size-complex="10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Heading_20_1" style:display-name="Heading 1" style:family="paragraph" style:parent-style-name="Standard" style:next-style-name="Standard" style:class="text" style:default-outline-level="1">
      <style:paragraph-properties fo:keep-with-next="always"/>
      <style:text-properties style:font-name="Arial" fo:font-size="12pt" style:font-size-asian="12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WW8Num1z0" style:family="text">
      <style:text-properties style:font-name="Symbol"/>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ALLE 1500 MARKAN </dc:title>
    <meta:initial-creator>Silvasti Kyösti</meta:initial-creator>
    <meta:creation-date>1999-01-01T15:03:00</meta:creation-date>
    <dc:creator>Silvasti Kyösti</dc:creator>
    <dc:date>1999-01-01T16:45:00</dc:date>
    <dc:language>fi-FI</dc:language>
    <meta:editing-cycles>2</meta:editing-cycles>
    <meta:editing-duration>PT18M0S</meta:editing-duration>
    <meta:user-defined meta:name="Info 1"/>
    <meta:user-defined meta:name="Info 2"/>
    <meta:user-defined meta:name="Info 3"/>
    <meta:user-defined meta:name="Info 4"/>
    <meta:document-statistic meta:table-count="0" meta:image-count="0" meta:object-count="0" meta:page-count="1" meta:paragraph-count="11" meta:word-count="142" meta:character-count="1239"/>
  </office:meta>
</office:document-meta>
</file>