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automatic-styles>
    <style:style style:name="P1" style:family="paragraph" style:parent-style-name="Standard" style:master-page-name="Standard">
      <style:text-properties fo:font-size="12pt" style:font-size-asian="12pt"/>
    </style:style>
    <style:style style:name="P2" style:family="paragraph" style:parent-style-name="Standard">
      <style:text-properties fo:font-size="12pt" style:font-size-asian="12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Luonnonsuojelu on Sieviläisille tärkeä asia. Tästä kertoo Sievin suojelualueiden lisäksi mm. se, että Sievin erinomaista pohjavesialuetta suojellakseen laaja kansanliike vastusti ydinjätteiden loppusijoittamista Sieviin 80-luvulla ja 90-luvulla hankkeesta luovuttiin. Pitäjän läpi kulkee hiekkaharju, jonka ansiosta Sievin pohjavesivarastot ovat runsaat ja laadukasta pohjavettä riittää naapurikuntiinkin.</text:p>
      <text:p text:style-name="P2"/>
      <text:p text:style-name="P2">Sieviä halkoo Vääräjoki, jonka alkuosasta n. 10 km on säilytetty luonnontilaisena ja tällä osalla on säilynyt kasvi- ja eläinlajeja, joita muualta ei löydy. Tulevassa Vääräjoki-projektissa jokea aiotaan kunnostaa 1920-1950 -lukujen kaivausten jäljiltä takaisin luonnontilaisuutta kohti ja näin nostaa vedenlaatua sekä kalakantoja. Samalla lisätään joen virkistyskäyttömahdollisuuksia luontopolkuja sekä leirintäpaikkoja rakentamalla. Aikaisemmat kalanistutukset ovat lisänneet Vääräjoen kalakantoja jo nykyisellään.</text:p>
      <text:p text:style-name="P2"/>
      <text:p text:style-name="P2">Yhtenä luonnossa viihtyjän etappina kannattaa mainita Saarivesi-järven rannalla sijaitseva Saariveden kämppä. Saariveden kämppä on viimeinen jäljellä oleva rakennus 1921-1961 toimineen valtion metsätöiden kuljetuksia palvelleen yli 60 km pitkän "Pikkuradan" rakennelmista. Kämppä on kunnostettu ja tarjoaa majoitustilat usealle kymmenelle. Kävijä voi samalla tutustua "kämppäkulttuurin" historiaan tai ihailla luontoa patikoiden tai maastopyöräillen kämpältä lähtevää 40 km pitkää luontopolkua pitki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i" fo:country="FI" style:font-size-asian="12pt" style:language-asian="fi" style:country-asian="FI" style:font-size-complex="12pt" style:language-complex="fi" style:country-complex="FI"/>
    </style:default-style>
    <style:default-style style:family="paragraph">
      <style:paragraph-properties fo:hyphenation-ladder-count="no-limit" style:text-autospace="ideograph-alpha" style:punctuation-wrap="hanging" style:line-break="strict" style:tab-stop-distance="2.3cm" style:writing-mode="page"/>
      <style:text-properties style:use-window-font-color="true" style:font-name="Nimbus Roman No9 L" fo:font-size="12pt" fo:language="fi" fo:country="FI" style:font-name-asian="DejaVu Sans" style:font-size-asian="12pt" style:language-asian="fi" style:country-asian="FI" style:font-name-complex="Andale Sans UI" style:font-size-complex="12pt" style:language-complex="fi" style:country-complex="FI"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fi" fo:country="FI" style:font-name-asian="Times New Roman" style:font-size-asian="10pt" style:font-name-complex="Times New Roman" style:font-size-complex="10pt"/>
    </style:style>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Andale Sans UI" style:font-size-asian="14pt" style:font-name-complex="Andale Sans UI" style:font-size-complex="14pt"/>
    </style:style>
    <style:style style:name="List" style:family="paragraph" style:parent-style-name="Text_20_body" style:class="list">
      <style:text-properties style:font-name-complex="Andale Sans U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ndale Sans UI1" style:font-size-complex="12pt" style:font-style-complex="italic"/>
    </style:style>
    <style:style style:name="Index" style:family="paragraph" style:parent-style-name="Standard" style:class="index">
      <style:paragraph-properties text:number-lines="false" text:line-number="0"/>
      <style:text-properties style:font-name-complex="Andale Sans UI1"/>
    </style:style>
    <style:style style:name="Kappaleen_20_oletusfontti" style:display-name="Kappaleen oletusfontti"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499cm" fo:margin-bottom="2.499cm" fo:margin-left="2cm" fo:margin-right="2cm" style:writing-mode="lr-tb" style:layout-grid-color="#c0c0c0" style:layout-grid-lines="38" style:layout-grid-base-height="0.353cm" style:layout-grid-ruby-height="0.28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7$Build-9044</meta:generator>
    <dc:title>Luonnonsuojelu on Sieviläisille tärkeä asia</dc:title>
    <meta:initial-creator>kyosilva</meta:initial-creator>
    <meta:creation-date>1998-11-09T07:50:00</meta:creation-date>
    <dc:creator>kyosilva</dc:creator>
    <dc:date>1998-11-09T07:51:00</dc:date>
    <dc:language>fi-FI</dc:language>
    <meta:editing-cycles>1</meta:editing-cycles>
    <meta:editing-duration>PT1M0S</meta:editing-duration>
    <meta:user-defined meta:name="Info 1"/>
    <meta:user-defined meta:name="Info 2"/>
    <meta:user-defined meta:name="Info 3"/>
    <meta:user-defined meta:name="Info 4"/>
    <meta:document-statistic meta:table-count="0" meta:image-count="0" meta:object-count="0" meta:page-count="1" meta:paragraph-count="3" meta:word-count="157" meta:character-count="1421"/>
  </office:meta>
</office:document-meta>
</file>