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Shruti" svg:font-family="Shruti"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office:font-face-decls>
  <office:automatic-styles>
    <style:style style:name="P1" style:family="paragraph" style:parent-style-name="Standard" style:master-page-name="Standard">
      <style:paragraph-properties>
        <style:tab-stops>
          <style:tab-stop style:position="0cm"/>
          <style:tab-stop style:position="2.298cm"/>
          <style:tab-stop style:position="4.597cm"/>
          <style:tab-stop style:position="6.895cm"/>
          <style:tab-stop style:position="9.193cm"/>
          <style:tab-stop style:position="11.494cm"/>
          <style:tab-stop style:position="13.792cm"/>
          <style:tab-stop style:position="16.09cm"/>
        </style:tab-stops>
      </style:paragraph-properties>
      <style:text-properties style:font-name="Arial" fo:font-size="10pt" fo:language="fi" fo:country="FI" style:font-name-asian="Arial" style:font-size-asian="10pt" style:font-name-complex="Arial" style:font-size-complex="10pt"/>
    </style:style>
    <style:style style:name="P2" style:family="paragraph" style:parent-style-name="Standard">
      <style:paragraph-properties>
        <style:tab-stops>
          <style:tab-stop style:position="0cm"/>
          <style:tab-stop style:position="2.298cm"/>
          <style:tab-stop style:position="4.597cm"/>
          <style:tab-stop style:position="6.895cm"/>
          <style:tab-stop style:position="9.193cm"/>
          <style:tab-stop style:position="11.494cm"/>
          <style:tab-stop style:position="13.792cm"/>
          <style:tab-stop style:position="16.09cm"/>
        </style:tab-stops>
      </style:paragraph-properties>
      <style:text-properties style:font-name="Arial" fo:font-size="10pt" fo:language="fi" fo:country="FI" style:font-name-asian="Arial" style:font-size-asian="10pt" style:font-name-complex="Arial" style:font-size-complex="10pt"/>
    </style:style>
    <style:style style:name="P3" style:family="paragraph" style:parent-style-name="Standard">
      <style:paragraph-properties>
        <style:tab-stops>
          <style:tab-stop style:position="0cm"/>
          <style:tab-stop style:position="2.298cm"/>
          <style:tab-stop style:position="4.597cm"/>
          <style:tab-stop style:position="6.895cm"/>
          <style:tab-stop style:position="9.193cm"/>
          <style:tab-stop style:position="11.494cm"/>
          <style:tab-stop style:position="13.792cm"/>
          <style:tab-stop style:position="16.09cm"/>
        </style:tab-stops>
      </style:paragraph-properties>
      <style:text-properties style:font-name="Arial" fo:font-size="10pt" fo:language="fi" fo:country="FI" fo:font-weight="bold" style:font-name-asian="Arial" style:font-size-asian="10pt" style:font-weight-asian="bold" style:font-name-complex="Arial" style:font-size-complex="10pt" style:font-weight-complex="bold"/>
    </style:style>
    <style:style style:name="P4" style:family="paragraph" style:parent-style-name="Standard">
      <style:paragraph-properties>
        <style:tab-stops>
          <style:tab-stop style:position="0cm"/>
          <style:tab-stop style:position="2.298cm"/>
          <style:tab-stop style:position="4.597cm"/>
          <style:tab-stop style:position="6.895cm"/>
          <style:tab-stop style:position="9.193cm"/>
          <style:tab-stop style:position="11.494cm"/>
          <style:tab-stop style:position="13.792cm"/>
          <style:tab-stop style:position="16.09cm"/>
        </style:tab-stops>
      </style:paragraph-properties>
      <style:text-properties style:font-name="Shruti" fo:font-size="14pt" fo:language="fi" fo:country="FI" style:font-size-asian="14pt" style:font-size-complex="14pt"/>
    </style:style>
    <style:style style:name="Sect1" style:family="section">
      <style:section-properties text:dont-balance-text-columns="true" style:writing-mode="lr-tb" style:editable="false">
        <style:columns fo:column-count="0" fo:column-gap="0cm"/>
      </style:section-properties>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Elvis ja Priscilla Presleyn aikanaan omistama Rolls Royce Silver Shadow on löytänyt vanhuuden lepopaikkansa Suomesta. Se majailee riihimäkeläisen autokeräilijä Arto Niemisen hoivissa yhdessä tämän monista autoaarteiden säilytystalleista Lounais-Hämeessä. </text:p>
      <text:p text:style-name="P2">ollsin omistaminen on kuulunut Niemisen autojen keräilijän uran tavoitteisiin. Tilaisuus auton hankintaan tuli vaatimattoman näköisen amerikkalaisen ilmoituksen kautta. Nyt autovanhus odottaa tallissa kevättä ja automuseoinnille mahdollisesti ystävällisempää verokohtelua. </text:p>
      <text:p text:style-name="P2"/>
      <text:p text:style-name="P3">Autokeräilijä </text:p>
      <text:p text:style-name="P3">säilöö kulttuuria </text:p>
      <text:p text:style-name="P2"/>
      <text:p text:style-name="P2">Nieminen muistuttaa, että autojen keräily ja niiden ylläpito on kulttuurihistorian ja aikansa ihmisten mieltymysten säilyttämistä jälkipolville. </text:p>
      <text:p text:style-name="P2"/>
      <text:p text:style-name="P2">- Autovero harmittaa, sillä Rollsiakin se rokottaa 40 000-50 000 markkaa. Täytyy muistaa, että autovanhusten ylläpito ja entisöinti on kallista puuhaa. Keräilyautoilla käydään kauppaa alan harrastajien kesken. Liikenteeseen harva aarteitaan kunnostaa jo tiukkojen verosäädösten ja museoautojen käyttörajoitusten takia. </text:p>
      <text:p text:style-name="P2"/>
      <text:p text:style-name="P2">Niemisellä on Riihimäellä ja eri puolilla Hämettä sijaitsevissa talleissaan toistakymmentä autovanhusta. Rollsin lisäksi kokoelman helmiin kuuluvat muun muassa DKW vuodelta 1936, Jaguar 60-luvulta, MGA 1600 vuodelta 1960 ja monia muita. </text:p>
      <text:p text:style-name="P2"/>
      <text:p text:style-name="P2">Pääosa hänen kokoelmistaan on brittiläisiä urheilu- ja henkilöautoja. Mieltymystä näihin Nieminen kuvaa lyhyesti. </text:p>
      <text:p text:style-name="P2"/>
      <text:p text:style-name="P2">- Olisiko se vanhan nahkasisustuksen hienostunut tuoksu. </text:p>
      <text:p text:style-name="P2"/>
      <text:p text:style-name="P3">Innostus syttyi </text:p>
      <text:p text:style-name="P3">sattuman kautta </text:p>
      <text:p text:style-name="P2"/>
      <text:p text:style-name="P2">Arto Nieminen sai innostuksen autojen keräilyyn sattuman kautta 70-luvun alkupuolella. </text:p>
      <text:p text:style-name="P2"/>
      <text:p text:style-name="P2">- Omistin silloin toistakymmentä vuotta vanhan Saab Sportin. Se oli kaksitahtisine moottoreineen varsinainen autopersoonallisuus. Minua on harmittanut monta kertaa, että myin sen. </text:p>
      <text:p text:style-name="P2"/>
      <text:p text:style-name="P2">Samalla hän huomasi, että vanhan auton kanssa puuhailu oli hyvää vastapainoa konttorialan parissa tapahtuvalle arkipäivän työlle. </text:p>
      <text:p text:style-name="P2"/>
      <text:p text:style-name="P2">Niemiselle kuten muillekin keräilijöille omaan talliin saadut autovanhukset muuttuivat ikään kuin lemmikkieläimiksi, jotka myytäessäkin luovutetaan vain hyvään kotiin. </text:p>
      <text:p text:style-name="P2"/>
      <text:p text:style-name="P3">Hyvällä </text:p>
      <text:p text:style-name="P3">aihiolla alkuun </text:p>
      <text:p text:style-name="P2"/>
      <text:p text:style-name="P2">Maailmalla on tarjolla monenlaisia entisöintiin myytäväksi tarjottavia autovanhuksia. Niemisen hankintakanavat johtavat pääasiassa Hollantiin, Saksaan ja USA:han. </text:p>
      <text:p text:style-name="P2"/>
      <text:p text:style-name="P2">Suomessa vanhat autot käytettiin loppuun sotien ja niiden jälkeisten tuontirajoitusten ansiosta. Monen autovanhuksen runko palveli vielä elinkaarensa lopuksi peräkärrynä ja moottori maatalouskoneen voimanlähteenä. </text:p>
      <text:p text:style-name="P2"/>
      <text:p text:style-name="P2">- Huonolla aihiolla ei kannata harrastusta aloittaa. Hyvällä autolla harrastukseen pääsee pienemmällä vaivalla sisään eikä aloittelija turhaudu ylipääsemättömiin odottamattomiin ongelmiin. Niitä ovat muun muassa autojen kuluvien pikkuosien, kuten alkuperäisten nuppien, listoja ja muiden vastaavien löytäminen. </text:p>
      <text:p text:style-name="P2"/>
      <text:p text:style-name="P2">- Itselläni on esimerkiksi jo toistakymmentä vuotta kestänyt projekti Triumph Spitfiren kanssa, kun päällisin puolin hyvän ja edullisen auton maalin alta löytyi käytännössä pelkkää ruostetta. </text:p>
      <text:p text:style-name="P2"/>
      <text:p text:style-name="P3">Auto vaatii </text:p>
      <text:p text:style-name="P3">asianmukaiset tilat </text:p>
      <text:p text:style-name="P2"/>
      <text:p text:style-name="P2">Nieminen muistuttaa, ettei autoja voi säilyttää kansioissa tai laatikoissa, kuten muita pienempiä keräilykohteita. Ne vaativat runsaasti tilaa ja hyvät säilytysolosuhteet. </text:p>
      <text:p text:style-name="P2"/>
      <text:section text:style-name="Sect1" text:name="Osa1">
        <text:p text:style-name="P2">Esimerkiksi DKW:ssä kori konepeltiä ja lokasuojia lukuun ottamatta on vaneria. Eli missä tahansa kylmässä ja kosteassa makasiinissa autoa ei voi säilyttää. </text:p>
        <text:p text:style-name="P2"/>
        <text:p text:style-name="P2">Vastapainona on juhlava ajelu aarteilla kesäisinä päivinä joko omaksi iloksi tai alan harrastajien tapaamisiin. </text:p>
        <text:p text:style-name="P2"/>
        <text:p text:style-name="P3">Jenkkirekka </text:p>
        <text:p text:style-name="P3">seuraava tavoite </text:p>
        <text:p text:style-name="P2"/>
        <text:p text:style-name="P2">Vaikka Niemisen tavoitteet autokeräilijänä ovat lähes täyttyneet, niin Rollsin jälkeen on vielä yksi jäljellä. </text:p>
        <text:p text:style-name="P2"/>
        <text:p text:style-name="P2">- Se on aito amerikkalainen, vanha 18-pyöräinen rekka. Auto on parasta aikaa haussa, mutta mieleisen mallista ja ikäistä ei vielä ole löytynyt</text:p>
        <text:p text:style-name="P4"/>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Shruti" svg:font-family="Shruti" style:font-pitch="variable"/>
    <style:font-face style:name="Arial" svg:font-family="Arial"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Shruti" fo:font-size="12pt" fo:language="fi" fo:country="FI" style:font-name-asian="Shruti" style:font-size-asian="12pt" style:language-asian="fi" style:country-asian="FI" style:font-name-complex="Shrut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text-align="start" style:justify-single-word="false" fo:text-indent="0cm" style:auto-text-indent="false" style:vertical-align="auto"/>
      <style:text-properties fo:font-size="12pt" fo:language="en" fo:country="US" style:font-size-asian="12pt" style:language-asian="fi" style:country-asian="FI" style:font-size-complex="12pt"/>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Default_20_Paragraph_20_Font" style:display-name="Default Paragraph Font" style:family="text"/>
    <style:style style:name="footnote_20_reference" style:display-name="footnote reference"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RTF_5f_Num_20_2" style:display-name="RTF_Num 2">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0.9cm" fo:margin-bottom="2cm" fo:margin-left="2.244cm" fo:margin-right="2.244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meta:creation-date>2009-02-12T12:37:54</meta:creation-date>
    <dc:language>fi-FI</dc:language>
    <meta:editing-cycles>1</meta:editing-cycles>
    <meta:editing-duration>PT0S</meta:editing-duration>
    <meta:user-defined meta:name="Info 1"/>
    <meta:user-defined meta:name="Info 2"/>
    <meta:user-defined meta:name="Info 3"/>
    <meta:user-defined meta:name="Info 4"/>
    <meta:document-statistic meta:table-count="0" meta:image-count="0" meta:object-count="0" meta:page-count="2" meta:paragraph-count="30" meta:word-count="427" meta:character-count="3687"/>
  </office:meta>
</office:document-meta>
</file>