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Courier" svg:font-family="Courier, 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-2.286cm"/>
          <style:tab-stop style:position="0cm"/>
          <style:tab-stop style:position="2.286cm"/>
          <style:tab-stop style:position="4.572cm"/>
          <style:tab-stop style:position="6.858cm"/>
          <style:tab-stop style:position="9.144cm"/>
          <style:tab-stop style:position="11.43cm"/>
          <style:tab-stop style:position="13.716cm"/>
          <style:tab-stop style:position="16.002cm"/>
        </style:tab-stops>
      </style:paragraph-properties>
    </style:style>
    <style:style style:name="P2" style:family="paragraph" style:parent-style-name="Standard">
      <style:paragraph-properties>
        <style:tab-stops>
          <style:tab-stop style:position="-2.286cm"/>
          <style:tab-stop style:position="0cm"/>
          <style:tab-stop style:position="2.286cm"/>
          <style:tab-stop style:position="4.572cm"/>
          <style:tab-stop style:position="6.858cm"/>
          <style:tab-stop style:position="9.144cm"/>
          <style:tab-stop style:position="11.43cm"/>
          <style:tab-stop style:position="13.716cm"/>
          <style:tab-stop style:position="16.002cm"/>
        </style:tab-stops>
      </style:paragraph-properties>
      <style:text-properties fo:language="fi" fo:country="FI"/>
    </style:style>
    <style:style style:name="P3" style:family="paragraph" style:parent-style-name="Standard">
      <style:paragraph-properties>
        <style:tab-stops>
          <style:tab-stop style:position="-2.286cm"/>
          <style:tab-stop style:position="0cm"/>
          <style:tab-stop style:position="2.286cm"/>
          <style:tab-stop style:position="4.572cm"/>
          <style:tab-stop style:position="6.858cm"/>
          <style:tab-stop style:position="9.144cm"/>
          <style:tab-stop style:position="11.43cm"/>
          <style:tab-stop style:position="13.716cm"/>
          <style:tab-stop style:position="16.002cm"/>
        </style:tab-stops>
      </style:paragraph-properties>
      <style:text-properties fo:language="fi" fo:country="FI" style:font-name-asian="Courier"/>
    </style:style>
    <style:style style:name="P4" style:family="paragraph" style:parent-style-name="Standard" style:master-page-name="Standard">
      <style:paragraph-properties style:page-number="auto">
        <style:tab-stops>
          <style:tab-stop style:position="-2.286cm"/>
          <style:tab-stop style:position="0cm"/>
          <style:tab-stop style:position="2.286cm"/>
          <style:tab-stop style:position="4.572cm"/>
          <style:tab-stop style:position="6.858cm"/>
          <style:tab-stop style:position="9.144cm"/>
          <style:tab-stop style:position="11.43cm"/>
          <style:tab-stop style:position="13.716cm"/>
          <style:tab-stop style:position="16.002cm"/>
        </style:tab-stops>
      </style:paragraph-properties>
      <style:text-properties fo:language="fi" fo:country="FI"/>
    </style:style>
    <style:style style:name="T1" style:family="text">
      <style:text-properties style:font-name-asian="Courier"/>
    </style:style>
    <style:style style:name="T2" style:family="text">
      <style:text-properties fo:language="fi" fo:country="FI"/>
    </style:style>
    <style:style style:name="T3" style:family="text">
      <style:text-properties fo:language="fi" fo:country="FI" style:font-name-asian="Courier"/>
    </style:style>
    <style:style style:name="T4" style:family="text">
      <style:text-properties fo:language="fi" fo:country="FI" style:text-underline-style="solid" style:text-underline-width="auto" style:text-underline-color="font-color"/>
    </style:style>
    <style:style style:name="T5" style:family="text">
      <style:text-properties fo:language="fi" fo:country="FI" style:text-underline-style="solid" style:text-underline-width="auto" style:text-underline-color="font-color" style:font-name-asian="Couri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Peikko<text:span text:style-name="T1"> </text:span>nosti<text:span text:style-name="T1"> </text:span>esiin<text:span text:style-name="T1"> </text:span>valkoisen<text:span text:style-name="T1"> </text:span>tuolin<text:span text:style-name="T1"> </text:span>ja<text:span text:style-name="T1"> </text:span>pyysi<text:span text:style-name="T1"> </text:span>prinssiä<text:span text:style-name="T1"> </text:span>istuutumaan<text:span text:style-name="T1"> </text:span>siihen,<text:span text:style-name="T1"> </text:span>väsynythän<text:span text:style-name="T1"> </text:span>poika<text:span text:style-name="T1"> </text:span>kai<text:span text:style-name="T1"> </text:span>oli<text:span text:style-name="T1"> </text:span>pitkän<text:span text:style-name="T1"> </text:span>matkan<text:span text:style-name="T1"> </text:span>käveltyään.<text:span text:style-name="T1"> </text:span>Mutta<text:span text:style-name="T1"> </text:span>prinssisi<text:span text:style-name="T1"> </text:span>muisti<text:span text:style-name="T1"> </text:span>Singorran<text:span text:style-name="T1"> </text:span>varoituksen<text:span text:style-name="T1"> </text:span>ja<text:span text:style-name="T1"> </text:span>sanoi,<text:span text:style-name="T1"> </text:span>ettei<text:span text:style-name="T1"> </text:span>häntä<text:span text:style-name="T1"> </text:span>väsyttänyt<text:span text:style-name="T1"> </text:span>yhtään.<text:span text:style-name="T1"> </text:span>Silloin<text:span text:style-name="T1"> </text:span>peikko<text:span text:style-name="T1"> </text:span>osoitti<text:span text:style-name="T1"> </text:span>punaista<text:span text:style-name="T1"> </text:span>tuolia,<text:span text:style-name="T1"> </text:span>mutta<text:span text:style-name="T1"> </text:span>prinssi<text:span text:style-name="T1"> </text:span>sanoi,<text:span text:style-name="T1"> </text:span>että<text:span text:style-name="T1"> </text:span>hän<text:span text:style-name="T1"> </text:span>kyllä<text:span text:style-name="T1"> </text:span>jaksoi<text:span text:style-name="T1"> </text:span>seisoakin.<text:span text:style-name="T1"> </text:span>No,<text:span text:style-name="T1"> </text:span>peikko<text:span text:style-name="T1"> </text:span>viittasi<text:span text:style-name="T1"> </text:span>sinipunaista<text:span text:style-name="T1"> </text:span>tuolia,<text:span text:style-name="T1"> </text:span>mutta<text:span text:style-name="T1"> </text:span>prinssi<text:span text:style-name="T1"> </text:span>ei<text:span text:style-name="T1"> </text:span>istuutunut.<text:span text:style-name="T1"> </text:span>Ei<text:span text:style-name="T1"> </text:span>keltainenkaan<text:span text:style-name="T1"> </text:span>tuoli<text:span text:style-name="T1"> </text:span>hänelle<text:span text:style-name="T1"> </text:span>kelvannut.</text:p>
      <text:p text:style-name="P2"/>
      <text:p text:style-name="P2"/>
      <text:p text:style-name="P2">Mutta<text:span text:style-name="T1"> </text:span>kun<text:span text:style-name="T1"> </text:span>peikko<text:span text:style-name="T1"> </text:span>yhä<text:span text:style-name="T1"> </text:span>pyysi<text:span text:style-name="T1"> </text:span>häntä<text:span text:style-name="T1"> </text:span>istumaan,<text:span text:style-name="T1"> </text:span>meni<text:span text:style-name="T1"> </text:span>hän<text:span text:style-name="T1"> </text:span>salin<text:span text:style-name="T1"> </text:span>nurkassa<text:span text:style-name="T1"> </text:span>mustan<text:span text:style-name="T1"> </text:span>tuolin<text:span text:style-name="T1"> </text:span>luo<text:span text:style-name="T1"> </text:span>ja<text:span text:style-name="T1"> </text:span>istuutui<text:span text:style-name="T1"> </text:span>siihen.<text:span text:style-name="T1"> </text:span>Siinä<text:span text:style-name="T1"> </text:span>oli<text:span text:style-name="T1"> </text:span>mukava<text:span text:style-name="T1"> </text:span>levähtää,<text:span text:style-name="T1"> </text:span>tuumasi<text:span text:style-name="T1"> </text:span>hän.<text:span text:style-name="T1"> </text:span>Silloin<text:span text:style-name="T1"> </text:span>peikko<text:span text:style-name="T1"> </text:span>ymmärsi,<text:span text:style-name="T1"> </text:span>että<text:span text:style-name="T1"> </text:span>tämä<text:span text:style-name="T1"> </text:span>poika<text:span text:style-name="T1"> </text:span>olikin<text:span text:style-name="T1"> </text:span>varuillaan<text:span text:style-name="T1"> </text:span>ja<text:span text:style-name="T1"> </text:span>epäili<text:span text:style-name="T1"> </text:span>jotakin.<text:span text:style-name="T1"> </text:span>Eikä<text:span text:style-name="T1"> </text:span>peikko<text:span text:style-name="T1"> </text:span>tästä<text:span text:style-name="T1"> </text:span>yhtään<text:span text:style-name="T1"> </text:span>ystävällisemmäksi<text:span text:style-name="T1"> </text:span>tullut,<text:span text:style-name="T1"> </text:span>päinvastoin!</text:p>
      <text:p text:style-name="P2"/>
      <text:p text:style-name="P2"/>
      <text:p text:style-name="P1"><text:span text:style-name="T2">Peikko</text:span><text:span text:style-name="T3"> </text:span><text:span text:style-name="T2">haki</text:span><text:span text:style-name="T3"> </text:span><text:span text:style-name="T2">esille</text:span><text:span text:style-name="T3"> </text:span><text:span text:style-name="T2">makkaraa</text:span><text:span text:style-name="T3"> </text:span><text:span text:style-name="T2">ja</text:span><text:span text:style-name="T3"> </text:span><text:span text:style-name="T2">kehotti</text:span><text:span text:style-name="T3"> </text:span><text:span text:style-name="T2">prinssiä</text:span><text:span text:style-name="T3"> </text:span><text:span text:style-name="T2">syömään.</text:span><text:span text:style-name="T3"> </text:span><text:span text:style-name="T2">Pitkän</text:span><text:span text:style-name="T3"> </text:span><text:span text:style-name="T2">matkanhan</text:span><text:span text:style-name="T3"> </text:span><text:span text:style-name="T2">vieras</text:span><text:span text:style-name="T3"> </text:span><text:span text:style-name="T2">oli</text:span><text:span text:style-name="T3"> </text:span><text:span text:style-name="T2">kulkenut,</text:span><text:span text:style-name="T3"> </text:span><text:span text:style-name="T2">kyllähän</text:span><text:span text:style-name="T3"> </text:span><text:span text:style-name="T2">hänen</text:span><text:span text:style-name="T3"> </text:span><text:span text:style-name="T2">täytyisi</text:span><text:span text:style-name="T3"> </text:span><text:span text:style-name="T2">vähän</text:span><text:span text:style-name="T3"> </text:span><text:span text:style-name="T2">virkistäytyä,</text:span><text:span text:style-name="T3"> </text:span><text:span text:style-name="T2">tuumasi</text:span><text:span text:style-name="T3"> </text:span><text:span text:style-name="T2">peikko.</text:span><text:span text:style-name="T3"> </text:span><text:span text:style-name="T2">Mutta</text:span><text:span text:style-name="T3"> </text:span><text:span text:style-name="T2">prinssi</text:span><text:span text:style-name="T3"> </text:span><text:span text:style-name="T2">kieltäytyi</text:span><text:span text:style-name="T3"> </text:span><text:span text:style-name="T2">kohteliaasti,</text:span><text:span text:style-name="T3"> </text:span><text:span text:style-name="T4">hänellä</text:span><text:span text:style-name="T5"> </text:span><text:span text:style-name="T4">ei</text:span><text:span text:style-name="T5"> </text:span><text:span text:style-name="T4">ollut</text:span><text:span text:style-name="T5"> </text:span><text:span text:style-name="T4">nälkä.</text:span><text:span text:style-name="T3"> </text:span><text:span text:style-name="T2">Peikko</text:span><text:span text:style-name="T3"> </text:span><text:span text:style-name="T2">oli</text:span><text:span text:style-name="T3"> </text:span><text:span text:style-name="T2">itsepäinen,</text:span><text:span text:style-name="T3"> </text:span><text:span text:style-name="T2">hän</text:span><text:span text:style-name="T3"> </text:span><text:span text:style-name="T2">sanoi,</text:span><text:span text:style-name="T3"> </text:span><text:span text:style-name="T2">että</text:span><text:span text:style-name="T3"> </text:span><text:span text:style-name="T2">prinssin</text:span><text:span text:style-name="T3"> </text:span><text:span text:style-name="T2">oli</text:span><text:span text:style-name="T3"> </text:span><text:span text:style-name="T2">syötävä,</text:span><text:span text:style-name="T3"> </text:span><text:span text:style-name="T2">halusi</text:span><text:span text:style-name="T3"> </text:span><text:span text:style-name="T2">tai</text:span><text:span text:style-name="T3"> </text:span><text:span text:style-name="T2">ei.</text:span><text:span text:style-name="T3"> </text:span><text:span text:style-name="T2">Ja</text:span><text:span text:style-name="T3"> </text:span><text:span text:style-name="T2">merenpeikko</text:span><text:span text:style-name="T3"> </text:span><text:span text:style-name="T2">meni</text:span><text:span text:style-name="T3"> </text:span><text:span text:style-name="T2">järjestelemään</text:span><text:span text:style-name="T3"> </text:span><text:span text:style-name="T2">kapioita,</text:span><text:span text:style-name="T3"> </text:span><text:span text:style-name="T2">mutta</text:span><text:span text:style-name="T3"> </text:span><text:span text:style-name="T2">ennen</text:span><text:span text:style-name="T3"> </text:span><text:span text:style-name="T2">lähtöään</text:span><text:span text:style-name="T3"> </text:span><text:span text:style-name="T2">hän</text:span><text:span text:style-name="T3"> </text:span><text:span text:style-name="T2">sanoi:</text:span></text:p>
      <text:p text:style-name="P2"/>
      <text:p text:style-name="P2"/>
      <text:p text:style-name="P2">Käärme<text:span text:style-name="T1"> </text:span>käyrä,<text:span text:style-name="T1"> </text:span>kirkassilmä,</text:p>
      <text:p text:style-name="P2">vartioi,<text:span text:style-name="T1"> </text:span>pidä<text:span text:style-name="T1"> </text:span>varasi!</text:p>
      <text:p text:style-name="P2"/>
      <text:p text:style-name="P2"/>
      <text:p text:style-name="P2">Ja<text:span text:style-name="T1"> </text:span>prinssi<text:span text:style-name="T1"> </text:span>näki<text:span text:style-name="T1"> </text:span>lattialla<text:span text:style-name="T1"> </text:span>kiemurtelevan<text:span text:style-name="T1"> </text:span>käärmeen.<text:span text:style-name="T1"> </text:span>Hän<text:span text:style-name="T1"> </text:span>muisti<text:span text:style-name="T1"> </text:span>kaikki<text:span text:style-name="T1"> </text:span>Singorran<text:span text:style-name="T1"> </text:span>sanat<text:span text:style-name="T1"> </text:span>ja<text:span text:style-name="T1"> </text:span>meni<text:span text:style-name="T1"> </text:span>käärmeen<text:span text:style-name="T1"> </text:span>luokse,<text:span text:style-name="T1"> </text:span>silitti<text:span text:style-name="T1"> </text:span>sitä<text:span text:style-name="T1"> </text:span>kädellään<text:span text:style-name="T1"> </text:span>ja<text:span text:style-name="T1"> </text:span>pani<text:span text:style-name="T1"> </text:span>silkkityynyn<text:span text:style-name="T1"> </text:span>sen<text:span text:style-name="T1"> </text:span>pään<text:span text:style-name="T1"> </text:span>alle.<text:span text:style-name="T1"> </text:span>Sitten<text:span text:style-name="T1"> </text:span>hän<text:span text:style-name="T1"> </text:span>hiipi<text:span text:style-name="T1"> </text:span>nurkkaan,<text:span text:style-name="T1"> </text:span>piilotti<text:span text:style-name="T1"> </text:span>makkaran<text:span text:style-name="T1"> </text:span>luudan<text:span text:style-name="T1"> </text:span>alle<text:span text:style-name="T1"> </text:span>ja<text:span text:style-name="T1"> </text:span>palasi<text:span text:style-name="T1"> </text:span>paikalleen.</text:p>
      <text:p text:style-name="P3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Courier" svg:font-family="Courier, 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i" fo:country="FI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fi" fo:country="FI" style:font-name-asian="WenQuanYi Micro Hei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ourier" fo:font-size="12pt" fo:language="en" fo:country="US" style:font-name-asian="Times New Roman" style:font-size-asian="12pt" style:language-asian="fi" style:country-asian="FI" style:font-name-complex="Courier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WenQuanYi Micro Hei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Kappaleen_20_oletusfontti" style:display-name="Kappaleen oletusfontti" style:family="text"/>
    <style:style style:name="Footnote_20_Symbol" style:display-name="Footnote Symbol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 style:page-usage="mirrored">
      <style:page-layout-properties fo:page-width="21.001cm" fo:page-height="29.7cm" style:num-format="1" style:print-orientation="portrait" fo:margin-top="1.27cm" fo:margin-bottom="2.286cm" fo:margin-left="2.286cm" fo:margin-right="2.286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Peikko nosti esiin valkoisen tuolin ja pyysi prinssiä istuutumaan siihen, väsynythän poika kai oli pitkän matkan käveltyään</dc:title>
    <meta:initial-creator>Yläaste</meta:initial-creator>
    <meta:creation-date>2001-09-18T08:16:00</meta:creation-date>
    <dc:creator>Yläaste</dc:creator>
    <dc:date>2001-09-18T08:16:00</dc:date>
    <meta:editing-cycles>2</meta:editing-cycles>
    <meta:editing-duration>P15824DT17H31M44S</meta:editing-duration>
    <meta:document-statistic meta:table-count="0" meta:image-count="0" meta:object-count="0" meta:page-count="1" meta:paragraph-count="7" meta:word-count="187" meta:character-count="1365" meta:non-whitespace-character-count="1364"/>
    <meta:generator>LibreOffice/3.4$Unix LibreOffice_project/340m1$Build-402</meta:generator>
    <meta:user-defined meta:name="Info 1"/>
    <meta:user-defined meta:name="Info 2"/>
    <meta:user-defined meta:name="Info 3"/>
    <meta:user-defined meta:name="Info 4"/>
  </office:meta>
</office:document-meta>
</file>