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Lucida Console" svg:font-family="'Lucida Console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line-height="150%" style:page-number="auto"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style:font-name="Arial" fo:language="fi" fo:country="FI" style:font-name-complex="Arial"/>
    </style:style>
    <style:style style:name="P2" style:family="paragraph" style:parent-style-name="Standard">
      <style:paragraph-properties fo:line-height="150%"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style:font-name="Arial" fo:language="fi" fo:country="FI" style:font-name-complex="Arial"/>
    </style:style>
    <style:style style:name="P3" style:family="paragraph" style:parent-style-name="Standard">
      <style:paragraph-properties fo:line-height="150%"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  <style:text-properties fo:language="fi" fo:country="FI"/>
    </style:style>
    <style:style style:name="T1" style:family="text">
      <style:text-properties style:font-name-asian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2"/>
      <text:p text:style-name="P2">Heinäkuunn<text:span text:style-name="T1"> </text:span>illan<text:span text:style-name="T1"> </text:span>aamun<text:span text:style-name="T1"> </text:span>aurinko<text:span text:style-name="T1"> </text:span>tähtäsi<text:span text:style-name="T1"> </text:span>oveovelan<text:span text:style-name="T1"> </text:span>näköisenä<text:span text:style-name="T1"> </text:span>kaukaisen<text:span text:style-name="T1"> </text:span>Mykrävuoren<text:span text:style-name="T1"> </text:span>huipulta,<text:span text:style-name="T1"> </text:span>erään<text:span text:style-name="T1"> </text:span>kuusen<text:span text:style-name="T1"> </text:span>latvasta<text:span text:style-name="T1"> </text:span>latvasta.<text:span text:style-name="T1"> <text:s/></text:span>Soiden<text:span text:style-name="T1"> </text:span>reunat<text:span text:style-name="T1"> </text:span>pupu<text:span text:style-name="T1"> </text:span>sinersivät<text:span text:style-name="T1"> </text:span>autereesta<text:span text:style-name="T1"> </text:span>ja<text:span text:style-name="T1"> </text:span>lampien<text:span text:style-name="T1"> </text:span>pinnat<text:span text:style-name="T1"> </text:span>liekehtivät.<text:span text:style-name="T1"> <text:s/></text:span>Kanahaukka<text:span text:style-name="T1"> </text:span>söii<text:span text:style-name="T1"> </text:span>viimeisen<text:span text:style-name="T1"> </text:span>lihamurusen<text:span text:style-name="T1"> </text:span>tappamastaan<text:span text:style-name="T1"> </text:span>tavinrääpäleestä<text:span text:style-name="T1"> </text:span>Huolainlammen<text:span text:style-name="T1"> </text:span>rannalla<text:span text:style-name="T1"> </text:span>ja<text:span text:style-name="T1"> </text:span>ja<text:span text:style-name="T1"> </text:span>lehahti<text:span text:style-name="T1"> </text:span>sitten<text:span text:style-name="T1"> </text:span>lentoon.<text:span text:style-name="T1"> </text:span>Rauhahallisin<text:span text:style-name="T1"> </text:span>siiveniskuin<text:span text:style-name="T1"> </text:span>se<text:span text:style-name="T1"> </text:span>huopaili<text:span text:style-name="T1"> </text:span>vihvihreän<text:span text:style-name="T1"> </text:span>metsän<text:span text:style-name="T1"> </text:span>päällä<text:span text:style-name="T1"> </text:span>puidenden<text:span text:style-name="T1"> </text:span>latvoja<text:span text:style-name="T1"> </text:span>hipoen,<text:span text:style-name="T1"> </text:span>nousi<text:span text:style-name="T1"> </text:span>laiskannäköisenä<text:span text:style-name="T1"> </text:span>Havukan<text:span text:style-name="T1"> </text:span>rinnettä<text:span text:style-name="T1"> </text:span>ylöspäin,,,,<text:span text:style-name="T1"> </text:span>teki<text:span text:style-name="T1"> </text:span>pari<text:span text:style-name="T1"> </text:span>syöksksyä<text:span text:style-name="T1"> </text:span>hätääntyneen<text:span text:style-name="T1"> </text:span>jäniksen<text:span text:style-name="T1"> </text:span>perään,<text:span text:style-name="T1"> </text:span>mutta<text:span text:style-name="T1"> </text:span>ei<text:span text:style-name="T1"> </text:span>viitsinyt<text:span text:style-name="T1"> </text:span>kehittää<text:span text:style-name="T1"> </text:span>jopa<text:span text:style-name="T1"> </text:span>hurjempaa<text:span text:style-name="T1"> </text:span>ajoa.<text:span text:style-name="T1"> </text:span>Sese<text:span text:style-name="T1"> </text:span>lehahti<text:span text:style-name="T1"> </text:span>Havukka-ahon<text:span text:style-name="T1"> </text:span>veräjäntolpalle<text:span text:style-name="T1"> </text:span>istttumaan.<text:span text:style-name="T1"> </text:span>Siinänä<text:span text:style-name="T1"> </text:span>se<text:span text:style-name="T1"> </text:span>liikehti<text:span text:style-name="T1"> </text:span>raukeasti<text:span text:style-name="T1"> </text:span>höyhenpukuaan<text:span text:style-name="T1"> </text:span>oikoessaan<text:span text:style-name="T1"> </text:span>ja<text:span text:style-name="T1"> </text:span>ja<text:span text:style-name="T1"> </text:span>herpaantui<text:span text:style-name="T1"> </text:span>sitten<text:span text:style-name="T1"> </text:span>sitten<text:span text:style-name="T1"> </text:span>liikkumattomana<text:span text:style-name="T1"> </text:span>istumaan<text:span text:style-name="T1"> </text:span>ja<text:span text:style-name="T1"> </text:span>tuijottamaan.<text:span text:style-name="T1"> <text:s/></text:span>Oli<text:span text:style-name="T1"> </text:span>talossatulossa<text:span text:style-name="T1"> </text:span>hellepäivä,<text:span text:style-name="T1"> </text:span>ilmassa<text:span text:style-name="T1"> </text:span>oli<text:span text:style-name="T1"> </text:span>kaukaisen<text:span text:style-name="T1"> </text:span>kukulon<text:span text:style-name="T1"> </text:span>tunkkainen<text:span text:style-name="T1"> </text:span>haju.<text:span text:style-name="T1"> </text:span>Haukka<text:span text:style-name="T1"> </text:span>aukaisi<text:span text:style-name="T1"> </text:span>nokkansa<text:span text:style-name="T1"> </text:span>ja<text:span text:style-name="T1"> </text:span>läähätti<text:span text:style-name="T1"> </text:span>muutaman<text:span text:style-name="T1"> </text:span>kerran<text:span text:style-name="T1"> </text:span>selkäkupeet<text:span text:style-name="T1"> </text:span>heilahdellen.</text:p>
      <text:p text:style-name="P2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Hindi1" svg:font-family="'Lohit Hindi'"/>
    <style:font-face style:name="Lucida Console" svg:font-family="'Lucida Console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i" fo:country="FI" style:font-name-asian="WenQuanYi Micro Hei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i" fo:country="FI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Lucida Console" fo:font-family="'Lucida Console'" style:font-family-generic="modern" fo:font-size="12pt" fo:language="en" fo:country="US" style:font-name-asian="Times New Roman" style:font-family-asian="'Times New Roman'" style:font-family-generic-asian="roman" style:font-pitch-asian="variable" style:font-size-asian="12pt" style:language-asian="fi" style:country-asian="FI" style:font-name-complex="Lucida Console" style:font-family-complex="'Lucida Console'" style:font-family-generic-complex="modern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 style:font-family-complex="'Lohit Hindi'"/>
    </style:style>
    <style:style style:name="Kappaleen_20_oletusfontti" style:display-name="Kappaleen oletusfontti" style:family="text"/>
    <style:style style:name="Footnote_20_Symbol" style:display-name="Footnote Symbol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 style:page-usage="mirrored">
      <style:page-layout-properties fo:page-width="21.001cm" fo:page-height="29.7cm" style:num-format="1" style:print-orientation="portrait" fo:margin-top="1.27cm" fo:margin-bottom="2.286cm" fo:margin-left="2.286cm" fo:margin-right="2.286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Heinäkuunn illan aamun aurinko tähtäsi oveovelan näköisenä kaukaisen Mykrävuoren huipulta, erään kuusen latvasta latvasta</dc:title>
    <meta:initial-creator>kyosilva</meta:initial-creator>
    <meta:creation-date>2001-02-13T17:30:00</meta:creation-date>
    <dc:date>2015-08-17T14:20:34.510411227</dc:date>
    <meta:editing-cycles>3</meta:editing-cycles>
    <meta:editing-duration>P2171DT9H31M44S</meta:editing-duration>
    <meta:generator>LibreOffice/4.2.8.2$Linux_X86_64 LibreOffice_project/420m0$Build-2</meta:generator>
    <meta:document-statistic meta:table-count="0" meta:image-count="0" meta:object-count="0" meta:page-count="1" meta:paragraph-count="1" meta:word-count="102" meta:character-count="898" meta:non-whitespace-character-count="898"/>
    <meta:user-defined meta:name="Info 1"/>
    <meta:user-defined meta:name="Info 2"/>
    <meta:user-defined meta:name="Info 3"/>
    <meta:user-defined meta:name="Info 4"/>
  </office:meta>
</office:document-meta>
</file>