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automatic-styles>
    <style:style style:name="P1" style:family="paragraph" style:parent-style-name="Standard" style:master-page-name="Standard">
      <style:text-properties fo:font-size="12pt" style:font-size-asian="12pt"/>
    </style:style>
    <style:style style:name="P2" style:family="paragraph" style:parent-style-name="Standard">
      <style:text-properties fo:font-size="12pt" style:font-size-asian="12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kstin ja grafiikan asetteleminen sivulle</text:p>
      <text:p text:style-name="P2"/>
      <text:p text:style-name="Text_20_body">Voit siirtää piirrosobjekteja, esimerkiksi tekstikehyksiä, automaattisia muotoja, ClipArt -kuvia, WordArt -objekteja, muita kuvia ja toisista sovelluksista tuotuja kuvia, useimmiten pelkästään vetämällä ne hiirellä haluamaasi paikkaan. Voit myös sijoittaa piirrosobjektin tarkoin määritettyyn paikkaan ja liittää eli ankkuroida sen kappaleeseen niin, että se liikkuu kappaleen mukana, kun kappaletta siirretään. </text:p>
      <text:p text:style-name="Text_20_body">Voit rivittää tekstiä minkä muotoisen tai kokoisen piirrosobjektin ympärille tahansa. Voit myös määrittää kummalle puolelle tekstikehystä tai grafiikkaa haluat tekstin rivittyvän sekä niiden etäisyyden ympäröivästä tekstistä. </text:p>
      <text:p text:style-name="P2"/>
      <text:p text:style-name="P2">Voit asettaa tekstiä ja grafiikkaa päällekkäin esimerkiksi luomalla vesileiman, joka näkyy asiakirjan kaikilla tulostetuilla sivuilla. </text:p>
      <text:p text:style-name="P2">Voit tasata piirrosobjekteja suhteessa toisiinsa tai suhteessa koko sivuun, esimerkiksi sivun yläreunan tai vasemman reunuksen mukaan. Voit myös järjestää (tai jakaa) piirrosobjektit sivulle niin, että niiden keskinäiset etäisyydet ovat yhtä suuria vaaka- tai pystysuunnassa tai suhteessa koko sivuun. </text:p>
      <text:p text:style-name="P2">Voit siirtää piirrosobjektia, monivalintaa tai ryhmää myös vähän kerralla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i" fo:country="FI" style:font-size-asian="12pt" style:language-asian="fi" style:country-asian="FI" style:font-size-complex="12pt" style:language-complex="fi" style:country-complex="FI"/>
    </style:default-style>
    <style:default-style style:family="paragraph">
      <style:paragraph-properties fo:hyphenation-ladder-count="no-limit" style:text-autospace="ideograph-alpha" style:punctuation-wrap="hanging" style:line-break="strict" style:tab-stop-distance="2.3cm" style:writing-mode="page"/>
      <style:text-properties style:use-window-font-color="true" style:font-name="Nimbus Roman No9 L" fo:font-size="12pt" fo:language="fi" fo:country="FI" style:font-name-asian="DejaVu Sans" style:font-size-asian="12pt" style:language-asian="fi" style:country-asian="FI" style:font-name-complex="Andale Sans UI" style:font-size-complex="12pt" style:language-complex="fi" style:country-complex="FI"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0pt" fo:language="fi" fo:country="FI" style:font-name-asian="Times New Roman" style:font-size-asian="10pt" style:font-name-complex="Times New Roman" style:font-size-complex="10pt"/>
    </style:style>
    <style:style style:name="Text_20_body" style:display-name="Text body" style:family="paragraph" style:parent-style-name="Standard" style:class="text">
      <style:text-properties fo:font-size="12pt" style:font-size-asian="12pt"/>
    </style:style>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Andale Sans UI" style:font-size-asian="14pt" style:font-name-complex="Andale Sans UI" style:font-size-complex="14pt"/>
    </style:style>
    <style:style style:name="List" style:family="paragraph" style:parent-style-name="Text_20_body" style:class="list">
      <style:text-properties style:font-name-complex="Andale Sans U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ndale Sans UI1" style:font-size-complex="12pt" style:font-style-complex="italic"/>
    </style:style>
    <style:style style:name="Index" style:family="paragraph" style:parent-style-name="Standard" style:class="index">
      <style:paragraph-properties text:number-lines="false" text:line-number="0"/>
      <style:text-properties style:font-name-complex="Andale Sans UI1"/>
    </style:style>
    <style:style style:name="Kappaleen_20_oletusfontti" style:display-name="Kappaleen oletusfontti"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499cm" fo:margin-bottom="2.499cm" fo:margin-left="2cm" fo:margin-right="2cm" style:writing-mode="lr-tb" style:layout-grid-color="#c0c0c0" style:layout-grid-lines="38" style:layout-grid-base-height="0.353cm" style:layout-grid-ruby-height="0.28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7$Build-9044</meta:generator>
    <dc:title>Tekstin ja grafiikan asetteleminen sivulle</dc:title>
    <meta:initial-creator>Silvasti Kyösti</meta:initial-creator>
    <meta:creation-date>1999-01-01T16:28:00</meta:creation-date>
    <dc:creator>Silvasti Kyösti</dc:creator>
    <dc:date>1999-01-01T16:44:00</dc:date>
    <dc:language>fi-FI</dc:language>
    <meta:editing-cycles>1</meta:editing-cycles>
    <meta:editing-duration>PT7M0S</meta:editing-duration>
    <meta:user-defined meta:name="Info 1"/>
    <meta:user-defined meta:name="Info 2"/>
    <meta:user-defined meta:name="Info 3"/>
    <meta:user-defined meta:name="Info 4"/>
    <meta:document-statistic meta:table-count="0" meta:image-count="0" meta:object-count="0" meta:page-count="1" meta:paragraph-count="6" meta:word-count="140" meta:character-count="1193"/>
  </office:meta>
</office:document-meta>
</file>