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text/xml" manifest:full-path="meta.xml"/>
  <manifest:file-entry manifest:media-type="text/xml" manifest:full-path="settings.xml"/>
  <manifest:file-entry manifest:media-type="text/xml" manifest:full-path="content.xml"/>
  <manifest:file-entry manifest:media-type="image/png" manifest:full-path="Thumbnails/thumbnail.png"/>
  <manifest:file-entry manifest:media-type="application/rdf+xml" manifest:full-path="manifest.rdf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ohit Hindi1" svg:font-family="'Lohit Hindi'"/>
    <style:font-face style:name="Courier" svg:font-family="Courier" style:font-family-generic="modern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Lohit Hindi" svg:font-family="'Lohit Hindi'" style:font-family-generic="system" style:font-pitch="variable"/>
    <style:font-face style:name="WenQuanYi Micro Hei" svg:font-family="'WenQuanYi Micro Hei'" style:font-family-generic="system" style:font-pitch="variable"/>
  </office:font-face-decls>
  <office:automatic-styles>
    <style:style style:name="P1" style:family="paragraph" style:parent-style-name="Standard" style:master-page-name="Standard">
      <style:paragraph-properties style:page-number="auto">
        <style:tab-stops>
          <style:tab-stop style:position="-2.286cm"/>
          <style:tab-stop style:position="0cm"/>
          <style:tab-stop style:position="2.286cm"/>
          <style:tab-stop style:position="4.572cm"/>
          <style:tab-stop style:position="6.858cm"/>
          <style:tab-stop style:position="9.144cm"/>
          <style:tab-stop style:position="11.43cm"/>
          <style:tab-stop style:position="13.716cm"/>
          <style:tab-stop style:position="16.002cm"/>
        </style:tab-stops>
      </style:paragraph-properties>
    </style:style>
    <style:style style:name="T1" style:family="text">
      <style:text-properties fo:language="fi" fo:country="FI"/>
    </style:style>
    <style:style style:name="T2" style:family="text">
      <style:text-properties fo:language="fi" fo:country="FI" style:font-name-asian="Courier"/>
    </style:style>
    <style:style style:name="T3" style:family="text">
      <style:text-properties fo:language="fi" fo:country="FI" style:text-underline-style="solid" style:text-underline-width="auto" style:text-underline-color="font-color"/>
    </style:style>
    <style:style style:name="T4" style:family="text">
      <style:text-properties fo:language="fi" fo:country="FI" fo:font-weight="bold" style:font-weight-asian="bold"/>
    </style:style>
    <style:style style:name="T5" style:family="text">
      <style:text-properties fo:language="fi" fo:country="FI" fo:font-weight="bold" style:font-name-asian="Courier" style:font-weight-asian="bol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<text:span text:style-name="T1">Se</text:span><text:span text:style-name="T2"> </text:span><text:span text:style-name="T1">oli</text:span><text:span text:style-name="T2"> </text:span><text:span text:style-name="T3">hyvä.</text:span><text:span text:style-name="T2"> <text:s/></text:span><text:span text:style-name="T1">Minä</text:span><text:span text:style-name="T2"> </text:span><text:span text:style-name="T1">olin</text:span><text:span text:style-name="T2"> </text:span><text:span text:style-name="T1">jo</text:span><text:span text:style-name="T2"> </text:span><text:span text:style-name="T4">viikko</text:span><text:span text:style-name="T5"> </text:span><text:span text:style-name="T4">sitten</text:span><text:span text:style-name="T2"> </text:span><text:span text:style-name="T1">sanonut</text:span><text:span text:style-name="T2"> </text:span><text:span text:style-name="T3">apulaiselle,</text:span><text:span text:style-name="T2"> </text:span><text:span text:style-name="T1">ettei</text:span><text:span text:style-name="T2"> </text:span><text:span text:style-name="T1">enää</text:span><text:span text:style-name="T2"> </text:span><text:span text:style-name="T1">kumisaappaita</text:span><text:span text:style-name="T2"> </text:span><text:span text:style-name="T1">lapsille.</text:span><text:span text:style-name="T2"> <text:s/></text:span><text:span text:style-name="T1">Jalka</text:span><text:span text:style-name="T2"> </text:span><text:span text:style-name="T1">siinä</text:span><text:span text:style-name="T2"> </text:span><text:span text:style-name="T1">vain</text:span><text:span text:style-name="T2"> </text:span><text:span text:style-name="T1">hikoontuu.</text:span><text:span text:style-name="T2"> <text:s/></text:span><text:span text:style-name="T1">Maa</text:span><text:span text:style-name="T2"> </text:span><text:span text:style-name="T1">on</text:span><text:span text:style-name="T2"> </text:span><text:span text:style-name="T1">jo</text:span><text:span text:style-name="T2"> </text:span><text:span text:style-name="T1">kuiva,</text:span><text:span text:style-name="T2"> </text:span><text:span text:style-name="T4">rantatiekin</text:span><text:span text:style-name="T1">,</text:span><text:span text:style-name="T2"> </text:span><text:span text:style-name="T1">kuka</text:span><text:span text:style-name="T2"> </text:span><text:span text:style-name="T1">nyt</text:span><text:span text:style-name="T2"> </text:span><text:span text:style-name="T3">kumisaappaissa</text:span><text:span text:style-name="T2"> </text:span><text:span text:style-name="T1">enää</text:span><text:span text:style-name="T2"> </text:span><text:span text:style-name="T1">näin</text:span><text:span text:style-name="T2"> </text:span><text:span text:style-name="T1">kuivan</text:span><text:span text:style-name="T2"> </text:span><text:span text:style-name="T1">maan</text:span><text:span text:style-name="T2"> </text:span><text:span text:style-name="T1">aikaan.</text:span><text:span text:style-name="T2"> <text:s text:c="2"/></text:span><text:span text:style-name="T1">Mittari</text:span><text:span text:style-name="T2"> </text:span><text:span text:style-name="T1">osoittaa</text:span><text:span text:style-name="T2"> </text:span><text:span text:style-name="T1">toistakymmentä</text:span><text:span text:style-name="T2"> </text:span><text:span text:style-name="T1">astetta</text:span><text:span text:style-name="T2"> </text:span><text:span text:style-name="T1">varjossa.</text:span><text:span text:style-name="T2"> <text:s/></text:span><text:span text:style-name="T4">Ei</text:span><text:span text:style-name="T5"> </text:span><text:span text:style-name="T4">ole</text:span><text:span text:style-name="T2"> </text:span><text:span text:style-name="T1">enää</text:span><text:span text:style-name="T2"> </text:span><text:span text:style-name="T1">rapakoitakaan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Lohit Hindi1" svg:font-family="'Lohit Hindi'"/>
    <style:font-face style:name="Courier" svg:font-family="Courier" style:font-family-generic="modern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Lohit Hindi" svg:font-family="'Lohit Hindi'" style:font-family-generic="system" style:font-pitch="variable"/>
    <style:font-face style:name="WenQuanYi Micro Hei" svg:font-family="'WenQuanYi Micro Hei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fi" fo:country="FI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style:font-name="Liberation Serif" fo:font-size="12pt" fo:language="fi" fo:country="FI" style:font-name-asian="WenQuanYi Micro Hei" style:font-size-asian="10.5pt" style:language-asian="zh" style:country-asian="CN" style:font-name-complex="Lohit Hind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Courier" fo:font-size="12pt" fo:language="en" fo:country="US" style:font-name-asian="Times New Roman" style:font-size-asian="12pt" style:language-asian="fi" style:country-asian="FI" style:font-name-complex="Courier" style:font-size-complex="10pt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Liberation Sans" fo:font-size="14pt" style:font-name-asian="WenQuanYi Micro Hei" style:font-size-asian="14pt" style:font-name-complex="Lohit Hindi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size-asian="12pt" style:font-name-complex="Lohit Hindi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ohit Hindi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Hindi1"/>
    </style:style>
    <style:style style:name="Kappaleen_20_oletusfontti" style:display-name="Kappaleen oletusfontti" style:family="text"/>
    <style:style style:name="Footnote_20_Symbol" style:display-name="Footnote Symbol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 style:page-usage="mirrored">
      <style:page-layout-properties fo:page-width="21.001cm" fo:page-height="29.7cm" style:num-format="1" style:print-orientation="portrait" fo:margin-top="1.27cm" fo:margin-bottom="2.286cm" fo:margin-left="2.286cm" fo:margin-right="2.286cm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Se oli hyvä</dc:title>
    <meta:initial-creator>kyosilva</meta:initial-creator>
    <meta:creation-date>2001-09-13T12:35:00</meta:creation-date>
    <dc:creator>kyosilva</dc:creator>
    <dc:date>2001-09-13T12:35:00</dc:date>
    <meta:editing-cycles>2</meta:editing-cycles>
    <meta:editing-duration>P15824DT17H31M44S</meta:editing-duration>
    <meta:document-statistic meta:table-count="0" meta:image-count="0" meta:object-count="0" meta:page-count="1" meta:paragraph-count="1" meta:word-count="40" meta:character-count="290" meta:non-whitespace-character-count="290"/>
    <meta:generator>LibreOffice/3.4$Unix LibreOffice_project/340m1$Build-402</meta:generator>
    <meta:user-defined meta:name="Info 1"/>
    <meta:user-defined meta:name="Info 2"/>
    <meta:user-defined meta:name="Info 3"/>
    <meta:user-defined meta:name="Info 4"/>
  </office:meta>
</office:document-meta>
</file>