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style:font-name="Arial" fo:language="fi" fo:country="FI" style:font-name-complex="Arial"/>
    </style:style>
    <style:style style:name="P2" style:family="paragraph" style:parent-style-name="Standard" style:master-page-name="Standard">
      <style:paragraph-properties style:page-number="auto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style:font-name="Arial" fo:language="fi" fo:country="FI" style:font-name-complex="Arial"/>
    </style:style>
    <style:style style:name="T1" style:family="text">
      <style:text-properties style:font-name-asian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-<text:span text:style-name="T1"> </text:span>Minä<text:span text:style-name="T1"> </text:span>autan,<text:span text:style-name="T1"> </text:span>minä<text:span text:style-name="T1"> </text:span>sanoin,<text:span text:style-name="T1"> </text:span>ojenna<text:span text:style-name="T1"> </text:span>koipesi<text:span text:style-name="T1"> </text:span>tänne.<text:span text:style-name="T1"> <text:s/></text:span>Onpa<text:span text:style-name="T1"> </text:span>mustat<text:span text:style-name="T1"> </text:span>ja<text:span text:style-name="T1"> </text:span>hikiset.<text:span text:style-name="T1"> <text:s/></text:span>Miten<text:span text:style-name="T1"> </text:span>ihmeessä<text:span text:style-name="T1"> </text:span>pienen<text:span text:style-name="T1"> </text:span>tytön<text:span text:style-name="T1"> </text:span>varpaat<text:span text:style-name="T1"> </text:span>voi<text:span text:style-name="T1"> </text:span>olla<text:span text:style-name="T1"> </text:span>noin<text:span text:style-name="T1"> </text:span>mustat<text:span text:style-name="T1"> </text:span>ja<text:span text:style-name="T1"> </text:span>hikiset.<text:span text:style-name="T1"> <text:s/></text:span>Mikset<text:span text:style-name="T1"> </text:span>sinä<text:span text:style-name="T1"> </text:span>ole<text:span text:style-name="T1"> </text:span>käynyt<text:span text:style-name="T1"> </text:span>vaihtamassa<text:span text:style-name="T1"> </text:span>sukkia<text:span text:style-name="T1"> </text:span>ja<text:span text:style-name="T1"> </text:span>pesemässä<text:span text:style-name="T1"> </text:span>varpaita<text:span text:style-name="T1"> </text:span>kun<text:span text:style-name="T1"> </text:span>kerran<text:span text:style-name="T1"> </text:span>tiesit.<text:span text:style-name="T1"> <text:s/></text:span>Mee<text:span text:style-name="T1"> </text:span>nyt<text:span text:style-name="T1"> </text:span>äkkiä<text:span text:style-name="T1"> </text:span>kylpyhuoneeseen<text:span text:style-name="T1"> </text:span>ja<text:span text:style-name="T1"> </text:span>pese<text:span text:style-name="T1"> </text:span>kunnolla,<text:span text:style-name="T1"> </text:span>ei<text:span text:style-name="T1"> </text:span>tuommoisilla<text:span text:style-name="T1"> </text:span>jaloilla<text:span text:style-name="T1"> </text:span>nukkumaan<text:span text:style-name="T1"> </text:span>mennä.<text:span text:style-name="T1"> <text:s/></text:span>Et<text:span text:style-name="T1"> </text:span>kai<text:span text:style-name="T1"> </text:span>sinä<text:span text:style-name="T1"> </text:span>ole<text:span text:style-name="T1"> </text:span>pitänyt<text:span text:style-name="T1"> </text:span>kumisaappaita.</text:p>
      <text:p text:style-name="P1"><text:span text:style-name="T1"><text:s/></text:span>Ei<text:span text:style-name="T1"> </text:span>ollut<text:span text:style-name="T1"> </text:span>pitäny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i" fo:country="FI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ourier" fo:font-size="12pt" fo:language="en" fo:country="US" style:font-name-asian="Times New Roman" style:font-size-asian="12pt" style:language-asian="fi" style:country-asian="FI" style:font-name-complex="Courier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Kappaleen_20_oletusfontti" style:display-name="Kappaleen oletusfontti" style:family="text"/>
    <style:style style:name="Footnote_20_Symbol" style:display-name="Footnote Symbol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.27cm" fo:margin-bottom="2.286cm" fo:margin-left="2.286cm" fo:margin-right="2.286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- Minä autan, minä sanoin, ojenna koipesi tänne</dc:title>
    <meta:initial-creator>Yläaste</meta:initial-creator>
    <meta:creation-date>2001-02-06T08:55:00</meta:creation-date>
    <dc:creator>Yläaste</dc:creator>
    <dc:date>2001-02-06T08:55:00</dc:date>
    <meta:editing-cycles>2</meta:editing-cycles>
    <meta:editing-duration>P15824DT17H31M44S</meta:editing-duration>
    <meta:document-statistic meta:table-count="0" meta:image-count="0" meta:object-count="0" meta:page-count="1" meta:paragraph-count="2" meta:word-count="56" meta:character-count="376" meta:non-whitespace-character-count="375"/>
    <meta:generator>LibreOffice/3.4$Unix LibreOffice_project/340m1$Build-402</meta:generator>
    <meta:user-defined meta:name="Info 1"/>
    <meta:user-defined meta:name="Info 2"/>
    <meta:user-defined meta:name="Info 3"/>
    <meta:user-defined meta:name="Info 4"/>
  </office:meta>
</office:document-meta>
</file>