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style:font-name="Comic Sans MS" fo:language="fi" fo:country="FI" style:font-name-complex="Comic Sans MS"/>
    </style:style>
    <style:style style:name="P2" style:family="paragraph" style:parent-style-name="Standard">
      <style:paragraph-properties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fo:language="fi" fo:country="FI"/>
    </style:style>
    <style:style style:name="P3" style:family="paragraph" style:parent-style-name="Standard" style:master-page-name="Standard">
      <style:paragraph-properties style:page-number="auto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style:font-name="Comic Sans MS" fo:language="fi" fo:country="FI" style:font-name-complex="Comic Sans MS"/>
    </style:style>
    <style:style style:name="T1" style:family="text">
      <style:text-properties style:font-name-asian="Comic Sans MS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IHME<text:span text:style-name="T1"> </text:span>JA<text:span text:style-name="T1"> </text:span>KUMMA</text:p>
      <text:p text:style-name="P1"/>
      <text:p text:style-name="P1"/>
      <text:p text:style-name="P1"/>
      <text:p text:style-name="P1">Auringossa<text:span text:style-name="T1"> </text:span>aina<text:span text:style-name="T1"> </text:span>varjo<text:span text:style-name="T1"> </text:span>seuraa<text:span text:style-name="T1"> </text:span>kulkijaa.</text:p>
      <text:p text:style-name="P1">Kun<text:span text:style-name="T1"> </text:span>päivä<text:span text:style-name="T1"> </text:span>painuu<text:span text:style-name="T1"> </text:span>pilveen,<text:span text:style-name="T1"> </text:span>niin<text:span text:style-name="T1"> </text:span>varjo<text:span text:style-name="T1"> </text:span>katoaa.</text:p>
      <text:p text:style-name="P1"/>
      <text:p text:style-name="P1"/>
      <text:p text:style-name="P1"/>
      <text:p text:style-name="P1">Siilillä<text:span text:style-name="T1"> </text:span>on<text:span text:style-name="T1"> </text:span>piikit,<text:span text:style-name="T1"> </text:span>linnuilla<text:span text:style-name="T1"> </text:span>on<text:span text:style-name="T1"> </text:span>höyhenet,</text:p>
      <text:p text:style-name="P1">pupulla<text:span text:style-name="T1"> </text:span>ja<text:span text:style-name="T1"> </text:span>oravalla<text:span text:style-name="T1"> </text:span>turkit<text:span text:style-name="T1"> </text:span>pehmoiset</text:p>
      <text:p text:style-name="P1"/>
      <text:p text:style-name="P1"/>
      <text:p text:style-name="P1"/>
      <text:p text:style-name="P1">Muurahaiset<text:span text:style-name="T1"> </text:span>aina<text:span text:style-name="T1"> </text:span>rakentaa<text:span text:style-name="T1"> </text:span>ja<text:span text:style-name="T1"> </text:span>rakentaa,</text:p>
      <text:p text:style-name="P1">vaan<text:span text:style-name="T1"> </text:span>eivätkö<text:span text:style-name="T1"> </text:span>ne<text:span text:style-name="T1"> </text:span>koskaan<text:span text:style-name="T1"> </text:span>valmihiksi<text:span text:style-name="T1"> </text:span>saa?</text:p>
      <text:p text:style-name="P1"/>
      <text:p text:style-name="P1"/>
      <text:p text:style-name="P1"/>
      <text:p text:style-name="P1">Matkamies<text:span text:style-name="T1"> </text:span>käy<text:span text:style-name="T1"> </text:span>rantaan<text:span text:style-name="T1"> </text:span>lammen<text:span text:style-name="T1"> </text:span>vettä<text:span text:style-name="T1"> </text:span>juodakseen,</text:p>
      <text:p text:style-name="P1">niin<text:span text:style-name="T1"> </text:span>peilikuva<text:span text:style-name="T1"> </text:span>katsoo<text:span text:style-name="T1"> </text:span>alta<text:span text:style-name="T1"> </text:span>tyynen<text:span text:style-name="T1"> </text:span>veen.</text:p>
      <text:p text:style-name="P1"/>
      <text:p text:style-name="P1"/>
      <text:p text:style-name="P1"/>
      <text:p text:style-name="P1">Mitenkähän<text:span text:style-name="T1"> </text:span>lumpeet<text:span text:style-name="T1"> </text:span>kelluu<text:span text:style-name="T1"> </text:span>veden<text:span text:style-name="T1"> </text:span>pinnalla</text:p>
      <text:p text:style-name="P1">ja<text:span text:style-name="T1"> </text:span>yhtä<text:span text:style-name="T1"> </text:span>kevyt<text:span text:style-name="T1"> </text:span>korento<text:span text:style-name="T1"> </text:span>on<text:span text:style-name="T1"> </text:span>niiden<text:span text:style-name="T1"> </text:span>rinnalla.</text:p>
      <text:p text:style-name="P1"/>
      <text:p text:style-name="P1"/>
      <text:p text:style-name="P1"/>
      <text:p text:style-name="P1">Kalat<text:span text:style-name="T1"> </text:span>asuu<text:span text:style-name="T1"> </text:span>vedessä<text:span text:style-name="T1"> </text:span>ja<text:span text:style-name="T1"> </text:span>kuu<text:span text:style-name="T1"> </text:span>ja<text:span text:style-name="T1"> </text:span>tähdet<text:span text:style-name="T1"> </text:span>taivaalla,</text:p>
      <text:p text:style-name="P1">mut<text:span text:style-name="T1"> </text:span>lapset<text:span text:style-name="T1"> </text:span>voivat<text:span text:style-name="T1"> </text:span>purjehtia<text:span text:style-name="T1"> </text:span>unilaivalla.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Courier" svg:font-family="Courier, 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i" fo:country="FI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ourier" fo:font-size="12pt" fo:language="en" fo:country="US" style:font-name-asian="Times New Roman" style:font-size-asian="12pt" style:language-asian="fi" style:country-asian="FI" style:font-name-complex="Courier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Kappaleen_20_oletusfontti" style:display-name="Kappaleen oletusfontti" style:family="text"/>
    <style:style style:name="Footnote_20_Symbol" style:display-name="Footnote Symbol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.27cm" fo:margin-bottom="2.286cm" fo:margin-left="2.286cm" fo:margin-right="2.286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HME JA KUMMA</dc:title>
    <meta:initial-creator>Yläaste</meta:initial-creator>
    <meta:creation-date>2001-09-18T08:16:00</meta:creation-date>
    <dc:creator>Yläaste</dc:creator>
    <dc:date>2001-09-18T08:16:00</dc:date>
    <meta:editing-cycles>2</meta:editing-cycles>
    <meta:editing-duration>P15824DT17H31M44S</meta:editing-duration>
    <meta:document-statistic meta:table-count="0" meta:image-count="0" meta:object-count="0" meta:page-count="1" meta:paragraph-count="13" meta:word-count="74" meta:character-count="502" meta:non-whitespace-character-count="502"/>
    <meta:generator>LibreOffice/3.4$Unix LibreOffice_project/340m1$Build-402</meta:generator>
    <meta:user-defined meta:name="Info 1"/>
    <meta:user-defined meta:name="Info 2"/>
    <meta:user-defined meta:name="Info 3"/>
    <meta:user-defined meta:name="Info 4"/>
  </office:meta>
</office:document-meta>
</file>