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automatic-styles>
    <style:style style:name="P1" style:family="paragraph" style:parent-style-name="Standard" style:master-page-name="Standard">
      <style:text-properties fo:font-size="12pt" style:font-size-asian="12pt"/>
    </style:style>
    <style:style style:name="P2" style:family="paragraph" style:parent-style-name="Standard">
      <style:text-properties fo:font-size="12pt" style:font-size-asian="12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Kalle Palander – Maailmanmestari</text:p>
      <text:p text:style-name="P2"/>
      <text:p text:style-name="P2">Palander sai juhlavan vastaanoton</text:p>
      <text:p text:style-name="P2"/>
      <text:p text:style-name="P2">Kalle Palander saapui 27 tunnin lentomatkustamisen jälkeen kotimaahan tiistaina illansuussa. Pirteä mestari astui alas koneesta kultamitali kaulassa ja sai luonnollisesti sankarin vastaanoton. </text:p>
      <text:p text:style-name="P2"/>
      <text:p text:style-name="P2">Mieluisin palkinto Helsinki-Vantaalla lienee ollut autonavaimet omaan menopeliin, jossa oli jo valmiina kylkiteksti "Kalle Palander, world champion". </text:p>
      <text:p text:style-name="P2"/>
      <text:p text:style-name="P2">Pujottelun maailmanmestari sai jo ennen virallisia vastaanottajia kaulaansa tyttöystävänsä, itsekin lähellä Vailin MM-edustusta olleen Katja Jantusen. </text:p>
      <text:p text:style-name="P2"/>
      <text:p text:style-name="P2">Yhdessä he saapuivat kenttäbussilla liikelentoterminaalin VIP-presidenttitiloihin, jossa ensimmäinen kaulaankapsahtaja oli oma isä Jouko. </text:p>
      <text:p text:style-name="P2"/>
      <text:p text:style-name="P2">Torniosta poikaansa vastaanottamaan saapunut valmentajaisä on ajanut valtaisan määrän kilometrejä ja tehnyt ajoittain useampaa vuoroa töitä voidakseen rahoittaa Kallen urheilu-uran kohti maailman parhaan arvoa. </text:p>
      <text:p text:style-name="P2"/>
      <text:p text:style-name="P2">Laji nousussa kuin Nokian osake </text:p>
      <text:p text:style-name="P2"/>
      <text:p text:style-name="P2">Tasavallan presidentin onnittelusähke maailmanmestarille oli tullut jo USA:n Vailiin. </text:p>
      <text:p text:style-name="P2"/>
      <text:p text:style-name="P2">Ensimmäinen puhuja lentokentällä oli Hiihtoliiton puheenjohtaja Esko Aho, joka nimitti Palanderia Kulta-Kalleksi. Nimihän on tuttu Mexicosta 1968 Kaarlo Kangasniemen olympiakullasta. </text:p>
      <text:p text:style-name="P2"/>
      <text:p text:style-name="P2">Aho maalaili Palanderin saavutuksen jäävän Suomen urheilun historiaan suurten tekojen joukkoon. </text:p>
      <text:p text:style-name="P2"/>
      <text:p text:style-name="P2">- Tämä oli samalla suomalaisen hiihtourheilun täydellistyminen, koska alppihiihdon menestyksen puuttuminen merkitsi sitä, että meitä katsottiin vielä hiukan syrjäsilmällä. </text:p>
      <text:p text:style-name="P2"/>
      <text:p text:style-name="P2">Ahon mukaan Palanderin saavutusta tulisi nyt osata hyödyntää myös Helsinki 2006 -hankkeessa olympialaisten saamiseksi Suomeen. </text:p>
      <text:p text:style-name="P2"/>
      <text:p text:style-name="P2">Aho ojensi Hiihtoliiton valkoisen kirjekuoren merkiksi siitä, ettei Palanderilla enää ole urallaan taloudellisia ongelmia. </text:p>
      <text:p text:style-name="P2"/>
      <text:p text:style-name="P2">- Hiihtoliiton panostukset eivät ole menneet hukkaan. Satsaukset ovat tulleet takaisin kovilla kertoimilla. Suomalainen alppihiihto on noussut kansainvälisessä lajipörssissä rajummin kuin Nokian osakkeet, Aho hehkutti. </text:p>
      <text:p text:style-name="P2"/>
      <text:p text:style-name="P2">Tasaraha Torniosta </text:p>
      <text:p text:style-name="P2"/>
      <text:p text:style-name="P2">Opetusministeriön puolesta Palanderia onnitteli mahtavasta vauhdikkaasta saavutuksesta johtaja Harri Syväsalmi, joka lupasi ministeriön oman valkean kirjekuoren myöhemmin. </text:p>
      <text:p text:style-name="P2"/>
      <text:p text:style-name="P2">Tornion kaupungin edustajat kertoivat "tasarahasta", joka oli kaupunginhallituksessa päätetty yksimielisesti myöntää Kallen saavutuksesta. </text:p>
      <text:p text:style-name="P2"/>
      <text:p text:style-name="P2">Mahtoiko maailmanmestari edes ymmärtää, että kyseessä oli 100.000 mk, jonka lisukkeeksi tulee vielä erikseen katsottava tontti. - Olet esimerkillinen nuori Torniolle, Lapille ja lappilaisille, nuorukaista kehuttiin. </text:p>
      <text:p text:style-name="P2"/>
      <text:p text:style-name="P2">Maailmanmestarille luvattiin vielä isot mestaruusjuhlat Tornioon sitten, kun keritään. </text:p>
      <text:p text:style-name="P2"/>
      <text:p text:style-name="P2">Kalle itse hymyili hänelle ominaiseen leveään tapaan ja sanoi vähitellen uskovansa, ettei ole heräämässä mistään unesta. - Ei minulla aiemmin ole ollut näin suurta vastaanottajajoukkoa lentokentällä, hän nauroi. </text:p>
      <text:p text:style-name="P2"/>
      <text:p text:style-name="P2">Palander hyvin valmistautunut </text:p>
      <text:p text:style-name="P2"/>
      <text:p text:style-name="P2">Sanattomaksi hän ei missään vaiheessa mennyt. -.Olen valmistautunut tähän. Harjoittelu on tähdännyt siihen, että tehdään tuloksia. Reissussa maailmalla ollaan 200 päivää vuodessa </text:p>
      <text:p text:style-name="P2"/>
      <text:p text:style-name="P2">Itse hän luonnehti pujottelun ensimmäistä laskuaan aikamoiseksi rimpuiluksi. </text:p>
      <text:p text:style-name="P2"/>
      <text:p text:style-name="P2">- Mutta sen takia olin aina varma, että nousen mitalisijalle. Välineet vain kuntoon, ja toinen lasku oli todella helppo minulle. </text:p>
      <text:p text:style-name="P2"/>
      <text:p text:style-name="P2">- Muut kaverit olivat paineissa. Kun viimeinen laskija Lasse Kjus oli kuullut minun johtavan, hän kertoi myöhemmin tulleensa liikaa varman päälle, ja se kostautui. </text:p>
      <text:p text:style-name="P2"/>
      <text:p text:style-name="P2">- Aikamoista pyöritystä oli sen jälkeen ennen palkintojenjakoa. Olut sai toimia shampanjana, sillä emme ole vielä formula-tasolla, Kalle tuumi. </text:p>
      <text:p text:style-name="P2"/>
      <text:p text:style-name="P2">Rahaa ruokaan ja elämiseen </text:p>
      <text:p text:style-name="P2"/>
      <text:p text:style-name="P2">Juhlakalu itse ei oikein halunnut puhua tulevista rahavirroista. Miljonääriksi häntä jo tituleerattiin. - Minulle tämä on nyt duunia, josta maksetaan. Raha merkitsee minulle välinettä, jota käytetään ruokaan ja muuhun elämiseen. </text:p>
      <text:p text:style-name="P2"/>
      <text:p text:style-name="P2">Hänen suksimerkkinsä on kuulu ranskalainen Rossignol. Voi vain arvata, että frangeja ja myöhemmin euroja alkaa kolahtaa kasapäin tilille, kun parin viikon kuluttua ovat edessä pr-filmaukset yhdessä Alberto Tomban kanssa. </text:p>
      <text:p text:style-name="P2"/>
      <text:p text:style-name="P2">Mutta kausi jatkuu, ja oman aikansa vie myös asevelvollisuuden suorittaminen urheilukoulussa. </text:p>
      <text:p text:style-name="P2"/>
      <text:p text:style-name="P2">- Keskiviikkona pitää mennä Lahteen Hennalaan kolmeksi päiväksi palvelukseen. Se kuuluu asiaan, ja tarjolla olevat alikessun natsat pitää saada. </text:p>
      <text:p text:style-name="P2"/>
      <text:p text:style-name="P2">Maanantaina on lähtö jo seuraavaan maailmancupiin Saksaan viikon puolivälissä, Kalle mietti juhlimista estävää lähitulevaisuuttaan.</text:p>
      <text:p text:style-name="P2"/>
      <text:p text:style-name="P2">Kallesta saattoi arvata</text:p>
      <text:p text:style-name="P2"/>
      <text:p text:style-name="P2"/>
      <text:p text:style-name="P2">Vähän yli kaksi vuotta sitten Kalle Palander osallistui elämänsä ensimmäistä kertaa maailmancupin pujottelun osakilpailuun Italian Madonna di Campigliossa. </text:p>
      <text:p text:style-name="P2"/>
      <text:p text:style-name="P2"/>
      <text:p text:style-name="P2">Meininki jetset-kylässä oli hirmuinen, sillä loukkaantumisista kärsinyt Italian kansallissankari Alberto Tomba aloitti tuolloin vasta kautensa. </text:p>
      <text:p text:style-name="P2"/>
      <text:p text:style-name="P2">Kylään ei olisi juuri mahtunut enempää ihmisiä. Tomba-väki kävi kuumana. </text:p>
      <text:p text:style-name="P2"/>
      <text:p text:style-name="P2">19-vuotias Kalle Palander löhösi Italiaan jääneen suomalaisen Kari Biaudet'n Garni Montana -hotellin aulassa. </text:p>
      <text:p text:style-name="P2"/>
      <text:p text:style-name="P2">- Jos tämä meininki on tällaista, niin tähänhän pitää oikein satsata, tuumi Palander kilpailupäivän aamuna. </text:p>
      <text:p text:style-name="P2"/>
      <text:p text:style-name="P2">Hänen lähtönumeronsa oli 67, eli viimeistä edellinen. Kohtalona oli ulosajo ensimmäisessä laskussa. </text:p>
      <text:p text:style-name="P2"/>
      <text:p text:style-name="P2">- No näin kävi. Mutta ei tässä lajissa voi mitään voittaa, jos ei vedä täysillä. </text:p>
      <text:p text:style-name="P2"/>
      <text:p text:style-name="P2">Jo silloin oli aavistettavissa, että tuossa on tyyppi. Kaveri otti lunkisti ulosajonsa, mutta pettymys ei näkynyt millään tavalla. </text:p>
      <text:p text:style-name="P2"/>
      <text:p text:style-name="P2">Sukset itse kuntoon </text:p>
      <text:p text:style-name="P2"/>
      <text:p text:style-name="P2">Suomen minialppihiihtojoukkue Madonnassa oli Mika Marila, Kalle Palander, lajipäällikkö Kyösti Lampinen ja huoltaja-valmentaja Pekka Hietanen. </text:p>
      <text:p text:style-name="P2"/>
      <text:p text:style-name="P2">Homma vaikutti hyvin amatöörimäiseltä. Sukset huollettiin itse hotellin alakerran autohallissa. </text:p>
      <text:p text:style-name="P2"/>
      <text:p text:style-name="P2">Kalle Palanderilla oli ylioppilaskirjoituksia ja tenttejä varten koulukirjat mukana. Suksifirmojen ammattimiehiä ei näkynyt mailla halmeilla: he keskittyivät "tähtien" kaluston huoltamiseen. </text:p>
      <text:p text:style-name="P2"/>
      <text:p text:style-name="P2">Kansainvälisessä lehdistökeskuksessa tutut pohjoismaiset toimittajat ihmettelivät yhtä suomalaistoimittajaa ja valokuvaajaa. </text:p>
      <text:p text:style-name="P2"/>
      <text:p text:style-name="P2">- Mitä te täällä teette. Täällähän on alppikisat, pilkkasivat Stenmarkin, Wibergin, Kjusin ja Aamodtia ammatikseen koko kauden seuraavat ylpeät pohjoismaalaiset urheilujournalistit. </text:p>
      <text:p text:style-name="P2"/>
      <text:p text:style-name="P2">Vaikea siihen oli sanoa oikein mitään. Kerrottiin kuitenkin, että meillä on yksi aika hyvä junnu, josta voi tulla jotain. Ruotsalaisten ja norjalaisten pilkka otti aika kipeää. Vaan ei ota enää... </text:p>
      <text:p text:style-name="P2"/>
      <text:p text:style-name="P2">Ei tullut uni simmuun </text:p>
      <text:p text:style-name="P2"/>
      <text:p text:style-name="P2">Suomen minijoukkue epäonnistui totaalisesti. Marila ja Palander ajoivat molemmat ulos. Porukka lähti taas liisatulla pikkubussillaan johonkin Euroopan cupin räpellyskisaan, jossa katsojat kuuluvat joko hissihenkilökuntaan tai vapaapäiviää viettäviin rinneravintoloiden tarjoilijoihin. </text:p>
      <text:p text:style-name="P2"/>
      <text:p text:style-name="P2">Jotain tuosta Madonna di Campiglion maailmancupin pujottelukisasta jäi kuitenkin kyynisen toimittajan mieleen: tossa on tyyppi, jossa on särmää, hitto vie. </text:p>
      <text:p text:style-name="P2"/>
      <text:p text:style-name="P2">Sunnuntaina sama kyyninen toimittaja kävi kioskilla ja löi kaksarin Kalle Palanderin puolesta, Kallen hopealle. Eihän se tietenkään osunut, mutta oli kuitenkin pieni aavistus. Kullan jälkeen toimittaja ei meinannut saada unta, ei sitten millään. </text:p>
      <text:p text:style-name="P2"/>
      <text:p text:style-name="P2">Teki mieli soittaa Ruotsin ja Norjan kollegoille... </text:p>
      <text:p text:style-name="P2"/>
      <text:p text:style-name="P2">Ruotsissa ei valita vuoden urheilijaa suomalaiseen tapaan, vaan vuoden urheiluteko. Meillä Suomessa ei tarvitsisi valita tällaisen palkinnon saajaa moneen, moneen vuoteen. </text:p>
      <text:p text:style-name="P2"/>
      <text:p text:style-name="P2">Ehkä vasta sitten, kun meillä mies kylmästä voittaa satasen olympiakull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i" fo:country="FI" style:font-size-asian="12pt" style:language-asian="fi" style:country-asian="FI" style:font-size-complex="12pt" style:language-complex="fi" style:country-complex="FI"/>
    </style:default-style>
    <style:default-style style:family="paragraph">
      <style:paragraph-properties fo:hyphenation-ladder-count="no-limit" style:text-autospace="ideograph-alpha" style:punctuation-wrap="hanging" style:line-break="strict" style:tab-stop-distance="2.3cm" style:writing-mode="page"/>
      <style:text-properties style:use-window-font-color="true" style:font-name="Nimbus Roman No9 L" fo:font-size="12pt" fo:language="fi" fo:country="FI" style:font-name-asian="DejaVu Sans" style:font-size-asian="12pt" style:language-asian="fi" style:country-asian="FI" style:font-name-complex="Andale Sans UI" style:font-size-complex="12pt" style:language-complex="fi" style:country-complex="FI"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0pt" fo:language="fi" fo:country="FI" style:font-name-asian="Times New Roman" style:font-size-asian="10pt" style:font-name-complex="Times New Roman" style:font-size-complex="10pt"/>
    </style:style>
    <style:style style:name="Text_20_body" style:display-name="Text body" style:family="paragraph" style:parent-style-name="Standard" style:class="text">
      <style:text-properties fo:font-size="12pt" style:font-size-asian="12pt"/>
    </style:style>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Andale Sans UI" style:font-size-asian="14pt" style:font-name-complex="Andale Sans UI" style:font-size-complex="14pt"/>
    </style:style>
    <style:style style:name="Heading_20_1" style:display-name="Heading 1" style:family="paragraph" style:parent-style-name="Standard" style:next-style-name="Standard" style:class="text" style:default-outline-level="1">
      <style:paragraph-properties fo:margin-left="0cm" fo:margin-right="0cm" fo:text-indent="0cm" style:auto-text-indent="false" fo:keep-with-next="always"/>
      <style:text-properties style:font-name="Arial" fo:font-size="14pt" fo:font-weight="bold" style:font-size-asian="14pt" style:font-weight-asian="bold"/>
    </style:style>
    <style:style style:name="Heading_20_2" style:display-name="Heading 2" style:family="paragraph" style:parent-style-name="Standard" style:next-style-name="Standard" style:list-style-name="WW8Num3" style:class="text">
      <style:paragraph-properties fo:margin-left="0cm" fo:margin-right="0cm" fo:margin-top="0.423cm" fo:margin-bottom="0.106cm" fo:text-indent="0cm" style:auto-text-indent="false" fo:keep-with-next="always"/>
      <style:text-properties style:font-name="Arial" fo:font-size="12pt" fo:font-style="italic" fo:font-weight="bold" style:font-size-asian="12pt" style:font-style-asian="italic" style:font-weight-asian="bold"/>
    </style:style>
    <style:style style:name="Heading_20_3" style:display-name="Heading 3" style:family="paragraph" style:parent-style-name="Standard" style:next-style-name="Standard" style:class="text">
      <style:paragraph-properties fo:keep-with-next="always"/>
      <style:text-properties fo:font-size="12pt" style:font-size-asian="12pt"/>
    </style:style>
    <style:style style:name="Heading_20_4" style:display-name="Heading 4" style:family="paragraph" style:parent-style-name="Standard" style:next-style-name="Standard" style:class="text">
      <style:paragraph-properties fo:keep-with-next="always"/>
      <style:text-properties fo:font-size="12pt" fo:font-weight="bold" style:font-size-asian="12pt" style:font-weight-asian="bold"/>
    </style:style>
    <style:style style:name="List" style:family="paragraph" style:parent-style-name="Text_20_body" style:class="list">
      <style:text-properties style:font-name-complex="Andale Sans U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ndale Sans UI1" style:font-size-complex="12pt" style:font-style-complex="italic"/>
    </style:style>
    <style:style style:name="Index" style:family="paragraph" style:parent-style-name="Standard" style:class="index">
      <style:paragraph-properties text:number-lines="false" text:line-number="0"/>
      <style:text-properties style:font-name-complex="Andale Sans UI1"/>
    </style:style>
    <style:style style:name="Title" style:family="paragraph" style:parent-style-name="Standard" style:next-style-name="Subtitle" style:class="chapter">
      <style:paragraph-properties fo:margin-top="0.423cm" fo:margin-bottom="0.106cm" fo:text-align="center" style:justify-single-word="false"/>
      <style:text-properties style:font-name="Arial" fo:font-size="16pt" fo:font-weight="bold" style:letter-kerning="true" style:font-size-asian="16pt" style:font-weight-asian="bold"/>
    </style:style>
    <style:style style:name="Subtitle" style:family="paragraph" style:parent-style-name="Standard" style:next-style-name="Text_20_body" style:class="chapter">
      <style:text-properties fo:font-size="12pt" style:font-size-asian="12pt"/>
    </style:style>
    <style:style style:name="Kappaleen_20_oletusfontti" style:display-name="Kappaleen oletusfontti"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suffix="." style:num-format="1">
        <style:list-level-properties text:min-label-width="0.635cm"/>
      </text:outline-level-style>
      <text:outline-level-style text:level="2" style:num-suffix="." style:num-format="1" text:display-levels="2">
        <style:list-level-properties text:space-before="0.635cm" text:min-label-width="0.762cm"/>
      </text:outline-level-style>
      <text:outline-level-style text:level="3" style:num-suffix="." style:num-format="1" text:display-levels="3">
        <style:list-level-properties text:space-before="1.27cm" text:min-label-width="0.889cm"/>
      </text:outline-level-style>
      <text:outline-level-style text:level="4" style:num-suffix="." style:num-format="1" text:display-levels="4">
        <style:list-level-properties text:space-before="1.905cm" text:min-label-width="1.143cm"/>
      </text:outline-level-style>
      <text:outline-level-style text:level="5" style:num-suffix="." style:num-format="1" text:display-levels="5">
        <style:list-level-properties text:space-before="2.54cm" text:min-label-width="1.397cm"/>
      </text:outline-level-style>
      <text:outline-level-style text:level="6" style:num-suffix="." style:num-format="1" text:display-levels="6">
        <style:list-level-properties text:space-before="3.175cm" text:min-label-width="1.651cm"/>
      </text:outline-level-style>
      <text:outline-level-style text:level="7" style:num-suffix="." style:num-format="1" text:display-levels="7">
        <style:list-level-properties text:space-before="3.81cm" text:min-label-width="1.905cm"/>
      </text:outline-level-style>
      <text:outline-level-style text:level="8" style:num-suffix="." style:num-format="1" text:display-levels="8">
        <style:list-level-properties text:space-before="4.445cm" text:min-label-width="2.159cm"/>
      </text:outline-level-style>
      <text:outline-level-style text:level="9" style:num-suffix="." style:num-format="1" text:display-levels="9">
        <style:list-level-properties text:space-before="5.08cm" text:min-label-width="2.54cm"/>
      </text:outline-level-style>
      <text:outline-level-style text:level="10" style:num-format="">
        <style:list-level-properties text:min-label-distance="0.381cm"/>
      </text:outline-level-style>
    </text:outline-style>
    <text:list-style style:name="Outline">
      <text:list-level-style-number text:level="1" style:num-suffix="." style:num-format="1">
        <style:list-level-properties text:min-label-width="0.635cm"/>
      </text:list-level-style-number>
      <text:list-level-style-number text:level="2" style:num-suffix="." style:num-format="1" text:display-levels="2">
        <style:list-level-properties text:space-before="0.635cm" text:min-label-width="0.762cm"/>
      </text:list-level-style-number>
      <text:list-level-style-number text:level="3" style:num-suffix="." style:num-format="1" text:display-levels="3">
        <style:list-level-properties text:space-before="1.27cm" text:min-label-width="0.889cm"/>
      </text:list-level-style-number>
      <text:list-level-style-number text:level="4" style:num-suffix="." style:num-format="1" text:display-levels="4">
        <style:list-level-properties text:space-before="1.905cm" text:min-label-width="1.143cm"/>
      </text:list-level-style-number>
      <text:list-level-style-number text:level="5" style:num-suffix="." style:num-format="1" text:display-levels="5">
        <style:list-level-properties text:space-before="2.54cm" text:min-label-width="1.397cm"/>
      </text:list-level-style-number>
      <text:list-level-style-number text:level="6" style:num-suffix="." style:num-format="1" text:display-levels="6">
        <style:list-level-properties text:space-before="3.175cm" text:min-label-width="1.651cm"/>
      </text:list-level-style-number>
      <text:list-level-style-number text:level="7" style:num-suffix="." style:num-format="1" text:display-levels="7">
        <style:list-level-properties text:space-before="3.81cm" text:min-label-width="1.905cm"/>
      </text:list-level-style-number>
      <text:list-level-style-number text:level="8" style:num-suffix="." style:num-format="1" text:display-levels="8">
        <style:list-level-properties text:space-before="4.445cm" text:min-label-width="2.159cm"/>
      </text:list-level-style-number>
      <text:list-level-style-number text:level="9" style:num-suffix="." style:num-format="1" text:display-levels="9">
        <style:list-level-properties text:space-before="5.08cm" text:min-label-width="2.54cm"/>
      </text:list-level-style-number>
      <text:list-level-style-number text:level="10" style:num-format="">
        <style:list-level-properties text:min-label-distance="0.381cm"/>
      </text:list-level-style-number>
    </text:list-style>
    <text:list-style style:name="WW8Num1" text:consecutive-numbering="true">
      <text:list-level-style-number text:level="1" style:num-suffix="." style:num-format="1">
        <style:list-level-properties text:space-before="1.997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2">
      <text:list-level-style-number text:level="1" style:num-suffix="." style:num-format="1">
        <style:list-level-properties text:min-label-width="0.635cm"/>
      </text:list-level-style-number>
      <text:list-level-style-number text:level="2" style:num-suffix="." style:num-format="1" text:display-levels="2">
        <style:list-level-properties text:space-before="0.635cm" text:min-label-width="0.762cm"/>
      </text:list-level-style-number>
      <text:list-level-style-number text:level="3" style:num-suffix="." style:num-format="1" text:display-levels="3">
        <style:list-level-properties text:space-before="1.27cm" text:min-label-width="0.889cm"/>
      </text:list-level-style-number>
      <text:list-level-style-number text:level="4" style:num-suffix="." style:num-format="1" text:display-levels="4">
        <style:list-level-properties text:space-before="1.905cm" text:min-label-width="1.143cm"/>
      </text:list-level-style-number>
      <text:list-level-style-number text:level="5" style:num-suffix="." style:num-format="1" text:display-levels="5">
        <style:list-level-properties text:space-before="2.54cm" text:min-label-width="1.397cm"/>
      </text:list-level-style-number>
      <text:list-level-style-number text:level="6" style:num-suffix="." style:num-format="1" text:display-levels="6">
        <style:list-level-properties text:space-before="3.175cm" text:min-label-width="1.651cm"/>
      </text:list-level-style-number>
      <text:list-level-style-number text:level="7" style:num-suffix="." style:num-format="1" text:display-levels="7">
        <style:list-level-properties text:space-before="3.81cm" text:min-label-width="1.905cm"/>
      </text:list-level-style-number>
      <text:list-level-style-number text:level="8" style:num-suffix="." style:num-format="1" text:display-levels="8">
        <style:list-level-properties text:space-before="4.445cm" text:min-label-width="2.159cm"/>
      </text:list-level-style-number>
      <text:list-level-style-number text:level="9" style:num-suffix="." style:num-format="1" text:display-levels="9">
        <style:list-level-properties text:space-before="5.08cm" text:min-label-width="2.54cm"/>
      </text:list-level-style-number>
      <text:list-level-style-number text:level="10" style:num-suffix="." style:num-format="1">
        <style:list-level-properties text:space-before="6.35cm" text:min-label-width="0.635cm"/>
      </text:list-level-style-number>
    </text:list-style>
    <text:list-style style:name="WW8Num3">
      <text:list-level-style-number text:level="1" style:num-suffix="." style:num-format="1">
        <style:list-level-properties text:min-label-width="0.635cm"/>
      </text:list-level-style-number>
      <text:list-level-style-number text:level="2" style:num-suffix="." style:num-format="1" text:display-levels="2">
        <style:list-level-properties text:space-before="0.635cm" text:min-label-width="0.762cm"/>
      </text:list-level-style-number>
      <text:list-level-style-number text:level="3" style:num-suffix="." style:num-format="1" text:display-levels="3">
        <style:list-level-properties text:space-before="1.27cm" text:min-label-width="0.889cm"/>
      </text:list-level-style-number>
      <text:list-level-style-number text:level="4" style:num-suffix="." style:num-format="1" text:display-levels="4">
        <style:list-level-properties text:space-before="1.905cm" text:min-label-width="1.143cm"/>
      </text:list-level-style-number>
      <text:list-level-style-number text:level="5" style:num-suffix="." style:num-format="1" text:display-levels="5">
        <style:list-level-properties text:space-before="2.54cm" text:min-label-width="1.397cm"/>
      </text:list-level-style-number>
      <text:list-level-style-number text:level="6" style:num-suffix="." style:num-format="1" text:display-levels="6">
        <style:list-level-properties text:space-before="3.175cm" text:min-label-width="1.651cm"/>
      </text:list-level-style-number>
      <text:list-level-style-number text:level="7" style:num-suffix="." style:num-format="1" text:display-levels="7">
        <style:list-level-properties text:space-before="3.81cm" text:min-label-width="1.905cm"/>
      </text:list-level-style-number>
      <text:list-level-style-number text:level="8" style:num-suffix="." style:num-format="1" text:display-levels="8">
        <style:list-level-properties text:space-before="4.445cm" text:min-label-width="2.159cm"/>
      </text:list-level-style-number>
      <text:list-level-style-number text:level="9" style:num-suffix="." style:num-format="1" text:display-levels="9">
        <style:list-level-properties text:space-before="5.08cm" text:min-label-width="2.54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499cm" fo:margin-bottom="2.499cm" fo:margin-left="2cm" fo:margin-right="2cm" style:writing-mode="lr-tb" style:layout-grid-color="#c0c0c0" style:layout-grid-lines="38" style:layout-grid-base-height="0.353cm" style:layout-grid-ruby-height="0.28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Linux OpenOffice.org_project/680m7$Build-9044</meta:generator>
    <dc:title>Kalle Palander – Maailmanmestari</dc:title>
    <meta:initial-creator>kyosilva</meta:initial-creator>
    <meta:creation-date>1999-02-17T08:53:00</meta:creation-date>
    <dc:creator>kyosilva</dc:creator>
    <dc:date>1999-02-17T20:39:00</dc:date>
    <dc:language>fi-FI</dc:language>
    <meta:editing-cycles>3</meta:editing-cycles>
    <meta:editing-duration>PT1H12M0S</meta:editing-duration>
    <meta:user-defined meta:name="Info 1"/>
    <meta:user-defined meta:name="Info 2"/>
    <meta:user-defined meta:name="Info 3"/>
    <meta:user-defined meta:name="Info 4"/>
    <meta:document-statistic meta:table-count="0" meta:image-count="0" meta:object-count="0" meta:page-count="4" meta:paragraph-count="56" meta:word-count="855" meta:character-count="7248"/>
  </office:meta>
</office:document-meta>
</file>