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master-page-name="Standard"/>
    <style:style style:name="T1" style:family="text">
      <style:text-properties fo:font-style="italic" style:font-style-asian="itali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Itävallassa juhlitaan Straussia</text:p>
      <text:p text:style-name="Standard"/>
      <text:p text:style-name="Standard">Musiikkinero Johann Strauss nuorempi sävelsi ensimmäisen valssinsa jo kuusivuotiaana. Tänä vuonna hänen kuolemastaan on kulunut 100 vuotta, ja Itävalta juhlii maineikasta säveltäjää monin eri tavoin. </text:p>
      <text:p text:style-name="Standard"/>
      <text:p text:style-name="Standard">Strauss vanhempi ei toivonut pojastaan ammattimuusikkoa, mutta toisin kävi: koulusta kurittomuuden vuoksi erotettu poikapa omisti koko elämänsä musiikille. Straussin dynastia olikin Wienin viihde-elämän ehdoton ykkönen. </text:p>
      <text:p text:style-name="Standard"/>
      <text:p text:style-name="Standard">Vuonna 1867 sävellettyä <text:span text:style-name="T1">Tonava kaunoinen</text:span> -valssia pidetään maailman ensimmäisenä todellisena viihdesävellyksenä: Straussilla oli jo varhain kyky viedä hienostunut, mutta kepeä viihdemusiikki konserttisaleihin. Muita valssikuninkaan helmiä ovat muun muassa Keisarivalssi ja Taiteilijaelämää. Valsseista Strauss siirtyi näyttämösävellyksiin. Hänen käsialaansa ovat muun muassa operetit <text:span text:style-name="T1">Mustalaisparoni, Yö Venetsiassa</text:span> ja <text:span text:style-name="T1">Lepakko</text:span>, joka on maailman eniten esitetty operetti. </text:p>
      <text:p text:style-name="Standard"/>
      <text:p text:style-name="Standard">Juhlavuoden aikana Wieniin matkaava ei voi välttyä Straussilta. Maailmankuulujen valssien tahtiin voi tanssia vaikka vuoden jokaisena päivänä. Maaliskuussa Wiener Symphoniker esittää molempien Straussien, isän ja pojan, valsseja 27.2 ja 4.3. Konzerthausissa. Strauss-ilta avaa Wienin Juhlaviikot toukokuun 5:ntenä Raatihuoneentorilla. Wienin Filharmonikkojen ulkoilmakonsertti Heldenplatzilla järjestetään 29. toukokuuta. Straussia kuulee myös Wienin linnoissa, palatseissa ja kaupunginpuiston Kursalonissa, missä Straussit esiintyivät elinaikanaan. Tonavan aalloilla järjestetään konserttiristeilyjä. </text:p>
      <text:p text:style-name="Standard"/>
      <text:p text:style-name="Standard">Historiallisen museon Johann Strauss -näyttelyssä ovat esillä kaikki säveltäjän 500 teosta joko kopioina tai alkuperäisinä, hänen kotiurkunsa ja tahtipuikkonsa sekä kokoelma ennen näkemättömiä valokuvia. </text:p>
      <text:p text:style-name="Standard"/>
      <text:p text:style-name="Standard">Kuvassa Wienin Stadtparkin Johann Strauss -patsa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size="12pt" fo:language="fi" fo:country="FI" style:font-name-asian="Times New Roman" style:font-size-asian="12pt" style:font-name-complex="Times New Roman" style:font-size-complex="10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Heading_20_1" style:display-name="Heading 1" style:family="paragraph" style:parent-style-name="Standard" style:next-style-name="Standard" style:class="text" style:default-outline-level="1">
      <style:paragraph-properties fo:margin-top="0.423cm" fo:margin-bottom="0.106cm" fo:keep-with-next="always"/>
      <style:text-properties style:font-name="Arial" fo:font-size="14pt" fo:font-weight="bold" style:letter-kerning="true" style:font-size-asian="14pt" style:font-weight-asian="bold"/>
    </style:style>
    <style:style style:name="Heading_20_2" style:display-name="Heading 2" style:family="paragraph" style:parent-style-name="Standard" style:next-style-name="Standard" style:class="text" style:default-outline-level="2">
      <style:paragraph-properties fo:keep-with-next="always"/>
      <style:text-properties style:font-name="Arial" fo:font-size="12pt" style:font-size-asian="12pt"/>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2cm" fo:margin-right="2cm" style:writing-mode="lr-tb" style:layout-grid-color="#c0c0c0" style:layout-grid-lines="38"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Itävallassa juhlitaan Straussia</dc:title>
    <meta:initial-creator>kyosilva</meta:initial-creator>
    <meta:creation-date>1999-02-23T09:48:00</meta:creation-date>
    <dc:creator>kyosilva</dc:creator>
    <dc:date>1999-02-23T09:48:00</dc:date>
    <dc:language>fi-FI</dc:language>
    <meta:editing-cycles>2</meta:editing-cycles>
    <meta:editing-duration>PT0S</meta:editing-duration>
    <meta:user-defined meta:name="Info 1"/>
    <meta:user-defined meta:name="Info 2"/>
    <meta:user-defined meta:name="Info 3"/>
    <meta:user-defined meta:name="Info 4"/>
    <meta:document-statistic meta:table-count="0" meta:image-count="0" meta:object-count="0" meta:page-count="1" meta:paragraph-count="7" meta:word-count="198" meta:character-count="1778"/>
  </office:meta>
</office:document-meta>
</file>