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text-properties fo:font-size="12pt" style:font-size-asian="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Sievin soraharjuisten mäntykankaitten lomassa välkkyvät lukuiset järvet ja lammet. Myös suoalueita Sievissä on paljon, ja osa näistä on suojelualueina, mm. Pesänevan ikivanha joutsenenpesintäalue. Sievin luonto on eri ilmansuuntien kasvustojen risteyspaikka ja lajistoltaan varsin runsas. Tavallisimpien eläinlajien lisäksi kohtaat Sievissä myös harvinaisia lajeja kuten metsäkauris, majava, saukko, näätä ja karhu. Suurien suoalueiden ansiosta Sievin linnustoon kuuluu pohjoisiakin lajeja kuten metsähanhi, kapustarinta, pikkukuovi, jänkäkurppa, jänkäsirriäinen jn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Sievin soraharjuisten mäntykankaitten lomassa välkkyvät lukuise</dc:title>
    <meta:initial-creator>kyosilva</meta:initial-creator>
    <meta:creation-date>1998-11-09T07:40:00</meta:creation-date>
    <dc:creator>kyosilva</dc:creator>
    <dc:date>1998-11-09T07:49:00</dc:date>
    <dc:language>fi-FI</dc:language>
    <meta:editing-cycles>1</meta:editing-cycles>
    <meta:editing-duration>PT5M0S</meta:editing-duration>
    <meta:user-defined meta:name="Info 1"/>
    <meta:user-defined meta:name="Info 2"/>
    <meta:user-defined meta:name="Info 3"/>
    <meta:user-defined meta:name="Info 4"/>
    <meta:document-statistic meta:table-count="0" meta:image-count="0" meta:object-count="0" meta:page-count="1" meta:paragraph-count="1" meta:word-count="64" meta:character-count="567"/>
  </office:meta>
</office:document-meta>
</file>