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ndale Sans UI1" svg:font-family="'Andale Sans UI'"/>
    <style:font-face style:name="Nimbus Roman No9 L" svg:font-family="'Nimbus Roman No9 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Nimbus Sans L" svg:font-family="'Nimbus Sans L'" style:font-family-generic="swiss" style:font-pitch="variable"/>
    <style:font-face style:name="Tahoma" svg:font-family="Tahoma"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automatic-styles>
    <style:style style:name="P1" style:family="paragraph" style:parent-style-name="Standard">
      <style:text-properties fo:font-size="12pt" style:font-size-asian="12pt" style:font-size-complex="12pt"/>
    </style:style>
    <style:style style:name="P2" style:family="paragraph" style:parent-style-name="Standard">
      <style:text-properties fo:font-size="12pt" officeooo:rsid="0010725f" officeooo:paragraph-rsid="0010725f" style:font-size-asian="12pt" style:font-size-complex="12pt"/>
    </style:style>
    <style:style style:name="P3" style:family="paragraph" style:parent-style-name="Contents_20_Heading" style:master-page-name="Standard">
      <style:paragraph-properties style:page-number="auto"/>
    </style:style>
    <style:style style:name="P4" style:family="paragraph" style:parent-style-name="Contents_20_1">
      <style:paragraph-properties>
        <style:tab-stops>
          <style:tab-stop style:position="16.999cm" style:type="right" style:leader-style="dotted" style:leader-text="."/>
        </style:tab-stops>
      </style:paragraph-properties>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text:bookmark-start text:name="__RefHeading__884_1532212115"/>Brasilia viidessä viikossa <text:bookmark-end text:name="__RefHeading__884_1532212115"/></text:p>
      <text:p text:style-name="P1"/>
      <text:p text:style-name="P1">Kolmetoista olmia nähty Rio de Janeirossa. Gwyneth Paltrow? Céline Dion? Melrose Placen Jane? Mika Häkkinen? Paikalliset eivät turhia kainostelleet tuijotuksen ja viheltelyn suhteen kolmentoista viestinnän opiskelijan matkalla ympäri Brasiliaa. Tuijotettavaa riitti meilläkin: viiden viikon reissulla elämykset seurasivat toisiaan. Koska toukokuu ei ole turistisesonkia, saimme upeat rannat lähes omaksemme ja ilmakin oli miellyttävän talvinen, vain + 30C. </text:p>
      <text:p text:style-name="P1"/>
      <text:p text:style-name="P2">Rio de Janeiro</text:p>
      <text:p text:style-name="P1"/>
      <text:p text:style-name="P1">Koska Brasilia on käsittämättömän iso maa ja aikaa oli rajallisesti, keskityimme helmiin; ohjelmamme oli pitkälti valmiiksi suunniteltu Suomessa. Viiden lennon sisäinen lentopassi osoittautui korvaamattomaksi. Joku on sanonut, että jos Brasiliasta ehtii nähdä vain kaksi paikkaa, kannattaa valita Rio de Janeiro ja Salvador, Bahian osavaltion pääkaupunki. Olen samaa mieltä - ne ovat kaksi hyvin erilaista miljoonakaupunkia, kumpikin valloittavia omalla tavallaan. Riossa ihastuttaa erityisesti sen sijainti meren rannalla vihreiden kukkuloiden sylissä. Kaupunkia suojelee valtava Kristus-patsas vuorellaan. Auringonlasku Sokeritoppavuorelta katsottuna oli uskomaton näky: liekehtivä taivas kukkuloiden yllä ja sen jälkeen syttyvät sadattuhannet pimeässä tuikkivat valot. Tapasimme Riossa paikallisia opiskelijoita, jotka tutustuttivat meidät lähinnä kaupungin yöelämään ja samban rytmeihin. Itse yliopisto oli lakossa. </text:p>
      <text:p text:style-name="P1"/>
      <text:p text:style-name="P2">Novelat</text:p>
      <text:p text:style-name="P1"/>
      <text:p text:style-name="P1">Saippuaoopperat eli novelat ovat brasilialaisille yhtä tärkeitä kuin jalkapallo - yhdellä jaksolla voi olla jopa 40 miljoonaa katsojaa! Vierailimme Etelä-Amerikan suurimman televisioyhtiön, Globo-tv:n, saippuaoopperatehtaassa Riossa. Valtavalla studioalueella novelat tehdään alusta loppuun, rooliasujen ompelemisesta alkaen. Näimme verstaat, joissa kulisseja rakennettiin, sekä kuvausstudiot, joissa lavasteet olivat hieman toista luokkaa kuin Suomessa näkemämme. Autioissa kulissikylissä aika tuntui pysähtyneen. Globo teettää jatkuvasti mielipidetiedusteluja katsojilla ja muuttaa juonta ja henkilöasetelmia tulosten mukaan. Tällä tavalla varmistetaan sarjojen suosio. </text:p>
      <text:p text:style-name="P1"/>
      <text:p text:style-name="P2">Salvador</text:p>
      <text:p text:style-name="P1"/>
      <text:p text:style-name="P1">Salvador, Brasilian ensimmäinen pääkaupunki, elää vahvasti afrikkalaisessa perinteessä. Kuuman kostea kaupunki oli värikäs ja levoton. Sunnuntai- ja tiistai-iltoina kauniin vanhankaupungin kadut täyttyivät juhlivista ihmisistä ja musiikista. Kaupunginosaa vartioivista turistipoliiseista huolimatta pikkupojan onnistui napata kukkaro yhdeltä meistä. Toisena iltana säikähdimme poliisien takaa-ajamaa veristä miestä. </text:p>
      <text:p text:style-name="P1"/>
      <text:p text:style-name="P2">Capoeira-tanssi</text:p>
      <text:p text:style-name="P1"/>
      <text:p text:style-name="P1">Salvadorissa kävimme capoeira-koululla katsomassa ryhmän harjoituksia. Capoeira on orjien tanssiksi naamioima taistelulaji, johon kuuluu oleellisesti säestys berimbau-soittimella, tamburiineilla ja rummuilla. Oppilaat harjoittelivat kaksi kolmasosaa ajasta perusliikesarjoja ja lopuksi säestystä soittaen ja laulaen. Yksitoikkoinen musiikki oli oudon alkuvoimaista ja lumoavaa. Näimme capoeiraa myös turistiversiona ulkolavalla; tanssijat poseerasivat valokuvia varten ja vaativat sitten rahaa muutaman minuutin "esityksestä". </text:p>
      <text:p text:style-name="P1"/>
      <text:p text:style-name="P1"/>
      <text:p text:style-name="P1">Ylös ruskeaa virtaa </text:p>
      <text:p text:style-name="P2"><text:soft-page-break/>Amazon</text:p>
      <text:p text:style-name="P1"/>
      <text:p text:style-name="P1">Itse lisäisin must-listaan laivamatkan Amazonin alueella. Sademetsissä ei ole teitä, ja 90% paikallisesta väestä matkustaa vesiteitse. Etäisyydet ovat pitkiä, ja matka Manauksesta Tabatingaan Kolumbian rajalle kesti viisi vuorokautta. Koska laiva lähti päivää myöhemmin kuin piti - aikataulut eivät ole kovin tarkkoja - jouduimme yöpymään Manauksessa. Satamakaupunki keskellä viidakkoa oli matala, tukahduttavan kuuma ja likainen. Tuntui, että olimme ainoat vaaleat ihmiset koko kaupungissa. Oli helpottavaa, kun rahtilaivamme vihdoin lähti joelle ja vilvoittava tuuli alkoi puhaltaa. </text:p>
      <text:p text:style-name="P1"/>
      <text:p text:style-name="P2">Solimòes</text:p>
      <text:p text:style-name="P1"/>
      <text:p text:style-name="P1">Viisi päivää laivassa paikallisten kanssa Solimões-joella oli unohtumaton kokemus. Aika virtasi kuin ruskea joki allamme, ja kaikkialla oli vain vettä, vehreää sademetsää ja taivasta. Elimme auringon rytmissä, nukuimme riippumatoissa ja söimme papumuhennosta ja riisiä pitkässä pöydässä. Iltaisin oppaamme Paulo, joka oli elänyt lapsuutensa viidakossa, kertoi meille 13-metrisestä anakondasta, jonka suolattua lihaa perhe syö kuukauden, ja alligaattoreista, joiden pimeässä hehkuvat silmät erotimme laivan vartijan lampun valokiilassa. Paikalliset ahmivat rätisevästä televisiosta jokailtaisen saippuaooppera-annoksensa ja me makasimme kannella eteläisen pallonpuoliskon tähtiä katsellen. Yöllä kuuntelin matossani trooppisen sateen kohinaa ja olin onnellinen. </text:p>
      <text:p text:style-name="P1"/>
      <text:p text:style-name="P1"/>
      <text:p text:style-name="P1">Laiva pysähtyi muutaman kerran pidemmäksi aikaa rahtia purkamaan ja pääsimme maihin tutustumaan kyliin. Vaikea sanoa, kummat tuijottivat uteliaimmin, me vai intiaanipiirteiset lapset puisten mökkien ikkunoista. </text:p>
      <text:p text:style-name="P1"/>
      <text:p text:style-name="P1">Putouksia ja jalkapalloa </text:p>
      <text:p text:style-name="P1"/>
      <text:p text:style-name="P2">Iguacu</text:p>
      <text:p text:style-name="P1"/>
      <text:p text:style-name="P1">Näkemisen arvoiset olivat tietysti myös kolme kilometriä leveät Iguacun putoukset etelässä Argentiinan ja Paraguayn rajalla. Argentiinan puolelta näki kuohuvat vesimassat läheltä, kun taas Brasilian puoli tarjosi huikean kokonaisnäkymän putouksista. Muuta Foz do Iguacussa ei sitten ollutkaan, joten yksi kokonainen päivä riitti mainiosti. São Paulon, josta emme olleet kuulleet mitään positiivista, jätimme tylysti väliin. </text:p>
      <text:p text:style-name="P1"/>
      <text:p text:style-name="P2">Kuningas-jalkapallo</text:p>
      <text:p text:style-name="P1"/>
      <text:p text:style-name="P1">Viimeisen viikon vietimme pienemmällä porukalla paratiisisaari Ilha Grandella Rion edustalla sekä jalkapallon MM-kisoihin kuumeisesti valmistautuvassa Riossa. Kaupunki oli menossa sekaisin jo kisojen avauspäivänä; jokaikinen kissa ja koira oli puettu pieneen Brasilian pelipaitaan ja kadut oli maalattu keltavihreiksi. Pienemmässä ryhmässä oli helpompi liikkua ja vaatimattomia majapaikkoja löytyi kohtuuhintaan, tosin ilman hienompien hotellien aamiaisia tuoreine hedelmineen. </text:p>
      <text:p text:style-name="P1"/>
      <text:p text:style-name="P2">Loppuyhteenveto</text:p>
      <text:p text:style-name="P1"/>
      <text:p text:style-name="P1">Kaiken kaikkiaan matka sujui ilman pahempia kommelluksia. Kukaan tosin ei tainnut säilyä täysin terveenä koko aikaa - vähintään vatsa meni sekaisin jokaisella jossain vaiheessa. Yksi sai mystisen kuumetaudin joella, ja malarian pelossa hänet kyydittiin lopulta sairaalaan testeihin. Diagnoosi: <text:soft-page-break/>influenssavirus, onneksi. Aiheutimme myös kalabaliikin Belémin ostoskeskuksessa, kun nestehukka sai yhden meistä lähes pyörtymään. Vettä piti muistaa juoda vaikkei aina ollut janokaan. </text:p>
      <text:p text:style-name="P1"/>
      <text:p text:style-name="P1">Paljon jäi tietysti näkemättä. Ennen seuraavaa Brasilian matkaani aion ehdottomasti opetella portugalia. Englantia ei puhuttu juuri missään, ja kommunikointi oli usein hieman hankalaa. Väärinkäsityksiltä ei voinut välttyä. "Linda, linda!" meille huudeltiin joskus kadulla. Linda Lampenius ei VOI olla tunnettu Brasiliassa, ajattelin, ja sanakirja kertoikin, että "linda" on "kaunis" portugaliksi. </text:p>
      <text:p text:style-name="P1"/>
      <text:p text:style-name="P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Andale Sans UI1" svg:font-family="'Andale Sans UI'"/>
    <style:font-face style:name="Nimbus Roman No9 L" svg:font-family="'Nimbus Roman No9 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Nimbus Sans L" svg:font-family="'Nimbus Sans L'" style:font-family-generic="swiss" style:font-pitch="variable"/>
    <style:font-face style:name="Tahoma" svg:font-family="Tahoma" style:font-family-generic="swiss" style:font-pitch="variable"/>
    <style:font-face style:name="Andale Sans UI" svg:font-family="'Andale Sans UI'" style:font-family-generic="system" style:font-pitch="variable"/>
    <style:font-face style:name="DejaVu Sans" svg:font-family="'DejaVu Sans'" style:font-family-generic="system"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Nimbus Roman No9 L" fo:font-size="12pt" fo:language="fi" fo:country="FI" style:font-name-asian="DejaVu Sans" style:font-size-asian="12pt" style:language-asian="fi" style:country-asian="FI" style:font-name-complex="Andale Sans UI" style:font-size-complex="12pt" style:language-complex="fi" style:country-complex="FI"/>
    </style:default-style>
    <style:default-style style:family="paragraph">
      <style:paragraph-properties fo:hyphenation-ladder-count="no-limit" style:text-autospace="ideograph-alpha" style:punctuation-wrap="hanging" style:line-break="strict" style:tab-stop-distance="2.3cm" style:writing-mode="page"/>
      <style:text-properties style:use-window-font-color="true" style:font-name="Nimbus Roman No9 L" fo:font-size="12pt" fo:language="fi" fo:country="FI" style:font-name-asian="DejaVu Sans" style:font-size-asian="12pt" style:language-asian="fi" style:country-asian="FI" style:font-name-complex="Andale Sans UI" style:font-size-complex="12pt" style:language-complex="fi" style:country-complex="FI"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family="'Times New Roman'" style:font-family-generic="roman" style:font-pitch="variable" fo:font-size="10pt" fo:language="fi" fo:country="FI"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Text_20_body" style:display-name="Text body" style:family="paragraph" style:parent-style-name="Standard" style:class="text">
      <style:paragraph-properties fo:margin-top="0cm" fo:margin-bottom="0.212cm" style:contextual-spacing="false"/>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Nimbus Sans L" fo:font-family="'Nimbus Sans L'" style:font-family-generic="swiss" style:font-pitch="variable" fo:font-size="14pt" style:font-name-asian="Andale Sans UI" style:font-family-asian="'Andale Sans UI'" style:font-family-generic-asian="system" style:font-pitch-asian="variable" style:font-size-asian="14pt" style:font-name-complex="Andale Sans UI" style:font-family-complex="'Andale Sans UI'" style:font-family-generic-complex="system" style:font-pitch-complex="variable" style:font-size-complex="14pt"/>
    </style:style>
    <style:style style:name="Heading_20_1" style:display-name="Heading 1" style:family="paragraph" style:parent-style-name="Standard" style:next-style-name="Standard" style:default-outline-level="1" style:class="text">
      <style:paragraph-properties fo:margin-top="0.423cm" fo:margin-bottom="0.106cm" style:contextual-spacing="false" fo:keep-with-next="always"/>
      <style:text-properties style:font-name="Arial" fo:font-family="Arial" style:font-family-generic="swiss" style:font-pitch="variable" fo:font-size="14pt" fo:font-weight="bold" style:letter-kerning="true" style:font-size-asian="14pt" style:font-weight-asian="bold"/>
    </style:style>
    <style:style style:name="Heading_20_2" style:display-name="Heading 2" style:family="paragraph" style:parent-style-name="Standard" style:next-style-name="Standard" style:default-outline-level="2" style:class="text">
      <style:paragraph-properties fo:margin-top="0.423cm" fo:margin-bottom="0.106cm" style:contextual-spacing="false" fo:keep-with-next="always"/>
      <style:text-properties style:font-name="Arial" fo:font-family="Arial" style:font-family-generic="swiss" style:font-pitch="variable" fo:font-size="12pt" fo:font-style="italic" fo:font-weight="bold" style:font-size-asian="12pt" style:font-style-asian="italic" style:font-weight-asian="bold"/>
    </style:style>
    <style:style style:name="List" style:family="paragraph" style:parent-style-name="Text_20_body" style:class="list">
      <style:text-properties style:font-name-complex="Andale Sans UI1" style:font-family-complex="'Andale Sans U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ndale Sans UI1" style:font-family-complex="'Andale Sans UI'" style:font-size-complex="12pt" style:font-style-complex="italic"/>
    </style:style>
    <style:style style:name="Index" style:family="paragraph" style:parent-style-name="Standard" style:class="index">
      <style:paragraph-properties text:number-lines="false" text:line-number="0"/>
      <style:text-properties style:font-name-complex="Andale Sans UI1" style:font-family-complex="'Andale Sans UI'"/>
    </style:style>
    <style:style style:name="Asiakirjan_20_rakenneruutu" style:display-name="Asiakirjan rakenneruutu" style:family="paragraph" style:parent-style-name="Standard">
      <style:paragraph-properties fo:background-color="#000080">
        <style:background-image/>
      </style:paragraph-properties>
      <style:text-properties style:font-name="Tahoma" fo:font-family="Tahoma" style:font-family-generic="swiss" style:font-pitch="variable"/>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color="#808080" fo:font-size="14pt" fo:font-weight="bold" style:font-size-asian="14pt" style:font-weight-asian="bold" style:font-size-complex="14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Kappaleen_20_oletusfontti" style:display-name="Kappaleen oletusfontti"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499cm" fo:margin-bottom="2.499cm" fo:margin-left="2cm" fo:margin-right="2cm" style:writing-mode="lr-tb" style:layout-grid-color="#c0c0c0" style:layout-grid-lines="38" style:layout-grid-base-height="0.353cm" style:layout-grid-ruby-height="0.282cm" style:layout-grid-mode="none" style:layout-grid-ruby-below="false" style:layout-grid-print="false" style:layout-grid-display="false" style:footnote-max-height="0cm">
        <style:footnote-sep style:width="0.018cm" style:distance-before-sep="0.101cm" style:distance-after-sep="0.101cm" style:line-style="none" style:adjustment="left" style:rel-width="25%" style:color="#000000"/>
      </style:page-layout-properties>
      <style:header-style>
        <style:header-footer-properties fo:min-height="0cm" fo:margin-bottom="0.499cm"/>
      </style:header-style>
      <style:footer-style/>
    </style:page-layout>
  </office:automatic-styles>
  <office:master-styles>
    <style:master-page style:name="Standard" style:page-layout-name="Mpm1">
      <style:header>
        <text:p text:style-name="Header"/>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LibreOffice/4.2.8.2$Linux_X86_64 LibreOffice_project/420m0$Build-2</meta:generator>
    <dc:title>Brasilia viidessä viikossa </dc:title>
    <meta:initial-creator>kyosilva</meta:initial-creator>
    <meta:creation-date>1998-09-01T07:55:00</meta:creation-date>
    <dc:date>2015-08-24T14:10:25.038014369</dc:date>
    <dc:language>fi-FI</dc:language>
    <meta:editing-cycles>4</meta:editing-cycles>
    <meta:editing-duration>PT29M1S</meta:editing-duration>
    <meta:document-statistic meta:table-count="0" meta:image-count="0" meta:object-count="0" meta:page-count="3" meta:paragraph-count="24" meta:word-count="752" meta:character-count="6497" meta:non-whitespace-character-count="6497"/>
    <meta:user-defined meta:name="Info 1"/>
    <meta:user-defined meta:name="Info 2"/>
    <meta:user-defined meta:name="Info 3"/>
    <meta:user-defined meta:name="Info 4"/>
  </office:meta>
</office:document-meta>
</file>