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3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4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5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6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7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8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P9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10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11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12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P13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P14" style:parent-style-name="Standard" style:family="paragraph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P15" style:parent-style-name="Standard" style:family="paragraph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P16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P17" style:parent-style-name="Standard" style:family="paragraph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18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19" style:parent-style-name="Kappaleenoletusfontti" style:family="text">
      <style:text-properties style:font-name-asian="Calibri" style:font-name-complex="Calibri" style:font-weight-complex="bold" style:use-window-font-color="true" fo:font-size="11pt" style:font-size-asian="11pt" style:font-size-complex="11pt"/>
    </style:style>
    <style:style style:name="T20" style:parent-style-name="Kappaleenoletusfontti" style:family="text">
      <style:text-properties style:font-name-asian="Calibri" style:font-name-complex="Calibri" style:font-weight-complex="bold" style:use-window-font-color="true" fo:font-size="11pt" style:font-size-asian="11pt" style:font-size-complex="11pt"/>
    </style:style>
    <style:style style:name="T21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22" style:parent-style-name="Kappaleenoletusfontti" style:family="text">
      <style:text-properties style:font-name-asian="Calibri" style:font-name-complex="Calibri" fo:font-weight="bold" style:font-weight-asian="bold" style:use-window-font-color="true" fo:font-size="11pt" style:font-size-asian="11pt" style:font-size-complex="11pt"/>
    </style:style>
    <style:style style:name="T23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24" style:parent-style-name="Kappaleenoletusfontti" style:family="text">
      <style:text-properties style:font-name-asian="Calibri" style:font-name-complex="Calibri" fo:font-weight="bold" style:font-weight-asian="bold" style:use-window-font-color="true" fo:font-size="11pt" style:font-size-asian="11pt" style:font-size-complex="11pt"/>
    </style:style>
    <style:style style:name="T25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P26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27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28" style:parent-style-name="Kappaleenoletusfontti" style:family="text">
      <style:text-properties style:font-name-asian="Calibri" style:font-name-complex="Calibri" style:font-weight-complex="bold" style:use-window-font-color="true" fo:font-size="11pt" style:font-size-asian="11pt" style:font-size-complex="11pt"/>
    </style:style>
    <style:style style:name="P29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P30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P31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32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33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34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35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36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37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38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39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P40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41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42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43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P44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45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46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47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48" style:parent-style-name="Kappaleenoletusfontti" style:family="text">
      <style:text-properties style:font-name-asian="Calibri" style:font-name-complex="Calibri" fo:font-weight="bold" style:font-weight-asian="bold" style:use-window-font-color="true" fo:font-size="11pt" style:font-size-asian="11pt" style:font-size-complex="11pt"/>
    </style:style>
    <style:style style:name="T49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50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51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52" style:parent-style-name="Kappaleenoletusfontti" style:family="text">
      <style:text-properties style:font-name-asian="Calibri" style:font-name-complex="Calibri" fo:font-weight="bold" style:font-weight-asian="bold" style:use-window-font-color="true" fo:font-size="11pt" style:font-size-asian="11pt" style:font-size-complex="11pt"/>
    </style:style>
    <style:style style:name="T53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54" style:parent-style-name="Kappaleenoletusfontti" style:family="text">
      <style:text-properties style:font-name-asian="Calibri" style:font-name-complex="Calibri" fo:font-weight="bold" style:font-weight-asian="bold" style:use-window-font-color="true" fo:font-size="11pt" style:font-size-asian="11pt" style:font-size-complex="11pt"/>
    </style:style>
    <style:style style:name="T55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56" style:parent-style-name="Kappaleenoletusfontti" style:family="text">
      <style:text-properties style:font-name-asian="Calibri" style:font-name-complex="Calibri" fo:font-weight="bold" style:font-weight-asian="bold" style:use-window-font-color="true" fo:font-size="11pt" style:font-size-asian="11pt" style:font-size-complex="11pt"/>
    </style:style>
    <style:style style:name="T57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P58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59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60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61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62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63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64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65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66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P67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68" style:parent-style-name="Kappaleenoletusfontti" style:family="text">
      <style:text-properties style:font-name-asian="Calibri" style:font-name-complex="Calibri" fo:font-weight="bold" style:font-weight-asian="bold" style:font-weight-complex="bold" style:use-window-font-color="true" fo:font-size="11pt" style:font-size-asian="11pt" style:font-size-complex="11pt"/>
    </style:style>
    <style:style style:name="T69" style:parent-style-name="Kappaleenoletusfontti" style:family="text">
      <style:text-properties style:font-name-asian="Calibri" style:font-name-complex="Calibri" style:use-window-font-color="true" fo:font-size="11pt" style:font-size-asian="11pt" style:font-size-complex="11pt"/>
    </style:style>
    <style:style style:name="T70" style:parent-style-name="Kappaleenoletusfontti" style:family="text">
      <style:text-properties style:font-name-asian="Calibri" style:font-name-complex="Calibri"/>
    </style:style>
    <style:style style:name="T71" style:parent-style-name="Kappaleenoletusfontti" style:family="text">
      <style:text-properties style:font-name-asian="Calibri" style:font-name-complex="Calibri" fo:font-weight="bold" style:font-weight-asian="bold"/>
    </style:style>
    <style:style style:name="T72" style:parent-style-name="Kappaleenoletusfontti" style:family="text">
      <style:text-properties style:font-name-asian="Calibri" style:font-name-complex="Calibri"/>
    </style:style>
    <style:style style:name="T73" style:parent-style-name="Hyperlinkki" style:family="text">
      <style:text-properties style:font-name-asian="Calibri" style:font-name-complex="Calibri"/>
    </style:style>
    <style:style style:name="T74" style:parent-style-name="Kappaleenoletusfontti" style:family="text">
      <style:text-properties style:font-name-asian="Calibri" style:font-name-complex="Calibri"/>
    </style:style>
    <style:style style:name="T75" style:parent-style-name="Kappaleenoletusfontti" style:family="text">
      <style:text-properties style:font-name-asian="Calibri" style:font-name-complex="Calibri"/>
    </style:style>
    <style:style style:name="P76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P77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P78" style:parent-style-name="Standard" style:family="paragraph">
      <style:text-properties style:font-name-asian="Calibri" style:font-name-complex="Calibri" style:use-window-font-color="true" fo:font-size="11pt" style:font-size-asian="11pt" style:font-size-complex="11pt"/>
    </style:style>
    <style:style style:name="T79" style:parent-style-name="Kappaleenoletusfontti" style:family="text">
      <style:text-properties style:font-name="Arial" style:font-name-asian="Calibri" style:font-name-complex="Calibri" style:use-window-font-color="true" fo:font-size="10pt" style:font-size-asian="10pt" style:font-size-complex="10pt"/>
    </style:style>
  </office:automatic-styles>
  <office:body>
    <office:text text:use-soft-page-breaks="true">
      <text:p text:style-name="P1"><text:span text:style-name="T2">Virkby skolas eftis</text:span><text:span text:style-name="T3"><text:tab/></text:span><text:span text:style-name="T4"><text:tab/></text:span><text:span text:style-name="T5"><text:tab/>MÅNADSBREV</text:span><text:span text:style-name="T6"><text:tab/>September 2026</text:span><text:span text:style-name="T7"><text:line-break/></text:span><text:span text:style-name="T8">Petter Forsströmsväg 1</text:span></text:p>
      <text:p text:style-name="P9">08700 LOJO</text:p>
      <text:p text:style-name="Standard"><text:span text:style-name="T10">Tfn.</text:span><text:span text:style-name="T11"><text:s/></text:span><text:span text:style-name="T12">044-374 00 63</text:span></text:p>
      <text:p text:style-name="P13"/>
      <text:p text:style-name="P14"/>
      <text:p text:style-name="P15">Hej!</text:p>
      <text:p text:style-name="P16"/>
      <text:p text:style-name="P17"/>
      <text:p text:style-name="Standard"><text:span text:style-name="T18">Barnen kommer till eftis direkt då skolan slutar.</text:span><text:span text:style-name="T19"><text:s/>Om vädret tillåter, är vi ute och leker innan mellanmål som serveras i<text:s/></text:span><text:span text:style-name="T20">skolans matsal kl 14:00 och vi äter tillsammans med förskolan.</text:span></text:p>
      <text:p text:style-name="Standard"/>
      <text:p text:style-name="Standard"><text:span text:style-name="T21"><text:s/>Om vi inte är i eftisrummet nås jag på<text:s/></text:span><text:span text:style-name="T22">tel</text:span><text:span text:style-name="T23">.<text:s/></text:span><text:span text:style-name="T24">044-374 0063</text:span><text:span text:style-name="T25">.</text:span></text:p>
      <text:p text:style-name="P26"/>
      <text:p text:style-name="Standard"><text:span text:style-name="T27">Dagsschemat och verksamhetsplanen<text:s/></text:span><text:span text:style-name="T28">finns på PedaNet.</text:span></text:p>
      <text:p text:style-name="Standard"/>
      <text:p text:style-name="Standard">Hösten är så småningom här och jag vill påminna om att det är bra att ha lite byteskläder med i väskan samt att man har kläder enligt väder.</text:p>
      <text:p text:style-name="P29"/>
      <text:p text:style-name="P30">Jag uppmanar föräldrarna att aktivt föra fram åsikter och synpunkter gällande verksamheten på eftis. Det är viktigt att barnen trivs och tycker att eftis är roligt.<text:s/></text:p>
      <text:p text:style-name="P31"/>
      <text:p text:style-name="Standard"><text:span text:style-name="T32">Tillsammans med<text:s/></text:span><text:span text:style-name="T33">barnen har vi gått igenom och fortsätter med, bl a vilka<text:s/></text:span><text:span text:style-name="T34">trivselregler</text:span><text:span text:style-name="T35"><text:s/>vi har på eftis, hur vi rör oss tryggt i både skolan, närområdet och i<text:s/></text:span><text:span text:style-name="T36">trafiken,</text:span><text:span text:style-name="T37"><text:s/>samt<text:s/></text:span><text:span text:style-name="T38">dagsrutinerna</text:span><text:span text:style-name="T39">.<text:s/></text:span></text:p>
      <text:p text:style-name="P40"/>
      <text:p text:style-name="Standard"><text:span text:style-name="T41">Mobiltelefoner</text:span><text:span text:style-name="T42"><text:s/>får barnen inte använda i eftis utan all kontakt sköts via<text:s/></text:span><text:span text:style-name="T43">eftisnumret. Jag har förklarat att föräldrarna kan kontakta oss på eftis, eller så ringer vi föräldrarna vid behov.</text:span></text:p>
      <text:p text:style-name="P44"/>
      <text:p text:style-name="Standard"><text:span text:style-name="T45">Slutligen vill jag påminna om att<text:s/></text:span><text:span text:style-name="T46">alltid informera</text:span><text:span text:style-name="T47"><text:s/>mig om</text:span><text:span text:style-name="T48"><text:s/>barnets frånvaro</text:span><text:span text:style-name="T49">, vem som får<text:s/></text:span><text:span text:style-name="T50">hämta barnet</text:span><text:span text:style-name="T51"><text:s/>och eventuellt andra saker av vikt. Det går bra att skicka<text:s/></text:span><text:span text:style-name="T52">SMS</text:span><text:span text:style-name="T53"><text:s/>till eftistelefonen.<text:s/></text:span><text:span text:style-name="T54">Barnet kan alltså inte själv meddela frånvaro</text:span><text:span text:style-name="T55"><text:s/>eller huruvida hen får gå ensam hem efter skolan eller till kompisar m m . Meddela<text:s/></text:span><text:span text:style-name="T56">inte</text:span><text:span text:style-name="T57"><text:s/>frånvaro på eftis enbart via Wilma, eftersom en eventuell vikarie då inte ser meddelandet!</text:span></text:p>
      <text:p text:style-name="P58"/>
      <text:p text:style-name="Standard"><text:span text:style-name="T59">OBS!</text:span><text:span text:style-name="T60"><text:s/>Jag vill också påminna de föräldrar (gäller åk 1) som ännu inte har returnerat underlagsblanketten för bakgrundsinformation om barnet<text:s/></text:span><text:span text:style-name="T61">(TAUSTATIETO-LOMAKE),<text:s/></text:span><text:span text:style-name="T62">som ni fick i augusti, att göra detta<text:s/></text:span><text:span text:style-name="T63">snarast möjligt<text:s/></text:span><text:span text:style-name="T64">till eftis</text:span><text:span text:style-name="T65">.<text:s/></text:span><text:span text:style-name="T66">Skulle blanketten ha kommit på villovägar finns det exemplar att få på eftis.<text:s/></text:span></text:p>
      <text:p text:style-name="P67"/>
      <text:p text:style-name="Standard"><text:span text:style-name="T68">Förman</text:span><text:span text:style-name="T69"><text:s/>för eftisverksamheten är</text:span><text:span text:style-name="T70"><text:s/>är<text:s/></text:span><text:span text:style-name="T71">rektor Kristian Walls<text:s/></text:span><text:span text:style-name="T72">, tfn: 0443745494,<text:s/></text:span><text:a xlink:href="mailto:kristian.walls@lohja.fi" office:target-frame-name="_top" xlink:show="replace"><text:span text:style-name="T73">kristian.walls@lohja.fi</text:span></text:a><text:span text:style-name="T74"><text:line-break/></text:span><text:span text:style-name="T75">Frågor angående eftistider samt fakturering sköts av iltapaivatoiminta@lohja.fi</text:span></text:p>
      <text:p text:style-name="Standard"/>
      <text:p text:style-name="P76">Med vänlig hälsning</text:p>
      <text:p text:style-name="P77"/>
      <text:p text:style-name="P78">Nina Ourama</text:p>
      <text:p text:style-name="Standard"><text:span text:style-name="T79">Eftisledare vid Virkby skol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9055in">
        <style:background-fill draw:fill="solid"/>
      </style:paragraph-properties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1965in"/>
      <style:text-properties fo:hyphenate="false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yperlinkki" style:display-name="Hyperlinkki" style:family="text" style:parent-style-name="Kappaleenoletusfontti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Ratkaisematonmaininta" style:display-name="Ratkaisematon maininta" style:family="text" style:parent-style-name="Kappaleenoletusfontti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ohut Ann-Charlotte</meta:initial-creator>
    <dc:creator>Ourama Nina</dc:creator>
    <meta:creation-date>2026-08-27T09:42:00Z</meta:creation-date>
    <dc:date>2026-08-27T09:42:00Z</dc:date>
    <meta:print-date>2015-04-26T18:07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231" meta:character-count="2104" meta:row-count="15" meta:non-whitespace-character-count="1877"/>
  </office:meta>
</office:document-meta>
</file>