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officeooo:rsid="0010e644" officeooo:paragraph-rsid="0010e644"/>
    </style:style>
    <style:style style:name="P2" style:family="paragraph" style:parent-style-name="Standard">
      <style:text-properties officeooo:rsid="001239c3" officeooo:paragraph-rsid="001239c3"/>
    </style:style>
    <style:style style:name="P3" style:family="paragraph" style:parent-style-name="Standard">
      <style:text-properties officeooo:rsid="0012d5e1" officeooo:paragraph-rsid="0012d5e1"/>
    </style:style>
    <style:style style:name="P4" style:family="paragraph" style:parent-style-name="Standard">
      <style:text-properties officeooo:rsid="00133425" officeooo:paragraph-rsid="00133425"/>
    </style:style>
    <style:style style:name="P5" style:family="paragraph" style:parent-style-name="Standard">
      <style:text-properties officeooo:rsid="0014e04c" officeooo:paragraph-rsid="0014e04c"/>
    </style:style>
    <style:style style:name="P6" style:family="paragraph" style:parent-style-name="Standard">
      <style:text-properties officeooo:rsid="0017eef1" officeooo:paragraph-rsid="0017eef1"/>
    </style:style>
    <style:style style:name="P7" style:family="paragraph" style:parent-style-name="Standard" style:list-style-name="L1">
      <style:text-properties officeooo:rsid="0010e644" officeooo:paragraph-rsid="0010e644"/>
    </style:style>
    <style:style style:name="P8" style:family="paragraph" style:parent-style-name="Standard" style:list-style-name="L1">
      <style:text-properties officeooo:rsid="001239c3" officeooo:paragraph-rsid="001239c3"/>
    </style:style>
    <style:style style:name="P9" style:family="paragraph" style:parent-style-name="Standard" style:list-style-name="L2">
      <style:text-properties officeooo:rsid="001239c3" officeooo:paragraph-rsid="001239c3"/>
    </style:style>
    <style:style style:name="P10" style:family="paragraph" style:parent-style-name="Standard" style:list-style-name="L2">
      <style:text-properties officeooo:rsid="0014e04c" officeooo:paragraph-rsid="0014e04c"/>
    </style:style>
    <style:style style:name="P11" style:family="paragraph" style:parent-style-name="Standard" style:list-style-name="L4">
      <style:text-properties officeooo:rsid="0014e04c" officeooo:paragraph-rsid="0014e04c"/>
    </style:style>
    <style:style style:name="P12" style:family="paragraph" style:parent-style-name="Standard" style:list-style-name="L2">
      <style:text-properties officeooo:rsid="0012d5e1" officeooo:paragraph-rsid="0012d5e1"/>
    </style:style>
    <style:style style:name="P13" style:family="paragraph" style:parent-style-name="Standard" style:list-style-name="L3">
      <style:text-properties officeooo:rsid="00133425" officeooo:paragraph-rsid="00133425"/>
    </style:style>
    <style:style style:name="P14" style:family="paragraph" style:parent-style-name="Standard" style:list-style-name="L4">
      <style:text-properties officeooo:rsid="00159dda" officeooo:paragraph-rsid="00159dda"/>
    </style:style>
    <style:style style:name="P15" style:family="paragraph" style:parent-style-name="Standard" style:list-style-name="L4">
      <style:text-properties officeooo:rsid="00159ec1" officeooo:paragraph-rsid="00159ec1"/>
    </style:style>
    <style:style style:name="P16" style:family="paragraph" style:parent-style-name="Standard" style:list-style-name="L4">
      <style:text-properties officeooo:rsid="0017eef1" officeooo:paragraph-rsid="0017eef1"/>
    </style:style>
    <style:style style:name="P17" style:family="paragraph" style:parent-style-name="Standard" style:list-style-name="L4">
      <style:text-properties officeooo:rsid="001849b1" officeooo:paragraph-rsid="001849b1"/>
    </style:style>
    <style:style style:name="P18" style:family="paragraph" style:parent-style-name="Standard" style:list-style-name="L4">
      <style:text-properties officeooo:rsid="001b2806" officeooo:paragraph-rsid="001b2806"/>
    </style:style>
    <style:style style:name="T1" style:family="text">
      <style:text-properties officeooo:rsid="001239c3"/>
    </style:style>
    <style:style style:name="T2" style:family="text">
      <style:text-properties officeooo:rsid="00159dda"/>
    </style:style>
    <style:style style:name="T3" style:family="text">
      <style:text-properties officeooo:rsid="00159ec1"/>
    </style:style>
    <style:style style:name="T4" style:family="text">
      <style:text-properties officeooo:rsid="001849b1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RETKEILYVARUSTUS</text:p>
      <text:p text:style-name="P1"/>
      <text:p text:style-name="P1">Tässä yhden vuorokauden/viikonlopun kolmen vuodenajan perusvarustus eli mm. Patvinsuon retkeilyyn sopivaa listausta. Tätä voi jokainen muokata oman harkintansa mukaan laajemmaksi tai niukemmaksi.</text:p>
      <text:p text:style-name="P1"/>
      <text:p text:style-name="P1">Lisää infoa saa mm. <text:a xlink:type="simple" xlink:href="http://www.luontoon.fi/retkeilynabc/varusteet/varusteluettelot" text:style-name="Internet_20_link" text:visited-style-name="Visited_20_Internet_20_Link">http://www.luontoon.fi/retkeilynabc/varusteet/varusteluettelot</text:a> </text:p>
      <text:p text:style-name="P1"/>
      <text:p text:style-name="P1"/>
      <text:p text:style-name="P1"><text:span text:style-name="T1">MAJOITUS-/</text:span>LEPO-VARUSTUS:</text:p>
      <text:list xml:id="list4186101911453608571" text:style-name="L1">
        <text:list-item>
          <text:p text:style-name="P7">teltta, <text:span text:style-name="T1">laavu, loue, riippumatto tms. (jos majoitus taivasalla)</text:span></text:p>
        </text:list-item>
        <text:list-item>
          <text:p text:style-name="P8">makuupussi</text:p>
        </text:list-item>
        <text:list-item>
          <text:p text:style-name="P8">makuualusta</text:p>
        </text:list-item>
      </text:list>
      <text:p text:style-name="P2"/>
      <text:p text:style-name="P2">VAATETUS:</text:p>
      <text:list xml:id="list1439650325630636868" text:style-name="L2">
        <text:list-item>
          <text:p text:style-name="P9">sopiva takki ja housut<text:tab/><text:tab/>(sadetta kestävä tai erikseen tai vaihto)</text:p>
        </text:list-item>
        <text:list-item>
          <text:p text:style-name="P10">sopivat jalkineet<text:tab/><text:tab/>(lisäksi mahdollise<text:span text:style-name="T2">sti kevyet </text:span>lipokkaat tms.)</text:p>
        </text:list-item>
        <text:list-item>
          <text:p text:style-name="P12">sopivaa kerrastoa<text:tab/><text:tab/>(kerrospukeutumista sään mukaan)</text:p>
        </text:list-item>
        <text:list-item>
          <text:p text:style-name="P12">alusvaatetta, -kerrastoa</text:p>
        </text:list-item>
        <text:list-item>
          <text:p text:style-name="P12">vaellukseen sopivia sukkia<text:tab/>(ei mielellään tennissukkia → kastuu ja hiertää)</text:p>
        </text:list-item>
        <text:list-item>
          <text:p text:style-name="P12">vaihtovaatetta</text:p>
        </text:list-item>
        <text:list-item>
          <text:p text:style-name="P12">päähine</text:p>
        </text:list-item>
        <text:list-item>
          <text:p text:style-name="P12">sään mukaan tarvittaessa käsineet</text:p>
        </text:list-item>
      </text:list>
      <text:p text:style-name="P3"/>
      <text:p text:style-name="P4">RAVINTO:</text:p>
      <text:list xml:id="list4722732135777931664" text:style-name="L3">
        <text:list-item>
          <text:p text:style-name="P13">vettä ja juomapullot</text:p>
        </text:list-item>
        <text:list-item>
          <text:p text:style-name="P13">aamupalaa<text:tab/><text:tab/><text:tab/>(esim. kahvia/teetä, puuroa, leipää...)</text:p>
        </text:list-item>
        <text:list-item>
          <text:p text:style-name="P13">iltapalaa<text:tab/><text:tab/></text:p>
        </text:list-item>
        <text:list-item>
          <text:p text:style-name="P13">välipalaa<text:tab/><text:tab/>(suklaata/energiapatukoita, pähkinöitä/kuivattuja hedelmiä, keksejä...)</text:p>
        </text:list-item>
        <text:list-item>
          <text:p text:style-name="P13">lounas<text:tab/><text:tab/><text:tab/>(retkikeittimissä tms. helposti ja nopeasti valmistettava)</text:p>
        </text:list-item>
        <text:list-item>
          <text:p text:style-name="P13">päivällinen<text:tab/><text:tab/>(retkikeittimissä tms. helposti ja nopeasti valmistettava)</text:p>
        </text:list-item>
      </text:list>
      <text:p text:style-name="P4"/>
      <text:p text:style-name="P5">MUUTA:</text:p>
      <text:list xml:id="list1145717178088988698" text:style-name="L4">
        <text:list-item>
          <text:p text:style-name="P11">Rinkka tms.</text:p>
        </text:list-item>
        <text:list-item>
          <text:p text:style-name="P11">päiväreppu<text:tab/>(tällä reissulla mukaan: juomat, eväät, vaihtotarvikkeet yms.)</text:p>
        </text:list-item>
        <text:list-item>
          <text:p text:style-name="P11">retkikeitin</text:p>
        </text:list-item>
        <text:list-item>
          <text:p text:style-name="P11">retkikeittimen polttoaineet</text:p>
        </text:list-item>
        <text:list-item>
          <text:p text:style-name="P11">tulentekovälineet</text:p>
        </text:list-item>
        <text:list-item>
          <text:p text:style-name="P11">puukko</text:p>
        </text:list-item>
        <text:list-item>
          <text:p text:style-name="P14">ruokailuvälineet <text:tab/><text:tab/>(lusikka/(haarukka/veitsi), lautanen (yhteinen trangia), muki)</text:p>
        </text:list-item>
        <text:list-item>
          <text:p text:style-name="P14">laastarit, lääkkeet yms.</text:p>
        </text:list-item>
        <text:list-item>
          <text:p text:style-name="P14">teippiä, narua yms.<text:tab/><text:tab/><text:span text:style-name="T3">(mahdollisesti muutama pyykkipoika)</text:span></text:p>
        </text:list-item>
        <text:list-item>
          <text:p text:style-name="P14"><text:span text:style-name="T4">hygieniavarusteet</text:span>, ml. WC-paperia</text:p>
        </text:list-item>
        <text:list-item>
          <text:p text:style-name="P14">lamppu <text:span text:style-name="T3">uusilla paristoilla</text:span></text:p>
        </text:list-item>
        <text:list-item>
          <text:p text:style-name="P14">alueen kart<text:span text:style-name="T3">at</text:span>, kompassi</text:p>
        </text:list-item>
        <text:list-item>
          <text:p text:style-name="P15">sauna-/peseytymisvarusteet</text:p>
        </text:list-item>
        <text:list-item>
          <text:p text:style-name="P16">puhelin, (varavirtalähde/aurinkolataus tms.)</text:p>
        </text:list-item>
        <text:list-item>
          <text:p text:style-name="P18">muovipusseja (roskapussit, ruoat, vaatteet...)</text:p>
        </text:list-item>
      </text:list>
      <text:p text:style-name="P6"/>
      <text:list xml:id="list92553453265067" text:continue-numbering="true" text:style-name="L4">
        <text:list-item>
          <text:p text:style-name="P16">reittisuunnitelmaviesti<text:tab/>(minne menossa ja kuinka pitkäksi aikaa)</text:p>
        </text:list-item>
        <text:list-item>
          <text:p text:style-name="P16">kiikarit yms. harrastevälineet<text:tab/><text:tab/>(esim. kalastus → tarvittaessa luvat)</text:p>
        </text:list-item>
        <text:list-item>
          <text:p text:style-name="P17">rahaa<text:tab/><text:tab/><text:tab/><text:tab/><text:tab/>(ei tarvita Patvinsuon reissulla, tosin luontotupa on)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fi" fo:country="FI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i" fo:country="FI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.401cm" fo:margin-bottom="1.401cm" fo:margin-left="1.7cm" fo:margin-right="1.7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05-01T19:57:38.077000000</meta:creation-date>
    <dc:date>2017-05-12T09:25:52.347000000</dc:date>
    <meta:editing-duration>PT5M53S</meta:editing-duration>
    <meta:editing-cycles>3</meta:editing-cycles>
    <meta:generator>LibreOffice/5.1.6.2$Windows_x86 LibreOffice_project/07ac168c60a517dba0f0d7bc7540f5afa45f0909</meta:generator>
    <meta:document-statistic meta:table-count="0" meta:image-count="0" meta:object-count="0" meta:page-count="1" meta:paragraph-count="42" meta:word-count="215" meta:character-count="1796" meta:non-whitespace-character-count="1638"/>
  </office:meta>
</office:document-meta>
</file>