
<file path=META-INF/manifest.xml><?xml version="1.0" encoding="utf-8"?>
<manifest:manifest xmlns:manifest="urn:oasis:names:tc:opendocument:xmlns:manifest:1.0">
  <manifest:file-entry manifest:full-path="/" manifest:media-type="application/vnd.oasis.opendocument.presentation"/>
  <manifest:file-entry manifest:full-path="content.xml" manifest:media-type="text/xml"/>
  <manifest:file-entry manifest:full-path="media/image1.jpeg" manifest:media-type="image/jpeg"/>
  <manifest:file-entry manifest:full-path="media/image2.jpeg" manifest:media-type="image/jpeg"/>
  <manifest:file-entry manifest:full-path="media/image3.jpeg" manifest:media-type="image/jpeg"/>
  <manifest:file-entry manifest:full-path="media/image4.jpeg" manifest:media-type="image/jpeg"/>
  <manifest:file-entry manifest:full-path="media/image5.jpeg" manifest:media-type="image/jpeg"/>
  <manifest:file-entry manifest:full-path="settings.xml" manifest:media-type="text/xml"/>
  <manifest:file-entry manifest:full-path="styles.xml" manifest:media-type="text/xml"/>
  <manifest:file-entry manifest:full-path="Thumbnails/thumbnail.png" manifest:media-type="image/png"/>
  <manifest:file-entry manifest:full-path="meta.xml" manifest:media-type="text/xml"/>
</manifest:manifest>
</file>

<file path=content.xml><?xml version="1.0" encoding="utf-8"?>
<office:document-content xmlns:dom="http://www.w3.org/2001/xml-events" xmlns:draw="urn:oasis:names:tc:opendocument:xmlns:drawing:1.0" xmlns:fo="urn:oasis:names:tc:opendocument:xmlns:xsl-fo-compatibl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automatic-styles>
    <style:style style:family="drawing-page" style:name="a441">
      <style:drawing-page-properties draw:fill="solid" draw:fill-color="#203925"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442">
      <style:text-properties fo:font-variant="normal" fo:text-transform="none" fo:color="#203925"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44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4">
      <style:graphic-properties fo:wrap-option="wrap" fo:padding-top="0.05in" fo:padding-bottom="0.05in" fo:padding-left="0.1in" fo:padding-right="0.1in" draw:textarea-vertical-align="middle" draw:textarea-horizontal-align="center" draw:fill="solid" draw:fill-color="#8aaa81" draw:opacity="100%" draw:stroke="none" draw:auto-grow-width="false" draw:auto-grow-height="false" draw:decorative="true" style:protect="position size"/>
      <style:paragraph-properties style:font-independent-line-spacing="true" style:writing-mode="lr-tb"/>
    </style:style>
    <style:style style:family="text" style:name="a492">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445" style:parent-style-name="Graphics">
      <style:graphic-properties draw:fill="none" fo:clip="rect(1.31059in, 0in, 0in, 0in)" draw:stroke="none" draw:image-opacity="50%"/>
    </style:style>
    <style:style style:family="paragraph" style:name="a493">
      <style:paragraph-properties fo:line-height="110%" fo:text-align="left" style:tab-stop-distance="1in" fo:margin-left="0.5in" fo:margin-right="0in" fo:text-indent="-0.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46">
      <style:text-properties fo:font-variant="normal" fo:text-transform="none" fo:color="#ffffff" style:text-line-through-type="none" style:text-line-through-style="none" style:text-line-through-width="auto" style:text-line-through-color="font-color" style:text-position="0% 100%" fo:font-family="Posterama" fo:font-size="0.75in" style:font-size-asian="0.75in" style:font-size-complex="0.75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4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95">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8">
      <style:graphic-properties fo:wrap-option="wrap" fo:padding-top="0.05in" fo:padding-bottom="0.05in" fo:padding-left="0.1in" fo:padding-right="0.1in" draw:textarea-vertical-align="bottom" draw:textarea-horizontal-align="center" draw:fill="none" draw:stroke="none" draw:auto-grow-width="false" draw:auto-grow-height="false" style:shrink-to-fit="true"/>
      <style:paragraph-properties style:font-independent-line-spacing="true" style:writing-mode="lr-tb"/>
    </style:style>
    <style:style style:family="text" style:name="a496">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9">
      <style:graphic-properties fo:wrap-option="wrap" fo:padding-top="0.05in" fo:padding-bottom="0.05in" fo:padding-left="0.1in" fo:padding-right="0.1in" draw:textarea-vertical-align="top" draw:textarea-horizontal-align="center" draw:fill="none" draw:stroke="none" draw:auto-grow-width="false" draw:auto-grow-height="false" style:shrink-to-fit="true"/>
      <style:paragraph-properties style:font-independent-line-spacing="true" style:writing-mode="lr-tb"/>
    </style:style>
    <style:style style:family="text" style:name="a497">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98">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9">
      <style:paragraph-properties fo:line-height="110%" fo:text-align="left" style:tab-stop-distance="1in" fo:margin-left="0.5in" fo:margin-right="0in" fo:text-indent="-0.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0">
      <style:paragraph-properties fo:line-height="110%" fo:text-align="left" style:tab-stop-distance="1in" fo:margin-left="0.5in" fo:margin-right="0in" fo:text-indent="-0.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1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60">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13">
      <style:drawing-page-properties draw:fill="solid" draw:fill-color="#e7e2e8"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paragraph" style:name="a5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1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62">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paragraph" style:name="a51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63">
      <style:graphic-properties draw:fill="none" fo:clip="rect(0in, 0in, 0in, 0in)" draw:stroke="none" draw:image-opacity="100%"/>
    </style:style>
    <style:style style:family="graphic" style:name="a516">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draw:decorative="true" style:protect="position size"/>
      <style:paragraph-properties style:font-independent-line-spacing="true" style:writing-mode="lr-tb"/>
    </style:style>
    <style:style style:family="text" style:name="a56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17">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1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66">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graphic" style:name="a519">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567">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6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450">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51">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2">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3">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4">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5">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6">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5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5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20">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2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22">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graphic" style:name="a570">
      <style:graphic-properties fo:wrap-option="wrap" fo:padding-top="0.05in" fo:padding-bottom="0.05in" fo:padding-left="0.1in" fo:padding-right="0.1in" draw:textarea-vertical-align="middle" draw:textarea-horizontal-align="center" draw:fill="gradient" draw:fill-gradient-name="a569" draw:stroke="none" draw:auto-grow-width="false" draw:auto-grow-height="false" draw:decorative="true" style:protect="position size"/>
      <style:paragraph-properties style:font-independent-line-spacing="true" style:writing-mode="lr-tb"/>
    </style:style>
    <style:style style:family="presentation" style:name="a523">
      <style:graphic-properties draw:fill="none" fo:clip="rect(0in, 0in, 0in, 0in)" draw:stroke="none" draw:image-opacity="100%"/>
    </style:style>
    <style:style style:family="text" style:name="a571">
      <style:text-properties fo:font-variant="normal" fo:text-transform="none" fo:color="#ffffff"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graphic" style:name="a526">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drawing-page" style:name="a574">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527">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7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aragraph" style:name="a52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76">
      <style:graphic-properties draw:fill="none" fo:clip="rect(0in, 0in, 0in, 0in)" draw:stroke="none"/>
    </style:style>
    <style:style style:family="drawing-page" style:name="a577">
      <style:drawing-page-properties draw:fill="solid" draw:fill-color="#e7e2e8"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7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60">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465">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66">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6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6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6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graphic" style:name="a530">
      <style:graphic-properties fo:wrap-option="wrap" fo:padding-top="0.05in" fo:padding-bottom="0.05in" fo:padding-left="0.1in" fo:padding-right="0.1in" draw:textarea-vertical-align="middle" draw:textarea-horizontal-align="center" draw:fill="gradient" draw:fill-gradient-name="a529" draw:stroke="none" draw:auto-grow-width="false" draw:auto-grow-height="false" draw:decorative="true" style:protect="position size"/>
      <style:paragraph-properties style:font-independent-line-spacing="true" style:writing-mode="lr-tb"/>
    </style:style>
    <style:style style:family="text" style:name="a531">
      <style:text-properties fo:font-variant="normal" fo:text-transform="none" fo:color="#ffffff"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0">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paragraph" style:name="a5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533">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paragraph" style:name="a5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534">
      <style:drawing-page-properties draw:fill="solid" draw:fill-color="#e7e2e8"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3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3">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draw:decorative="true" style:protect="position size"/>
      <style:paragraph-properties style:font-independent-line-spacing="true" style:writing-mode="lr-tb"/>
    </style:style>
    <style:style style:family="paragraph" style:name="a5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37">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draw:decorative="true" style:protect="position size"/>
      <style:paragraph-properties style:font-independent-line-spacing="true" style:writing-mode="lr-tb"/>
    </style:style>
    <style:style style:family="paragraph" style:name="a58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3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86">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paragraph" style:name="a53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8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8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00">
      <style:graphic-properties fo:wrap-option="wrap" fo:padding-top="0.21753in" fo:padding-bottom="0.21753in" fo:padding-left="0.21753in" fo:padding-right="0.21753in" draw:textarea-vertical-align="middle" draw:textarea-horizontal-align="center" draw:fill="solid" draw:fill-color="#ffffff" draw:opacity="90%" draw:stroke="solid" svg:stroke-width="0.01389in" svg:stroke-color="#8aaa81" svg:stroke-opacity="100%" draw:stroke-linejoin="miter" svg:stroke-linecap="butt" draw:auto-grow-width="false" draw:auto-grow-height="false"/>
      <style:paragraph-properties style:font-independent-line-spacing="true" style:writing-mode="lr-tb"/>
    </style:style>
    <style:style style:family="graphic" style:name="a601">
      <style:graphic-properties/>
    </style:style>
    <style:style style:family="text" style:name="a470">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7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475">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76">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7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0">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style:style style:family="text" style:name="a54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graphic" style:name="a543">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graphic" style:name="a591">
      <style:graphic-properties draw:fill="solid" draw:fill-color="#8aaa81" draw:opacity="100%" draw:stroke="solid" svg:stroke-width="0.01389in" svg:stroke-color="#ffffff" svg:stroke-opacity="100%" draw:stroke-linejoin="miter" svg:stroke-linecap="butt"/>
    </style:style>
    <style:style style:family="presentation" style:name="a544">
      <style:graphic-properties draw:fill="none" fo:clip="rect(0.11107in, 0in, 1.18945in, 0in)" draw:stroke="none" draw:image-opacity="100%"/>
    </style:style>
    <style:style style:family="text" style:name="a592">
      <style:text-properties fo:font-variant="normal" fo:text-transform="none" fo:color="#000000" style:text-line-through-type="none" style:text-line-through-style="none" style:text-line-through-width="auto" style:text-line-through-color="font-color" style:text-position="0% 100%" fo:font-family="Avenir Next LT Pro" fo:font-size="0.43056in" style:font-size-asian="0.43056in" style:font-size-complex="0.43056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4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3">
      <style:text-properties fo:font-variant="normal" fo:text-transform="none" fo:color="#000000" style:text-line-through-type="none" style:text-line-through-style="none" style:text-line-through-width="auto" style:text-line-through-color="font-color" style:text-position="0% 100%" fo:font-family="Avenir Next LT Pro"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4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94">
      <style:paragraph-properties fo:line-height="90%" fo:text-align="center" style:tab-stop-distance="1.50694in" fo:margin-left="0in" fo:margin-right="0in" fo:text-indent="0in" fo:margin-top="0in" fo:margin-bottom="0.180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47">
      <style:graphic-properties fo:wrap-option="wrap" fo:padding-top="0.05in" fo:padding-bottom="0.05in" fo:padding-left="0.1in" fo:padding-right="0.1in" draw:textarea-vertical-align="middle" draw:textarea-horizontal-align="center" draw:fill="solid" draw:fill-color="#e7e2e8" draw:opacity="100%" draw:stroke="none" draw:auto-grow-width="false" draw:auto-grow-height="false" draw:decorative="true" style:protect="position size"/>
      <style:paragraph-properties style:font-independent-line-spacing="true" style:writing-mode="lr-tb"/>
    </style:style>
    <style:style style:family="graphic" style:name="a595">
      <style:graphic-properties fo:wrap-option="wrap" fo:padding-top="0.21753in" fo:padding-bottom="0.21753in" fo:padding-left="0.21753in" fo:padding-right="0.21753in" draw:textarea-vertical-align="middle" draw:textarea-horizontal-align="center" draw:fill="solid" draw:fill-color="#ffffff" draw:opacity="90%" draw:stroke="solid" svg:stroke-width="0.01389in" svg:stroke-color="#8aaa81" svg:stroke-opacity="100%" draw:stroke-linejoin="miter" svg:stroke-linecap="butt" draw:auto-grow-width="false" draw:auto-grow-height="false"/>
      <style:paragraph-properties style:font-independent-line-spacing="true" style:writing-mode="lr-tb"/>
    </style:style>
    <style:style style:family="text" style:name="a54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596">
      <style:graphic-properties draw:fill="solid" draw:fill-color="#8aaa81" draw:opacity="100%" draw:stroke="solid" svg:stroke-width="0.01389in" svg:stroke-color="#ffffff" svg:stroke-opacity="100%" draw:stroke-linejoin="miter" svg:stroke-linecap="butt"/>
    </style:style>
    <style:style style:family="paragraph" style:name="a5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97">
      <style:text-properties fo:font-variant="normal" fo:text-transform="none" fo:color="#000000" style:text-line-through-type="none" style:text-line-through-style="none" style:text-line-through-width="auto" style:text-line-through-color="font-color" style:text-position="0% 100%" fo:font-family="Avenir Next LT Pro" fo:font-size="0.43056in" style:font-size-asian="0.43056in" style:font-size-complex="0.43056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98">
      <style:text-properties fo:font-variant="normal" fo:text-transform="none" fo:color="#000000" style:text-line-through-type="none" style:text-line-through-style="none" style:text-line-through-width="auto" style:text-line-through-color="font-color" style:text-position="0% 100%" fo:font-family="Avenir Next LT Pro" fo:font-size="0.43056in" style:font-size-asian="0.43056in" style:font-size-complex="0.43056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99">
      <style:paragraph-properties fo:line-height="90%" fo:text-align="center" style:tab-stop-distance="1.50694in" fo:margin-left="0in" fo:margin-right="0in" fo:text-indent="0in" fo:margin-top="0in" fo:margin-bottom="0.18056in" style:punctuation-wrap="hanging" style:vertical-align="auto">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48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2">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8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drawing-page" style:name="a486">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8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8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50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2">
      <style:paragraph-properties fo:line-height="110%" fo:text-align="left" style:tab-stop-distance="1in" fo:margin-left="0.5in" fo:margin-right="0in" fo:text-indent="-0.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1">
      <style:graphic-properties fo:wrap-option="wrap" fo:padding-top="0.05in" fo:padding-bottom="0.05in" fo:padding-left="0.1in" fo:padding-right="0.1in" draw:textarea-vertical-align="middle" draw:textarea-horizontal-align="center" draw:fill="gradient" draw:fill-gradient-name="a550" draw:stroke="none" draw:auto-grow-width="false" draw:auto-grow-height="false" draw:decorative="true" style:protect="position size"/>
      <style:paragraph-properties style:font-independent-line-spacing="true" style:writing-mode="lr-tb"/>
    </style:style>
    <style:style style:family="presentation" style:name="a552">
      <style:graphic-properties fo:wrap-option="wrap" fo:padding-top="0.05in" fo:padding-bottom="0.05in" fo:padding-left="0.1in" fo:padding-right="0.1in" draw:textarea-vertical-align="middle" draw:textarea-horizontal-align="left" draw:fill="none" draw:stroke="none" draw:auto-grow-width="false" draw:auto-grow-height="false" style:shrink-to-fit="true"/>
      <style:paragraph-properties style:font-independent-line-spacing="true" style:writing-mode="lr-tb"/>
    </style:style>
    <style:style style:family="text" style:name="a504">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553">
      <style:drawing-page-properties draw:fill="solid" draw:fill-color="#e7e2e8" draw:opacity="100%" presentation:visibility="visible" draw:background-size="border" presentation:background-objects-visible="true" presentation:background-visible="false" presentation:display-header="false" presentation:display-footer="false" presentation:display-page-number="false" presentation:display-date-time="false"/>
    </style:style>
    <style:style style:family="text" style:name="a505">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06">
      <style:paragraph-properties fo:line-height="110%" fo:text-align="left" style:tab-stop-distance="1in" fo:margin-left="0.5in" fo:margin-right="0in" fo:text-indent="-0.5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55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6">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draw:decorative="true" style:protect="position size"/>
      <style:paragraph-properties style:font-independent-line-spacing="true" style:writing-mode="lr-tb"/>
    </style:style>
    <style:style style:family="text" style:name="a508">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57">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09">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fi" fo:country="FI"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5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559">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rotect="position size"/>
      <style:paragraph-properties style:font-independent-line-spacing="true" style:writing-mode="lr-tb"/>
    </style:style>
    <text:list-style style:name="a494">
      <text:list-level-style-number text:level="1" style:num-format="1" style:num-suffix="." style:num-list-format-name="">
        <style:list-level-properties text:space-before="0in" text:min-label-width="0.5in"/>
        <style:text-properties fo:color="#86a5be" fo:font-family="Avenir Next LT Pro" style:font-family-generic="swiss" style:font-pitch="variable" fo:font-size="100%"/>
      </text:list-level-style-number>
      <text:list-level-style-number text:level="2" style:num-format="1" style:num-suffix="." style:num-list-format-name="">
        <style:list-level-properties text:space-before="0.25in" text:min-label-width="0.5in"/>
        <style:text-properties fo:color="#86a5be" fo:font-family="Avenir Next LT Pro" style:font-family-generic="swiss" style:font-pitch="variable" fo:font-size="100%"/>
      </text:list-level-style-number>
      <text:list-level-style-number text:level="3" style:num-format="1" style:num-suffix="." style:num-list-format-name="">
        <style:list-level-properties text:space-before="0.5in" text:min-label-width="0.5in"/>
        <style:text-properties fo:color="#86a5be" fo:font-family="Avenir Next LT Pro" style:font-family-generic="swiss" style:font-pitch="variable" fo:font-size="100%"/>
      </text:list-level-style-number>
      <text:list-level-style-number text:level="4" style:num-format="1" style:num-suffix="." style:num-list-format-name="">
        <style:list-level-properties text:space-before="0.75in" text:min-label-width="0.5in"/>
        <style:text-properties fo:color="#86a5be" fo:font-family="Avenir Next LT Pro" style:font-family-generic="swiss" style:font-pitch="variable" fo:font-size="100%"/>
      </text:list-level-style-number>
      <text:list-level-style-number text:level="5" style:num-format="1" style:num-suffix="." style:num-list-format-name="">
        <style:list-level-properties text:space-before="1in" text:min-label-width="0.5in"/>
        <style:text-properties fo:color="#86a5be" fo:font-family="Avenir Next LT Pro" style:font-family-generic="swiss" style:font-pitch="variable" fo:font-size="100%"/>
      </text:list-level-style-number>
      <text:list-level-style-number text:level="6" style:num-format="1" style:num-suffix="." style:num-list-format-name="">
        <style:list-level-properties text:space-before="2.75in" text:min-label-width="0.5in"/>
        <style:text-properties fo:color="#86a5be" fo:font-family="Avenir Next LT Pro" style:font-family-generic="swiss" style:font-pitch="variable" fo:font-size="100%"/>
      </text:list-level-style-number>
      <text:list-level-style-number text:level="7" style:num-format="1" style:num-suffix="." style:num-list-format-name="">
        <style:list-level-properties text:space-before="3.25in" text:min-label-width="0.5in"/>
        <style:text-properties fo:color="#86a5be" fo:font-family="Avenir Next LT Pro" style:font-family-generic="swiss" style:font-pitch="variable" fo:font-size="100%"/>
      </text:list-level-style-number>
      <text:list-level-style-number text:level="8" style:num-format="1" style:num-suffix="." style:num-list-format-name="">
        <style:list-level-properties text:space-before="3.75in" text:min-label-width="0.5in"/>
        <style:text-properties fo:color="#86a5be" fo:font-family="Avenir Next LT Pro" style:font-family-generic="swiss" style:font-pitch="variable" fo:font-size="100%"/>
      </text:list-level-style-number>
      <text:list-level-style-number text:level="9" style:num-format="1" style:num-suffix="." style:num-list-format-name="">
        <style:list-level-properties text:space-before="4.25in" text:min-label-width="0.5in"/>
        <style:text-properties fo:color="#86a5be" fo:font-family="Avenir Next LT Pro" style:font-family-generic="swiss" style:font-pitch="variable" fo:font-size="100%"/>
      </text:list-level-style-number>
    </text:list-style>
    <text:list-style style:name="a503">
      <text:list-level-style-number text:level="1" style:num-format="1" style:num-suffix="." style:num-list-format-name="">
        <style:list-level-properties text:space-before="0in" text:min-label-width="0.5in"/>
        <style:text-properties fo:color="#86a5be" fo:font-family="Avenir Next LT Pro" style:font-family-generic="swiss" style:font-pitch="variable" fo:font-size="100%"/>
      </text:list-level-style-number>
      <text:list-level-style-number text:level="2" style:num-format="1" style:num-suffix="." style:num-list-format-name="">
        <style:list-level-properties text:space-before="0.25in" text:min-label-width="0.5in"/>
        <style:text-properties fo:color="#86a5be" fo:font-family="Avenir Next LT Pro" style:font-family-generic="swiss" style:font-pitch="variable" fo:font-size="100%"/>
      </text:list-level-style-number>
      <text:list-level-style-number text:level="3" style:num-format="1" style:num-suffix="." style:num-list-format-name="">
        <style:list-level-properties text:space-before="0.5in" text:min-label-width="0.5in"/>
        <style:text-properties fo:color="#86a5be" fo:font-family="Avenir Next LT Pro" style:font-family-generic="swiss" style:font-pitch="variable" fo:font-size="100%"/>
      </text:list-level-style-number>
      <text:list-level-style-number text:level="4" style:num-format="1" style:num-suffix="." style:num-list-format-name="">
        <style:list-level-properties text:space-before="0.75in" text:min-label-width="0.5in"/>
        <style:text-properties fo:color="#86a5be" fo:font-family="Avenir Next LT Pro" style:font-family-generic="swiss" style:font-pitch="variable" fo:font-size="100%"/>
      </text:list-level-style-number>
      <text:list-level-style-number text:level="5" style:num-format="1" style:num-suffix="." style:num-list-format-name="">
        <style:list-level-properties text:space-before="1in" text:min-label-width="0.5in"/>
        <style:text-properties fo:color="#86a5be" fo:font-family="Avenir Next LT Pro" style:font-family-generic="swiss" style:font-pitch="variable" fo:font-size="100%"/>
      </text:list-level-style-number>
      <text:list-level-style-number text:level="6" style:num-format="1" style:num-suffix="." style:num-list-format-name="">
        <style:list-level-properties text:space-before="2.75in" text:min-label-width="0.5in"/>
        <style:text-properties fo:color="#86a5be" fo:font-family="Avenir Next LT Pro" style:font-family-generic="swiss" style:font-pitch="variable" fo:font-size="100%"/>
      </text:list-level-style-number>
      <text:list-level-style-number text:level="7" style:num-format="1" style:num-suffix="." style:num-list-format-name="">
        <style:list-level-properties text:space-before="3.25in" text:min-label-width="0.5in"/>
        <style:text-properties fo:color="#86a5be" fo:font-family="Avenir Next LT Pro" style:font-family-generic="swiss" style:font-pitch="variable" fo:font-size="100%"/>
      </text:list-level-style-number>
      <text:list-level-style-number text:level="8" style:num-format="1" style:num-suffix="." style:num-list-format-name="">
        <style:list-level-properties text:space-before="3.75in" text:min-label-width="0.5in"/>
        <style:text-properties fo:color="#86a5be" fo:font-family="Avenir Next LT Pro" style:font-family-generic="swiss" style:font-pitch="variable" fo:font-size="100%"/>
      </text:list-level-style-number>
      <text:list-level-style-number text:level="9" style:num-format="1" style:num-suffix="." style:num-list-format-name="">
        <style:list-level-properties text:space-before="4.25in" text:min-label-width="0.5in"/>
        <style:text-properties fo:color="#86a5be" fo:font-family="Avenir Next LT Pro" style:font-family-generic="swiss" style:font-pitch="variable" fo:font-size="100%"/>
      </text:list-level-style-number>
    </text:list-style>
    <text:list-style style:name="a48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7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511">
      <text:list-level-style-number text:level="1" style:num-format="1" style:num-suffix="." style:num-list-format-name="">
        <style:list-level-properties text:space-before="0in" text:min-label-width="0.5in"/>
        <style:text-properties fo:color="#86a5be" fo:font-family="Avenir Next LT Pro" style:font-family-generic="swiss" style:font-pitch="variable" fo:font-size="100%"/>
      </text:list-level-style-number>
      <text:list-level-style-number text:level="2" style:num-format="1" style:num-suffix="." style:num-list-format-name="">
        <style:list-level-properties text:space-before="0.25in" text:min-label-width="0.5in"/>
        <style:text-properties fo:color="#86a5be" fo:font-family="Avenir Next LT Pro" style:font-family-generic="swiss" style:font-pitch="variable" fo:font-size="100%"/>
      </text:list-level-style-number>
      <text:list-level-style-number text:level="3" style:num-format="1" style:num-suffix="." style:num-list-format-name="">
        <style:list-level-properties text:space-before="0.5in" text:min-label-width="0.5in"/>
        <style:text-properties fo:color="#86a5be" fo:font-family="Avenir Next LT Pro" style:font-family-generic="swiss" style:font-pitch="variable" fo:font-size="100%"/>
      </text:list-level-style-number>
      <text:list-level-style-number text:level="4" style:num-format="1" style:num-suffix="." style:num-list-format-name="">
        <style:list-level-properties text:space-before="0.75in" text:min-label-width="0.5in"/>
        <style:text-properties fo:color="#86a5be" fo:font-family="Avenir Next LT Pro" style:font-family-generic="swiss" style:font-pitch="variable" fo:font-size="100%"/>
      </text:list-level-style-number>
      <text:list-level-style-number text:level="5" style:num-format="1" style:num-suffix="." style:num-list-format-name="">
        <style:list-level-properties text:space-before="1in" text:min-label-width="0.5in"/>
        <style:text-properties fo:color="#86a5be" fo:font-family="Avenir Next LT Pro" style:font-family-generic="swiss" style:font-pitch="variable" fo:font-size="100%"/>
      </text:list-level-style-number>
      <text:list-level-style-number text:level="6" style:num-format="1" style:num-suffix="." style:num-list-format-name="">
        <style:list-level-properties text:space-before="2.75in" text:min-label-width="0.5in"/>
        <style:text-properties fo:color="#86a5be" fo:font-family="Avenir Next LT Pro" style:font-family-generic="swiss" style:font-pitch="variable" fo:font-size="100%"/>
      </text:list-level-style-number>
      <text:list-level-style-number text:level="7" style:num-format="1" style:num-suffix="." style:num-list-format-name="">
        <style:list-level-properties text:space-before="3.25in" text:min-label-width="0.5in"/>
        <style:text-properties fo:color="#86a5be" fo:font-family="Avenir Next LT Pro" style:font-family-generic="swiss" style:font-pitch="variable" fo:font-size="100%"/>
      </text:list-level-style-number>
      <text:list-level-style-number text:level="8" style:num-format="1" style:num-suffix="." style:num-list-format-name="">
        <style:list-level-properties text:space-before="3.75in" text:min-label-width="0.5in"/>
        <style:text-properties fo:color="#86a5be" fo:font-family="Avenir Next LT Pro" style:font-family-generic="swiss" style:font-pitch="variable" fo:font-size="100%"/>
      </text:list-level-style-number>
      <text:list-level-style-number text:level="9" style:num-format="1" style:num-suffix="." style:num-list-format-name="">
        <style:list-level-properties text:space-before="4.25in" text:min-label-width="0.5in"/>
        <style:text-properties fo:color="#86a5be" fo:font-family="Avenir Next LT Pro" style:font-family-generic="swiss" style:font-pitch="variable" fo:font-size="100%"/>
      </text:list-level-style-number>
    </text:list-style>
    <text:list-style style:name="a500">
      <text:list-level-style-number text:level="1" style:num-format="1" style:num-suffix="." style:num-list-format-name="">
        <style:list-level-properties text:space-before="0in" text:min-label-width="0.5in"/>
        <style:text-properties fo:color="#86a5be" fo:font-family="Avenir Next LT Pro" style:font-family-generic="swiss" style:font-pitch="variable" fo:font-size="100%"/>
      </text:list-level-style-number>
      <text:list-level-style-number text:level="2" style:num-format="1" style:num-suffix="." style:num-list-format-name="">
        <style:list-level-properties text:space-before="0.25in" text:min-label-width="0.5in"/>
        <style:text-properties fo:color="#86a5be" fo:font-family="Avenir Next LT Pro" style:font-family-generic="swiss" style:font-pitch="variable" fo:font-size="100%"/>
      </text:list-level-style-number>
      <text:list-level-style-number text:level="3" style:num-format="1" style:num-suffix="." style:num-list-format-name="">
        <style:list-level-properties text:space-before="0.5in" text:min-label-width="0.5in"/>
        <style:text-properties fo:color="#86a5be" fo:font-family="Avenir Next LT Pro" style:font-family-generic="swiss" style:font-pitch="variable" fo:font-size="100%"/>
      </text:list-level-style-number>
      <text:list-level-style-number text:level="4" style:num-format="1" style:num-suffix="." style:num-list-format-name="">
        <style:list-level-properties text:space-before="0.75in" text:min-label-width="0.5in"/>
        <style:text-properties fo:color="#86a5be" fo:font-family="Avenir Next LT Pro" style:font-family-generic="swiss" style:font-pitch="variable" fo:font-size="100%"/>
      </text:list-level-style-number>
      <text:list-level-style-number text:level="5" style:num-format="1" style:num-suffix="." style:num-list-format-name="">
        <style:list-level-properties text:space-before="1in" text:min-label-width="0.5in"/>
        <style:text-properties fo:color="#86a5be" fo:font-family="Avenir Next LT Pro" style:font-family-generic="swiss" style:font-pitch="variable" fo:font-size="100%"/>
      </text:list-level-style-number>
      <text:list-level-style-number text:level="6" style:num-format="1" style:num-suffix="." style:num-list-format-name="">
        <style:list-level-properties text:space-before="2.75in" text:min-label-width="0.5in"/>
        <style:text-properties fo:color="#86a5be" fo:font-family="Avenir Next LT Pro" style:font-family-generic="swiss" style:font-pitch="variable" fo:font-size="100%"/>
      </text:list-level-style-number>
      <text:list-level-style-number text:level="7" style:num-format="1" style:num-suffix="." style:num-list-format-name="">
        <style:list-level-properties text:space-before="3.25in" text:min-label-width="0.5in"/>
        <style:text-properties fo:color="#86a5be" fo:font-family="Avenir Next LT Pro" style:font-family-generic="swiss" style:font-pitch="variable" fo:font-size="100%"/>
      </text:list-level-style-number>
      <text:list-level-style-number text:level="8" style:num-format="1" style:num-suffix="." style:num-list-format-name="">
        <style:list-level-properties text:space-before="3.75in" text:min-label-width="0.5in"/>
        <style:text-properties fo:color="#86a5be" fo:font-family="Avenir Next LT Pro" style:font-family-generic="swiss" style:font-pitch="variable" fo:font-size="100%"/>
      </text:list-level-style-number>
      <text:list-level-style-number text:level="9" style:num-format="1" style:num-suffix="." style:num-list-format-name="">
        <style:list-level-properties text:space-before="4.25in" text:min-label-width="0.5in"/>
        <style:text-properties fo:color="#86a5be" fo:font-family="Avenir Next LT Pro" style:font-family-generic="swiss" style:font-pitch="variable" fo:font-size="100%"/>
      </text:list-level-style-number>
    </text:list-style>
    <text:list-style style:name="a507">
      <text:list-level-style-number text:level="1" style:num-format="1" style:num-suffix="." style:num-list-format-name="">
        <style:list-level-properties text:space-before="0in" text:min-label-width="0.5in"/>
        <style:text-properties fo:color="#86a5be" fo:font-family="Avenir Next LT Pro" style:font-family-generic="swiss" style:font-pitch="variable" fo:font-size="100%"/>
      </text:list-level-style-number>
      <text:list-level-style-number text:level="2" style:num-format="1" style:num-suffix="." style:num-list-format-name="">
        <style:list-level-properties text:space-before="0.25in" text:min-label-width="0.5in"/>
        <style:text-properties fo:color="#86a5be" fo:font-family="Avenir Next LT Pro" style:font-family-generic="swiss" style:font-pitch="variable" fo:font-size="100%"/>
      </text:list-level-style-number>
      <text:list-level-style-number text:level="3" style:num-format="1" style:num-suffix="." style:num-list-format-name="">
        <style:list-level-properties text:space-before="0.5in" text:min-label-width="0.5in"/>
        <style:text-properties fo:color="#86a5be" fo:font-family="Avenir Next LT Pro" style:font-family-generic="swiss" style:font-pitch="variable" fo:font-size="100%"/>
      </text:list-level-style-number>
      <text:list-level-style-number text:level="4" style:num-format="1" style:num-suffix="." style:num-list-format-name="">
        <style:list-level-properties text:space-before="0.75in" text:min-label-width="0.5in"/>
        <style:text-properties fo:color="#86a5be" fo:font-family="Avenir Next LT Pro" style:font-family-generic="swiss" style:font-pitch="variable" fo:font-size="100%"/>
      </text:list-level-style-number>
      <text:list-level-style-number text:level="5" style:num-format="1" style:num-suffix="." style:num-list-format-name="">
        <style:list-level-properties text:space-before="1in" text:min-label-width="0.5in"/>
        <style:text-properties fo:color="#86a5be" fo:font-family="Avenir Next LT Pro" style:font-family-generic="swiss" style:font-pitch="variable" fo:font-size="100%"/>
      </text:list-level-style-number>
      <text:list-level-style-number text:level="6" style:num-format="1" style:num-suffix="." style:num-list-format-name="">
        <style:list-level-properties text:space-before="2.75in" text:min-label-width="0.5in"/>
        <style:text-properties fo:color="#86a5be" fo:font-family="Avenir Next LT Pro" style:font-family-generic="swiss" style:font-pitch="variable" fo:font-size="100%"/>
      </text:list-level-style-number>
      <text:list-level-style-number text:level="7" style:num-format="1" style:num-suffix="." style:num-list-format-name="">
        <style:list-level-properties text:space-before="3.25in" text:min-label-width="0.5in"/>
        <style:text-properties fo:color="#86a5be" fo:font-family="Avenir Next LT Pro" style:font-family-generic="swiss" style:font-pitch="variable" fo:font-size="100%"/>
      </text:list-level-style-number>
      <text:list-level-style-number text:level="8" style:num-format="1" style:num-suffix="." style:num-list-format-name="">
        <style:list-level-properties text:space-before="3.75in" text:min-label-width="0.5in"/>
        <style:text-properties fo:color="#86a5be" fo:font-family="Avenir Next LT Pro" style:font-family-generic="swiss" style:font-pitch="variable" fo:font-size="100%"/>
      </text:list-level-style-number>
      <text:list-level-style-number text:level="9" style:num-format="1" style:num-suffix="." style:num-list-format-name="">
        <style:list-level-properties text:space-before="4.25in" text:min-label-width="0.5in"/>
        <style:text-properties fo:color="#86a5be" fo:font-family="Avenir Next LT Pro" style:font-family-generic="swiss" style:font-pitch="variable" fo:font-size="100%"/>
      </text:list-level-style-number>
    </text:list-style>
    <text:list-style style:name="a46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office:automatic-styles>
  <office:body>
    <office:presentation>
      <draw:page draw:name="Slide1" draw:style-name="a441" draw:master-page-name="Master1-Layout1-title-Title-Slide" presentation:presentation-page-layout-name="Master1-PPL1" draw:id="Slide-256">
        <draw:custom-shape svg:x="0in" svg:y="0in" svg:width="13.33333in" svg:height="7.5in" draw:id="id87" draw:style-name="a444" draw:name="Rectangle 8">
          <svg:title/>
          <svg:desc/>
          <text:p text:style-name="a443" text:class-names="" text:cond-style-name=""><text:span text:style-name="a442" text:class-names=""/></text:p>
          <draw:enhanced-geometry xmlns:dr3d="urn:oasis:names:tc:opendocument:xmlns:dr3d:1.0" draw:type="non-primitive" svg:viewBox="0 0 21600 21600" draw:enhanced-path="M 0 0 L 21600 0 21600 21600 0 21600 Z N"/>
        </draw:custom-shape>
        <draw:frame draw:id="id88" draw:style-name="a445" draw:name="Picture 3" svg:x="0.91643in" svg:y="0.00001in" svg:width="11.60939in" svg:height="7.49999in" style:rel-width="scale" style:rel-height="scale">
          <draw:image xlink:href="media/image1.jpeg" xlink:type="simple" xlink:show="embed" xlink:actuate="onLoad"/>
          <svg:title/>
          <svg:desc/>
        </draw:frame>
        <draw:frame draw:id="id90" presentation:style-name="a448" draw:name="Otsikko 1" svg:x="3.16245in" svg:y="1.47047in" svg:width="7.06316in" svg:height="2.92537in" presentation:class="title" presentation:placeholder="false">
          <draw:text-box>
            <text:p text:style-name="a447" text:class-names="" text:cond-style-name="" text:id="id89"><text:span text:style-name="a446" text:class-names="">Maapallon biodiversiteetti on uhattuna</text:span></text:p>
          </draw:text-box>
          <svg:title/>
          <svg:desc/>
        </draw:frame>
        <draw:frame draw:id="id91" presentation:style-name="a449" draw:name="Alaotsikko 2" svg:x="3.16245in" svg:y="4.625in" svg:width="7.06316in" svg:height="1.125in" presentation:class="subtitle" presentation:placeholder="true">
          <draw:text-box/>
          <svg:title/>
          <svg:desc/>
        </draw:frame>
        <anim:par xmlns:anim="urn:oasis:names:tc:opendocument:xmlns:animation:1.0" presentation:node-type="timing-root">
          <anim:seq presentation:node-type="main-sequence" smil:dur="indefinite">
            <anim:par smil:begin="0.0s" smil:fill="hold">
              <anim:par smil:begin="0.0s" smil:fill="hold">
                <anim:iterate presentation:node-type="with-previous" presentation:preset-id="10" presentation:preset-sub-type="0" presentation:preset-class="entrance" presentation:group-id="0" smil:targetElement="id90" anim:iterate-type="by-paragraph" anim:iterate-interval="PT0.070000S" smil:begin="1.0s" smil:fill="hold">
                  <anim:set smil:targetElement="id90" smil:attributeName="visibility" smil:to="visible" smil:begin="0.0s" smil:dur="0.001s" smil:fill="hold"/>
                  <anim:transitionFilter smil:targetElement="id90" smil:type="fade" smil:subtype="crossfade" smil:dur="0.7s"/>
                </anim:iterate>
              </anim:par>
            </anim:par>
          </anim:seq>
        </anim:par>
      </draw:page>
      <draw:page draw:name="Slide3" draw:style-name="a450" draw:master-page-name="Master1-Layout2-obj-Title-and-Content" presentation:presentation-page-layout-name="Master1-PPL2" draw:id="Slide-258">
        <draw:frame draw:id="id92" presentation:style-name="a459" draw:name="Otsikko 1" svg:x="0.66667in" svg:y="0.61in" svg:width="12in" svg:height="1.44965in" presentation:class="title" presentation:placeholder="false">
          <draw:text-box>
            <text:p text:style-name="a458" text:class-names="" text:cond-style-name=""><text:span text:style-name="a451" text:class-names="">Uhanalaisuudelle</text:span><text:span text:style-name="a452" text:class-names=""><text:s text:c="1"/></text:span><text:span text:style-name="a453" text:class-names="">altistavia</text:span><text:span text:style-name="a454" text:class-names=""><text:s text:c="1"/></text:span><text:span text:style-name="a455" text:class-names="">syit</text:span><text:span text:style-name="a456" text:class-names="">ä</text:span><text:span text:style-name="a457" text:class-names=""/></text:p>
          </draw:text-box>
          <svg:title/>
          <svg:desc/>
        </draw:frame>
        <draw:frame draw:id="id93" presentation:style-name="a464" draw:name="Sisällön paikkamerkki 2" svg:x="0.66667in" svg:y="2.30337in" svg:width="12in" svg:height="4.41441in" presentation:class="outline" presentation:placeholder="false">
          <draw:text-box>
            <text:list text:style-name="a463">
              <text:list-item>
                <text:p text:style-name="a462" text:class-names="" text:cond-style-name=""><text:span text:style-name="a460" text:class-names="">s.92</text:span><text:span text:style-name="a461" text:class-names=""/></text:p>
              </text:list-item>
            </text:list>
          </draw:text-box>
          <svg:title/>
          <svg:desc/>
        </draw:frame>
      </draw:page>
      <draw:page draw:name="Slide2" draw:style-name="a465" draw:master-page-name="Master1-Layout2-obj-Title-and-Content" presentation:presentation-page-layout-name="Master1-PPL2" draw:id="Slide-257">
        <draw:frame draw:id="id94" presentation:style-name="a469" draw:name="Otsikko 1" svg:x="0.66667in" svg:y="0.61in" svg:width="12in" svg:height="1.44965in" presentation:class="title" presentation:placeholder="false">
          <draw:text-box>
            <text:p text:style-name="a468" text:class-names="" text:cond-style-name=""><text:span text:style-name="a466" text:class-names="">Lajimonimuotoisuutta uhkaavat tekijät</text:span><text:span text:style-name="a467" text:class-names=""/></text:p>
          </draw:text-box>
          <svg:title/>
          <svg:desc/>
        </draw:frame>
        <draw:frame draw:id="id95" presentation:style-name="a474" draw:name="Sisällön paikkamerkki 2" svg:x="0.66667in" svg:y="2.30337in" svg:width="12in" svg:height="4.41441in" presentation:class="outline" presentation:placeholder="false">
          <draw:text-box>
            <text:list text:style-name="a473">
              <text:list-item>
                <text:p text:style-name="a472" text:class-names="" text:cond-style-name=""><text:span text:style-name="a470" text:class-names="">s.91</text:span><text:span text:style-name="a471" text:class-names=""/></text:p>
              </text:list-item>
            </text:list>
          </draw:text-box>
          <svg:title/>
          <svg:desc/>
        </draw:frame>
      </draw:page>
      <draw:page draw:name="Slide5" draw:style-name="a475" draw:master-page-name="Master1-Layout2-obj-Title-and-Content" presentation:presentation-page-layout-name="Master1-PPL2" draw:id="Slide-260">
        <draw:frame draw:id="id96" presentation:style-name="a480" draw:name="Otsikko 1" svg:x="0.66667in" svg:y="0.61in" svg:width="12in" svg:height="1.44965in" presentation:class="title" presentation:placeholder="false">
          <draw:text-box>
            <text:p text:style-name="a479" text:class-names="" text:cond-style-name=""><text:span text:style-name="a476" text:class-names="">U</text:span><text:span text:style-name="a477" text:class-names="">hanalaisuus</text:span><text:span text:style-name="a478" text:class-names=""/></text:p>
          </draw:text-box>
          <svg:title/>
          <svg:desc/>
        </draw:frame>
        <draw:frame draw:id="id97" presentation:style-name="a485" draw:name="Sisällön paikkamerkki 2" svg:x="0.66667in" svg:y="2.30337in" svg:width="12in" svg:height="4.41441in" presentation:class="outline" presentation:placeholder="false">
          <draw:text-box>
            <text:list text:style-name="a484">
              <text:list-item>
                <text:p text:style-name="a483" text:class-names="" text:cond-style-name=""><text:span text:style-name="a481" text:class-names="">- Eliölajiin tai populaatioon kohdistuu lopullisen häviämisen vaara</text:span><text:span text:style-name="a482" text:class-names=""/></text:p>
              </text:list-item>
            </text:list>
          </draw:text-box>
          <svg:title/>
          <svg:desc/>
        </draw:frame>
      </draw:page>
      <draw:page draw:name="Slide4" draw:style-name="a486" draw:master-page-name="Master1-Layout2-obj-Title-and-Content" presentation:presentation-page-layout-name="Master1-PPL2" draw:id="Slide-259">
        <draw:frame draw:id="id98" presentation:style-name="a490" draw:name="Otsikko 1" svg:x="0.66667in" svg:y="0.61in" svg:width="12in" svg:height="1.44965in" presentation:class="title" presentation:placeholder="false">
          <draw:text-box>
            <text:p text:style-name="a489" text:class-names="" text:cond-style-name=""><text:span text:style-name="a487" text:class-names="">Uhanalaisuusluokitus</text:span><text:span text:style-name="a488" text:class-names=""/></text:p>
          </draw:text-box>
          <svg:title/>
          <svg:desc/>
        </draw:frame>
        <draw:frame draw:id="id99" presentation:style-name="a512" draw:name="Sisällön paikkamerkki 2" svg:x="0.66667in" svg:y="2.30337in" svg:width="12in" svg:height="4.41441in" presentation:class="outline" presentation:placeholder="false">
          <draw:text-box>
            <text:list text:style-name="a494">
              <text:list-item>
                <text:p text:style-name="a493" text:class-names="" text:cond-style-name=""><text:span text:style-name="a491" text:class-names="">Hävineet</text:span><text:span text:style-name="a492" text:class-names=""><text:s text:c="1"/>lajit</text:span></text:p>
              </text:list-item>
            </text:list>
            <text:list text:style-name="a500">
              <text:list-item>
                <text:p text:style-name="a499" text:class-names="" text:cond-style-name=""><text:span text:style-name="a495" text:class-names="">Äärimmäisen uhanalaiset</text:span><text:span text:style-name="a496" text:class-names=""><text:s text:c="1"/></text:span><text:span text:style-name="a497" text:class-names="">lajit</text:span><text:span text:style-name="a498" text:class-names=""/></text:p>
              </text:list-item>
            </text:list>
            <text:list text:style-name="a503">
              <text:list-item>
                <text:p text:style-name="a502" text:class-names="" text:cond-style-name=""><text:span text:style-name="a501" text:class-names="">Erittäin uhanalaiset lajit</text:span></text:p>
              </text:list-item>
            </text:list>
            <text:list text:style-name="a507">
              <text:list-item>
                <text:p text:style-name="a506" text:class-names="" text:cond-style-name=""><text:span text:style-name="a504" text:class-names="">Vaarantuneet lajit</text:span><text:span text:style-name="a505" text:class-names=""/></text:p>
              </text:list-item>
            </text:list>
            <text:list text:style-name="a511">
              <text:list-item>
                <text:p text:style-name="a510" text:class-names="" text:cond-style-name=""><text:span text:style-name="a508" text:class-names="">Silmällä pidettävät lajit</text:span><text:span text:style-name="a509" text:class-names=""/></text:p>
              </text:list-item>
            </text:list>
          </draw:text-box>
          <svg:title/>
          <svg:desc/>
        </draw:frame>
      </draw:page>
      <draw:page draw:name="Slide6" draw:style-name="a513" draw:master-page-name="Master1-Layout2-obj-Title-and-Content" presentation:presentation-page-layout-name="Master1-PPL2" draw:id="Slide-261">
        <draw:custom-shape svg:x="0in" svg:y="0in" svg:width="13.33333in" svg:height="7.5in" draw:id="id100" draw:style-name="a516" draw:name="Rectangle 1030">
          <svg:title/>
          <svg:desc/>
          <text:p text:style-name="a515" text:class-names="" text:cond-style-name=""><text:span text:style-name="a514"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101" draw:style-name="a519" draw:name="Freeform: Shape 1032">
          <svg:title/>
          <svg:desc/>
          <text:p text:style-name="a518" text:class-names="" text:cond-style-name=""><text:span text:style-name="a517"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custom-shape svg:x="0in" svg:y="0in" svg:width="13.33in" svg:height="7.5in" draw:id="id102" draw:style-name="a522" draw:name="Background Fill">
          <svg:title/>
          <svg:desc/>
          <text:p text:style-name="a521" text:class-names="" text:cond-style-name=""><text:span text:style-name="a520" text:class-names=""/></text:p>
          <draw:enhanced-geometry xmlns:dr3d="urn:oasis:names:tc:opendocument:xmlns:dr3d:1.0" draw:type="non-primitive" svg:viewBox="0 0 21600 21600" draw:enhanced-path="M 0 0 L 21600 0 21600 21600 0 21600 Z N"/>
        </draw:custom-shape>
        <draw:frame draw:id="id103" presentation:style-name="a523" draw:name="Picture 2" svg:x="0.00002in" svg:y="0.00001in" svg:width="13.33331in" svg:height="7.49999in" style:rel-width="scale" style:rel-height="scale" presentation:class="graphic" presentation:placeholder="false">
          <draw:image xlink:href="media/image2.jpeg" xlink:type="simple" xlink:show="embed" xlink:actuate="onLoad"/>
          <svg:title/>
          <svg:desc>Kasvaako sinun pihassasi haitallinen vieraslaji?</svg:desc>
        </draw:frame>
        <draw:custom-shape svg:width="2.9063in" svg:height="3.88762in" draw:id="id104" draw:style-name="a526" draw:transform="translate(-1.45315in -1.94381in) rotate(-3.14159) translate(11.88018in 5.56225in)" draw:name="Freeform: Shape 1036">
          <svg:title/>
          <svg:desc/>
          <text:p text:style-name="a525" text:class-names="" text:cond-style-name=""><text:span text:style-name="a524" text:class-names=""/></text:p>
          <draw:enhanced-geometry xmlns:dr3d="urn:oasis:names:tc:opendocument:xmlns:dr3d:1.0" draw:type="non-primitive" svg:viewBox="0 0 3761741 5031909" draw:enhanced-path="M 1231997 3753085 C 1336336 3760459 1435268 3817843 1491504 3915246 1581482 4071092 1528085 4270371 1372239 4360348 1216394 4450325 1017115 4396929 927138 4241084 837160 4085238 890557 3885959 1046403 3795982 1104845 3762240 1169394 3748660 1231997 3753085 Z M 1759997 3489191 C 1822331 3481456 1886126 3510769 1919508 3568587 1964017 3645679 1937603 3744256 1860512 3788765 1783420 3833274 1684844 3806860 1640334 3729768 1595825 3652677 1622238 3554100 1699331 3509591 1718604 3498464 1739219 3491769 1759997 3489191 Z M 0 0 L 3761741 0 3681829 50256 C 3438848 191089 3181881 311202 2937684 451413 2479845 715229 2214753 1139058 2372686 1727662 2431549 1947175 2491082 2185236 2465529 2404960 2399653 2971510 2011160 3315831 1386395 3432457 1135728 3479297 864140 3520006 717407 3749372 559240 3996927 433133 4268292 322998 4542230 247175 4731198 151079 4898056 7948 5025561 L 0 5031909 Z N" draw:text-areas="?f88 ?f90 ?f89 ?f91" draw:glue-points="?f48 ?f49 ?f50 ?f51 ?f52 ?f53 ?f54 ?f55 ?f56 ?f57 ?f48 ?f49 ?f58 ?f59 ?f60 ?f61 ?f62 ?f63 ?f64 ?f65 ?f66 ?f67 ?f58 ?f59 ?f68 ?f69 ?f70 ?f69 ?f71 ?f72 ?f73 ?f74 ?f75 ?f76 ?f77 ?f78 ?f79 ?f80 ?f81 ?f82 ?f83 ?f84 ?f85 ?f86 ?f68 ?f87" draw:glue-point-leaving-directions="-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61741"/>
            <draw:equation draw:name="f7" draw:formula="?f4 / 5031909"/>
            <draw:equation draw:name="f8" draw:formula="1231997 * ?f5 / 3761741"/>
            <draw:equation draw:name="f9" draw:formula="3753085 * ?f4 / 5031909"/>
            <draw:equation draw:name="f10" draw:formula="1491504 * ?f5 / 3761741"/>
            <draw:equation draw:name="f11" draw:formula="3915246 * ?f4 / 5031909"/>
            <draw:equation draw:name="f12" draw:formula="1372239 * ?f5 / 3761741"/>
            <draw:equation draw:name="f13" draw:formula="4360348 * ?f4 / 5031909"/>
            <draw:equation draw:name="f14" draw:formula="927138 * ?f5 / 3761741"/>
            <draw:equation draw:name="f15" draw:formula="4241084 * ?f4 / 5031909"/>
            <draw:equation draw:name="f16" draw:formula="1046403 * ?f5 / 3761741"/>
            <draw:equation draw:name="f17" draw:formula="3795982 * ?f4 / 5031909"/>
            <draw:equation draw:name="f18" draw:formula="1759997 * ?f5 / 3761741"/>
            <draw:equation draw:name="f19" draw:formula="3489191 * ?f4 / 5031909"/>
            <draw:equation draw:name="f20" draw:formula="1919508 * ?f5 / 3761741"/>
            <draw:equation draw:name="f21" draw:formula="3568587 * ?f4 / 5031909"/>
            <draw:equation draw:name="f22" draw:formula="1860512 * ?f5 / 3761741"/>
            <draw:equation draw:name="f23" draw:formula="3788765 * ?f4 / 5031909"/>
            <draw:equation draw:name="f24" draw:formula="1640334 * ?f5 / 3761741"/>
            <draw:equation draw:name="f25" draw:formula="3729768 * ?f4 / 5031909"/>
            <draw:equation draw:name="f26" draw:formula="1699331 * ?f5 / 3761741"/>
            <draw:equation draw:name="f27" draw:formula="3509591 * ?f4 / 5031909"/>
            <draw:equation draw:name="f28" draw:formula="0 * ?f5 / 3761741"/>
            <draw:equation draw:name="f29" draw:formula="0 * ?f4 / 5031909"/>
            <draw:equation draw:name="f30" draw:formula="3761741 * ?f5 / 3761741"/>
            <draw:equation draw:name="f31" draw:formula="3681829 * ?f5 / 3761741"/>
            <draw:equation draw:name="f32" draw:formula="50256 * ?f4 / 5031909"/>
            <draw:equation draw:name="f33" draw:formula="2937684 * ?f5 / 3761741"/>
            <draw:equation draw:name="f34" draw:formula="451413 * ?f4 / 5031909"/>
            <draw:equation draw:name="f35" draw:formula="2372686 * ?f5 / 3761741"/>
            <draw:equation draw:name="f36" draw:formula="1727662 * ?f4 / 5031909"/>
            <draw:equation draw:name="f37" draw:formula="2465529 * ?f5 / 3761741"/>
            <draw:equation draw:name="f38" draw:formula="2404960 * ?f4 / 5031909"/>
            <draw:equation draw:name="f39" draw:formula="1386395 * ?f5 / 3761741"/>
            <draw:equation draw:name="f40" draw:formula="3432457 * ?f4 / 5031909"/>
            <draw:equation draw:name="f41" draw:formula="717407 * ?f5 / 3761741"/>
            <draw:equation draw:name="f42" draw:formula="3749372 * ?f4 / 5031909"/>
            <draw:equation draw:name="f43" draw:formula="322998 * ?f5 / 3761741"/>
            <draw:equation draw:name="f44" draw:formula="4542230 * ?f4 / 5031909"/>
            <draw:equation draw:name="f45" draw:formula="7948 * ?f5 / 3761741"/>
            <draw:equation draw:name="f46" draw:formula="5025561 * ?f4 / 5031909"/>
            <draw:equation draw:name="f47" draw:formula="5031909 * ?f4 / 5031909"/>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6"/>
            <draw:equation draw:name="f72" draw:formula="?f32 / ?f7"/>
            <draw:equation draw:name="f73" draw:formula="?f33 / ?f6"/>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7"/>
            <draw:equation draw:name="f88" draw:formula="?f0 / ?f6"/>
            <draw:equation draw:name="f89" draw:formula="?f1 / ?f6"/>
            <draw:equation draw:name="f90" draw:formula="?f2 / ?f7"/>
            <draw:equation draw:name="f91" draw:formula="?f3 / ?f7"/>
          </draw:enhanced-geometry>
        </draw:custom-shape>
        <draw:custom-shape svg:width="7.5in" svg:height="10.90291in" draw:id="id105" draw:style-name="a530" draw:transform="translate(-3.75in -5.45146in) rotate(-4.71239) translate(5.45146in 3.75in)" draw:name="Rectangle 1038">
          <svg:title/>
          <svg:desc/>
          <text:p text:style-name="a528" text:class-names="" text:cond-style-name=""><text:span text:style-name="a527" text:class-names=""/></text:p>
          <draw:enhanced-geometry xmlns:dr3d="urn:oasis:names:tc:opendocument:xmlns:dr3d:1.0" draw:type="non-primitive" svg:viewBox="0 0 21600 21600" draw:enhanced-path="M 0 0 L 21600 0 21600 21600 0 21600 Z N"/>
        </draw:custom-shape>
        <draw:frame draw:id="id106" presentation:style-name="a533" draw:name="Otsikko 1" svg:x="0.66667in" svg:y="0.72612in" svg:width="5.52083in" svg:height="3.5303in" presentation:class="title" presentation:placeholder="false">
          <draw:text-box>
            <text:p text:style-name="a532" text:class-names="" text:cond-style-name=""><text:span text:style-name="a531" text:class-names="">VIERASLAJIT</text:span></text:p>
          </draw:text-box>
          <svg:title/>
          <svg:desc/>
        </draw:frame>
      </draw:page>
      <draw:page draw:name="Slide7" draw:style-name="a534" draw:master-page-name="Master1-Layout2-obj-Title-and-Content" presentation:presentation-page-layout-name="Master1-PPL2" draw:id="Slide-262">
        <draw:custom-shape svg:x="0in" svg:y="0in" svg:width="13.33333in" svg:height="7.5in" draw:id="id107" draw:style-name="a537" draw:name="Rectangle 2054">
          <svg:title/>
          <svg:desc/>
          <text:p text:style-name="a536" text:class-names="" text:cond-style-name=""><text:span text:style-name="a535"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108" draw:style-name="a540" draw:name="Freeform: Shape 2056">
          <svg:title/>
          <svg:desc/>
          <text:p text:style-name="a539" text:class-names="" text:cond-style-name=""><text:span text:style-name="a538"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custom-shape svg:x="0in" svg:y="0in" svg:width="13.33in" svg:height="7.5in" draw:id="id109" draw:style-name="a543" draw:name="Background Fill">
          <svg:title/>
          <svg:desc/>
          <text:p text:style-name="a542" text:class-names="" text:cond-style-name=""><text:span text:style-name="a541" text:class-names=""/></text:p>
          <draw:enhanced-geometry xmlns:dr3d="urn:oasis:names:tc:opendocument:xmlns:dr3d:1.0" draw:type="non-primitive" svg:viewBox="0 0 21600 21600" draw:enhanced-path="M 0 0 L 21600 0 21600 21600 0 21600 Z N"/>
        </draw:custom-shape>
        <draw:frame draw:id="id110" presentation:style-name="a544" draw:name="Picture 2" svg:x="0.00002in" svg:y="0.00001in" svg:width="13.33331in" svg:height="7.49999in" style:rel-width="scale" style:rel-height="scale" presentation:class="graphic" presentation:placeholder="false">
          <draw:image xlink:href="media/image3.jpeg" xlink:type="simple" xlink:show="embed" xlink:actuate="onLoad"/>
          <svg:title/>
          <svg:desc>Kasvaako pihallasi haitallinen vieraslaji? – Katso kuvat lajeista ja lue  ohjeet kuinka toimia - Suur-Keuruu</svg:desc>
        </draw:frame>
        <draw:custom-shape svg:width="2.9063in" svg:height="3.88762in" draw:id="id111" draw:style-name="a547" draw:transform="translate(-1.45315in -1.94381in) rotate(-3.14159) translate(11.88018in 5.56225in)" draw:name="Freeform: Shape 2060">
          <svg:title/>
          <svg:desc/>
          <text:p text:style-name="a546" text:class-names="" text:cond-style-name=""><text:span text:style-name="a545" text:class-names=""/></text:p>
          <draw:enhanced-geometry xmlns:dr3d="urn:oasis:names:tc:opendocument:xmlns:dr3d:1.0" draw:type="non-primitive" svg:viewBox="0 0 3761741 5031909" draw:enhanced-path="M 1231997 3753085 C 1336336 3760459 1435268 3817843 1491504 3915246 1581482 4071092 1528085 4270371 1372239 4360348 1216394 4450325 1017115 4396929 927138 4241084 837160 4085238 890557 3885959 1046403 3795982 1104845 3762240 1169394 3748660 1231997 3753085 Z M 1759997 3489191 C 1822331 3481456 1886126 3510769 1919508 3568587 1964017 3645679 1937603 3744256 1860512 3788765 1783420 3833274 1684844 3806860 1640334 3729768 1595825 3652677 1622238 3554100 1699331 3509591 1718604 3498464 1739219 3491769 1759997 3489191 Z M 0 0 L 3761741 0 3681829 50256 C 3438848 191089 3181881 311202 2937684 451413 2479845 715229 2214753 1139058 2372686 1727662 2431549 1947175 2491082 2185236 2465529 2404960 2399653 2971510 2011160 3315831 1386395 3432457 1135728 3479297 864140 3520006 717407 3749372 559240 3996927 433133 4268292 322998 4542230 247175 4731198 151079 4898056 7948 5025561 L 0 5031909 Z N" draw:text-areas="?f88 ?f90 ?f89 ?f91" draw:glue-points="?f48 ?f49 ?f50 ?f51 ?f52 ?f53 ?f54 ?f55 ?f56 ?f57 ?f48 ?f49 ?f58 ?f59 ?f60 ?f61 ?f62 ?f63 ?f64 ?f65 ?f66 ?f67 ?f58 ?f59 ?f68 ?f69 ?f70 ?f69 ?f71 ?f72 ?f73 ?f74 ?f75 ?f76 ?f77 ?f78 ?f79 ?f80 ?f81 ?f82 ?f83 ?f84 ?f85 ?f86 ?f68 ?f87" draw:glue-point-leaving-directions="-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61741"/>
            <draw:equation draw:name="f7" draw:formula="?f4 / 5031909"/>
            <draw:equation draw:name="f8" draw:formula="1231997 * ?f5 / 3761741"/>
            <draw:equation draw:name="f9" draw:formula="3753085 * ?f4 / 5031909"/>
            <draw:equation draw:name="f10" draw:formula="1491504 * ?f5 / 3761741"/>
            <draw:equation draw:name="f11" draw:formula="3915246 * ?f4 / 5031909"/>
            <draw:equation draw:name="f12" draw:formula="1372239 * ?f5 / 3761741"/>
            <draw:equation draw:name="f13" draw:formula="4360348 * ?f4 / 5031909"/>
            <draw:equation draw:name="f14" draw:formula="927138 * ?f5 / 3761741"/>
            <draw:equation draw:name="f15" draw:formula="4241084 * ?f4 / 5031909"/>
            <draw:equation draw:name="f16" draw:formula="1046403 * ?f5 / 3761741"/>
            <draw:equation draw:name="f17" draw:formula="3795982 * ?f4 / 5031909"/>
            <draw:equation draw:name="f18" draw:formula="1759997 * ?f5 / 3761741"/>
            <draw:equation draw:name="f19" draw:formula="3489191 * ?f4 / 5031909"/>
            <draw:equation draw:name="f20" draw:formula="1919508 * ?f5 / 3761741"/>
            <draw:equation draw:name="f21" draw:formula="3568587 * ?f4 / 5031909"/>
            <draw:equation draw:name="f22" draw:formula="1860512 * ?f5 / 3761741"/>
            <draw:equation draw:name="f23" draw:formula="3788765 * ?f4 / 5031909"/>
            <draw:equation draw:name="f24" draw:formula="1640334 * ?f5 / 3761741"/>
            <draw:equation draw:name="f25" draw:formula="3729768 * ?f4 / 5031909"/>
            <draw:equation draw:name="f26" draw:formula="1699331 * ?f5 / 3761741"/>
            <draw:equation draw:name="f27" draw:formula="3509591 * ?f4 / 5031909"/>
            <draw:equation draw:name="f28" draw:formula="0 * ?f5 / 3761741"/>
            <draw:equation draw:name="f29" draw:formula="0 * ?f4 / 5031909"/>
            <draw:equation draw:name="f30" draw:formula="3761741 * ?f5 / 3761741"/>
            <draw:equation draw:name="f31" draw:formula="3681829 * ?f5 / 3761741"/>
            <draw:equation draw:name="f32" draw:formula="50256 * ?f4 / 5031909"/>
            <draw:equation draw:name="f33" draw:formula="2937684 * ?f5 / 3761741"/>
            <draw:equation draw:name="f34" draw:formula="451413 * ?f4 / 5031909"/>
            <draw:equation draw:name="f35" draw:formula="2372686 * ?f5 / 3761741"/>
            <draw:equation draw:name="f36" draw:formula="1727662 * ?f4 / 5031909"/>
            <draw:equation draw:name="f37" draw:formula="2465529 * ?f5 / 3761741"/>
            <draw:equation draw:name="f38" draw:formula="2404960 * ?f4 / 5031909"/>
            <draw:equation draw:name="f39" draw:formula="1386395 * ?f5 / 3761741"/>
            <draw:equation draw:name="f40" draw:formula="3432457 * ?f4 / 5031909"/>
            <draw:equation draw:name="f41" draw:formula="717407 * ?f5 / 3761741"/>
            <draw:equation draw:name="f42" draw:formula="3749372 * ?f4 / 5031909"/>
            <draw:equation draw:name="f43" draw:formula="322998 * ?f5 / 3761741"/>
            <draw:equation draw:name="f44" draw:formula="4542230 * ?f4 / 5031909"/>
            <draw:equation draw:name="f45" draw:formula="7948 * ?f5 / 3761741"/>
            <draw:equation draw:name="f46" draw:formula="5025561 * ?f4 / 5031909"/>
            <draw:equation draw:name="f47" draw:formula="5031909 * ?f4 / 5031909"/>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6"/>
            <draw:equation draw:name="f72" draw:formula="?f32 / ?f7"/>
            <draw:equation draw:name="f73" draw:formula="?f33 / ?f6"/>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7"/>
            <draw:equation draw:name="f88" draw:formula="?f0 / ?f6"/>
            <draw:equation draw:name="f89" draw:formula="?f1 / ?f6"/>
            <draw:equation draw:name="f90" draw:formula="?f2 / ?f7"/>
            <draw:equation draw:name="f91" draw:formula="?f3 / ?f7"/>
          </draw:enhanced-geometry>
        </draw:custom-shape>
        <draw:custom-shape svg:width="7.5in" svg:height="10.90291in" draw:id="id112" draw:style-name="a551" draw:transform="translate(-3.75in -5.45146in) rotate(-4.71239) translate(5.45146in 3.75in)" draw:name="Rectangle 2062">
          <svg:title/>
          <svg:desc/>
          <text:p text:style-name="a549" text:class-names="" text:cond-style-name=""><text:span text:style-name="a548" text:class-names=""/></text:p>
          <draw:enhanced-geometry xmlns:dr3d="urn:oasis:names:tc:opendocument:xmlns:dr3d:1.0" draw:type="non-primitive" svg:viewBox="0 0 21600 21600" draw:enhanced-path="M 0 0 L 21600 0 21600 21600 0 21600 Z N"/>
        </draw:custom-shape>
        <draw:frame draw:id="id113" presentation:style-name="a552" draw:name="Otsikko 1" svg:x="0.66667in" svg:y="0.72612in" svg:width="5.52083in" svg:height="3.5303in" presentation:class="title" presentation:placeholder="true">
          <draw:text-box/>
          <svg:title/>
          <svg:desc/>
        </draw:frame>
      </draw:page>
      <draw:page draw:name="Slide8" draw:style-name="a553" draw:master-page-name="Master1-Layout2-obj-Title-and-Content" presentation:presentation-page-layout-name="Master1-PPL2" draw:id="Slide-263">
        <draw:custom-shape svg:x="0in" svg:y="0in" svg:width="13.33333in" svg:height="7.5in" draw:id="id114" draw:style-name="a556" draw:name="Rectangle 3078">
          <svg:title/>
          <svg:desc/>
          <text:p text:style-name="a555" text:class-names="" text:cond-style-name=""><text:span text:style-name="a554"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115" draw:style-name="a559" draw:name="Freeform: Shape 3080">
          <svg:title/>
          <svg:desc/>
          <text:p text:style-name="a558" text:class-names="" text:cond-style-name=""><text:span text:style-name="a557"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custom-shape svg:x="0in" svg:y="0in" svg:width="13.33in" svg:height="7.5in" draw:id="id116" draw:style-name="a562" draw:name="Background Fill">
          <svg:title/>
          <svg:desc/>
          <text:p text:style-name="a561" text:class-names="" text:cond-style-name=""><text:span text:style-name="a560" text:class-names=""/></text:p>
          <draw:enhanced-geometry xmlns:dr3d="urn:oasis:names:tc:opendocument:xmlns:dr3d:1.0" draw:type="non-primitive" svg:viewBox="0 0 21600 21600" draw:enhanced-path="M 0 0 L 21600 0 21600 21600 0 21600 Z N"/>
        </draw:custom-shape>
        <draw:frame draw:id="id117" presentation:style-name="a563" draw:name="Picture 2" svg:x="0.00002in" svg:y="0.00001in" svg:width="13.33331in" svg:height="7.49999in" style:rel-width="scale" style:rel-height="scale" presentation:class="graphic" presentation:placeholder="false">
          <draw:image xlink:href="media/image4.jpeg" xlink:type="simple" xlink:show="embed" xlink:actuate="onLoad"/>
          <svg:title/>
          <svg:desc>Tulokaslajit kyhmyjoutsen ja harmaahaikara – Opettajalle – yle.fi</svg:desc>
        </draw:frame>
        <draw:custom-shape svg:width="2.9063in" svg:height="3.88762in" draw:id="id118" draw:style-name="a566" draw:transform="translate(-1.45315in -1.94381in) rotate(-3.14159) translate(11.88018in 5.56225in)" draw:name="Freeform: Shape 3084">
          <svg:title/>
          <svg:desc/>
          <text:p text:style-name="a565" text:class-names="" text:cond-style-name=""><text:span text:style-name="a564" text:class-names=""/></text:p>
          <draw:enhanced-geometry xmlns:dr3d="urn:oasis:names:tc:opendocument:xmlns:dr3d:1.0" draw:type="non-primitive" svg:viewBox="0 0 3761741 5031909" draw:enhanced-path="M 1231997 3753085 C 1336336 3760459 1435268 3817843 1491504 3915246 1581482 4071092 1528085 4270371 1372239 4360348 1216394 4450325 1017115 4396929 927138 4241084 837160 4085238 890557 3885959 1046403 3795982 1104845 3762240 1169394 3748660 1231997 3753085 Z M 1759997 3489191 C 1822331 3481456 1886126 3510769 1919508 3568587 1964017 3645679 1937603 3744256 1860512 3788765 1783420 3833274 1684844 3806860 1640334 3729768 1595825 3652677 1622238 3554100 1699331 3509591 1718604 3498464 1739219 3491769 1759997 3489191 Z M 0 0 L 3761741 0 3681829 50256 C 3438848 191089 3181881 311202 2937684 451413 2479845 715229 2214753 1139058 2372686 1727662 2431549 1947175 2491082 2185236 2465529 2404960 2399653 2971510 2011160 3315831 1386395 3432457 1135728 3479297 864140 3520006 717407 3749372 559240 3996927 433133 4268292 322998 4542230 247175 4731198 151079 4898056 7948 5025561 L 0 5031909 Z N" draw:text-areas="?f88 ?f90 ?f89 ?f91" draw:glue-points="?f48 ?f49 ?f50 ?f51 ?f52 ?f53 ?f54 ?f55 ?f56 ?f57 ?f48 ?f49 ?f58 ?f59 ?f60 ?f61 ?f62 ?f63 ?f64 ?f65 ?f66 ?f67 ?f58 ?f59 ?f68 ?f69 ?f70 ?f69 ?f71 ?f72 ?f73 ?f74 ?f75 ?f76 ?f77 ?f78 ?f79 ?f80 ?f81 ?f82 ?f83 ?f84 ?f85 ?f86 ?f68 ?f87" draw:glue-point-leaving-directions="-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3761741"/>
            <draw:equation draw:name="f7" draw:formula="?f4 / 5031909"/>
            <draw:equation draw:name="f8" draw:formula="1231997 * ?f5 / 3761741"/>
            <draw:equation draw:name="f9" draw:formula="3753085 * ?f4 / 5031909"/>
            <draw:equation draw:name="f10" draw:formula="1491504 * ?f5 / 3761741"/>
            <draw:equation draw:name="f11" draw:formula="3915246 * ?f4 / 5031909"/>
            <draw:equation draw:name="f12" draw:formula="1372239 * ?f5 / 3761741"/>
            <draw:equation draw:name="f13" draw:formula="4360348 * ?f4 / 5031909"/>
            <draw:equation draw:name="f14" draw:formula="927138 * ?f5 / 3761741"/>
            <draw:equation draw:name="f15" draw:formula="4241084 * ?f4 / 5031909"/>
            <draw:equation draw:name="f16" draw:formula="1046403 * ?f5 / 3761741"/>
            <draw:equation draw:name="f17" draw:formula="3795982 * ?f4 / 5031909"/>
            <draw:equation draw:name="f18" draw:formula="1759997 * ?f5 / 3761741"/>
            <draw:equation draw:name="f19" draw:formula="3489191 * ?f4 / 5031909"/>
            <draw:equation draw:name="f20" draw:formula="1919508 * ?f5 / 3761741"/>
            <draw:equation draw:name="f21" draw:formula="3568587 * ?f4 / 5031909"/>
            <draw:equation draw:name="f22" draw:formula="1860512 * ?f5 / 3761741"/>
            <draw:equation draw:name="f23" draw:formula="3788765 * ?f4 / 5031909"/>
            <draw:equation draw:name="f24" draw:formula="1640334 * ?f5 / 3761741"/>
            <draw:equation draw:name="f25" draw:formula="3729768 * ?f4 / 5031909"/>
            <draw:equation draw:name="f26" draw:formula="1699331 * ?f5 / 3761741"/>
            <draw:equation draw:name="f27" draw:formula="3509591 * ?f4 / 5031909"/>
            <draw:equation draw:name="f28" draw:formula="0 * ?f5 / 3761741"/>
            <draw:equation draw:name="f29" draw:formula="0 * ?f4 / 5031909"/>
            <draw:equation draw:name="f30" draw:formula="3761741 * ?f5 / 3761741"/>
            <draw:equation draw:name="f31" draw:formula="3681829 * ?f5 / 3761741"/>
            <draw:equation draw:name="f32" draw:formula="50256 * ?f4 / 5031909"/>
            <draw:equation draw:name="f33" draw:formula="2937684 * ?f5 / 3761741"/>
            <draw:equation draw:name="f34" draw:formula="451413 * ?f4 / 5031909"/>
            <draw:equation draw:name="f35" draw:formula="2372686 * ?f5 / 3761741"/>
            <draw:equation draw:name="f36" draw:formula="1727662 * ?f4 / 5031909"/>
            <draw:equation draw:name="f37" draw:formula="2465529 * ?f5 / 3761741"/>
            <draw:equation draw:name="f38" draw:formula="2404960 * ?f4 / 5031909"/>
            <draw:equation draw:name="f39" draw:formula="1386395 * ?f5 / 3761741"/>
            <draw:equation draw:name="f40" draw:formula="3432457 * ?f4 / 5031909"/>
            <draw:equation draw:name="f41" draw:formula="717407 * ?f5 / 3761741"/>
            <draw:equation draw:name="f42" draw:formula="3749372 * ?f4 / 5031909"/>
            <draw:equation draw:name="f43" draw:formula="322998 * ?f5 / 3761741"/>
            <draw:equation draw:name="f44" draw:formula="4542230 * ?f4 / 5031909"/>
            <draw:equation draw:name="f45" draw:formula="7948 * ?f5 / 3761741"/>
            <draw:equation draw:name="f46" draw:formula="5025561 * ?f4 / 5031909"/>
            <draw:equation draw:name="f47" draw:formula="5031909 * ?f4 / 5031909"/>
            <draw:equation draw:name="f48" draw:formula="?f8 / ?f6"/>
            <draw:equation draw:name="f49" draw:formula="?f9 / ?f7"/>
            <draw:equation draw:name="f50" draw:formula="?f10 / ?f6"/>
            <draw:equation draw:name="f51" draw:formula="?f11 / ?f7"/>
            <draw:equation draw:name="f52" draw:formula="?f12 / ?f6"/>
            <draw:equation draw:name="f53" draw:formula="?f13 / ?f7"/>
            <draw:equation draw:name="f54" draw:formula="?f14 / ?f6"/>
            <draw:equation draw:name="f55" draw:formula="?f15 / ?f7"/>
            <draw:equation draw:name="f56" draw:formula="?f16 / ?f6"/>
            <draw:equation draw:name="f57" draw:formula="?f17 / ?f7"/>
            <draw:equation draw:name="f58" draw:formula="?f18 / ?f6"/>
            <draw:equation draw:name="f59" draw:formula="?f19 / ?f7"/>
            <draw:equation draw:name="f60" draw:formula="?f20 / ?f6"/>
            <draw:equation draw:name="f61" draw:formula="?f21 / ?f7"/>
            <draw:equation draw:name="f62" draw:formula="?f22 / ?f6"/>
            <draw:equation draw:name="f63" draw:formula="?f23 / ?f7"/>
            <draw:equation draw:name="f64" draw:formula="?f24 / ?f6"/>
            <draw:equation draw:name="f65" draw:formula="?f25 / ?f7"/>
            <draw:equation draw:name="f66" draw:formula="?f26 / ?f6"/>
            <draw:equation draw:name="f67" draw:formula="?f27 / ?f7"/>
            <draw:equation draw:name="f68" draw:formula="?f28 / ?f6"/>
            <draw:equation draw:name="f69" draw:formula="?f29 / ?f7"/>
            <draw:equation draw:name="f70" draw:formula="?f30 / ?f6"/>
            <draw:equation draw:name="f71" draw:formula="?f31 / ?f6"/>
            <draw:equation draw:name="f72" draw:formula="?f32 / ?f7"/>
            <draw:equation draw:name="f73" draw:formula="?f33 / ?f6"/>
            <draw:equation draw:name="f74" draw:formula="?f34 / ?f7"/>
            <draw:equation draw:name="f75" draw:formula="?f35 / ?f6"/>
            <draw:equation draw:name="f76" draw:formula="?f36 / ?f7"/>
            <draw:equation draw:name="f77" draw:formula="?f37 / ?f6"/>
            <draw:equation draw:name="f78" draw:formula="?f38 / ?f7"/>
            <draw:equation draw:name="f79" draw:formula="?f39 / ?f6"/>
            <draw:equation draw:name="f80" draw:formula="?f40 / ?f7"/>
            <draw:equation draw:name="f81" draw:formula="?f41 / ?f6"/>
            <draw:equation draw:name="f82" draw:formula="?f42 / ?f7"/>
            <draw:equation draw:name="f83" draw:formula="?f43 / ?f6"/>
            <draw:equation draw:name="f84" draw:formula="?f44 / ?f7"/>
            <draw:equation draw:name="f85" draw:formula="?f45 / ?f6"/>
            <draw:equation draw:name="f86" draw:formula="?f46 / ?f7"/>
            <draw:equation draw:name="f87" draw:formula="?f47 / ?f7"/>
            <draw:equation draw:name="f88" draw:formula="?f0 / ?f6"/>
            <draw:equation draw:name="f89" draw:formula="?f1 / ?f6"/>
            <draw:equation draw:name="f90" draw:formula="?f2 / ?f7"/>
            <draw:equation draw:name="f91" draw:formula="?f3 / ?f7"/>
          </draw:enhanced-geometry>
        </draw:custom-shape>
        <draw:custom-shape svg:width="7.5in" svg:height="10.90291in" draw:id="id119" draw:style-name="a570" draw:transform="translate(-3.75in -5.45146in) rotate(-4.71239) translate(5.45146in 3.75in)" draw:name="Rectangle 3086">
          <svg:title/>
          <svg:desc/>
          <text:p text:style-name="a568" text:class-names="" text:cond-style-name=""><text:span text:style-name="a567" text:class-names=""/></text:p>
          <draw:enhanced-geometry xmlns:dr3d="urn:oasis:names:tc:opendocument:xmlns:dr3d:1.0" draw:type="non-primitive" svg:viewBox="0 0 21600 21600" draw:enhanced-path="M 0 0 L 21600 0 21600 21600 0 21600 Z N"/>
        </draw:custom-shape>
        <draw:frame draw:id="id120" presentation:style-name="a573" draw:name="Otsikko 1" svg:x="0.66667in" svg:y="0.72612in" svg:width="5.52083in" svg:height="3.5303in" presentation:class="title" presentation:placeholder="false">
          <draw:text-box>
            <text:p text:style-name="a572" text:class-names="" text:cond-style-name=""><text:span text:style-name="a571" text:class-names="">TULOKASLAJI</text:span></text:p>
          </draw:text-box>
          <svg:title/>
          <svg:desc/>
        </draw:frame>
      </draw:page>
      <draw:page draw:name="Slide9" draw:style-name="a574" draw:master-page-name="Master1-Layout2-obj-Title-and-Content" presentation:presentation-page-layout-name="Master1-PPL2" draw:id="Slide-264">
        <draw:frame draw:id="id121" presentation:style-name="a575" draw:name="Otsikko 1" svg:x="0.66667in" svg:y="0.61in" svg:width="12in" svg:height="1.44965in" presentation:class="title" presentation:placeholder="true">
          <draw:text-box/>
          <svg:title/>
          <svg:desc/>
        </draw:frame>
        <draw:frame draw:id="id122" presentation:style-name="a576" draw:name="Picture 2" svg:x="1.72631in" svg:y="0in" svg:width="9.04211in" svg:height="6.77285in" style:rel-width="scale" style:rel-height="scale" presentation:class="graphic" presentation:placeholder="false">
          <draw:image xlink:href="media/image5.jpeg" xlink:type="simple" xlink:show="embed" xlink:actuate="onLoad"/>
          <svg:title/>
          <svg:desc>Harmaahaikara, Ardea cinerea - Linnut - LuontoPortti</svg:desc>
        </draw:frame>
      </draw:page>
      <draw:page draw:name="Slide10" draw:style-name="a577" draw:master-page-name="Master1-Layout2-obj-Title-and-Content" presentation:presentation-page-layout-name="Master1-PPL2" draw:id="Slide-265">
        <draw:custom-shape svg:x="0in" svg:y="0in" svg:width="13.33in" svg:height="7.5in" draw:id="id123" draw:style-name="a580" draw:name="Background Fill">
          <svg:title/>
          <svg:desc/>
          <text:p text:style-name="a579" text:class-names="" text:cond-style-name=""><text:span text:style-name="a578" text:class-names=""/></text:p>
          <draw:enhanced-geometry xmlns:dr3d="urn:oasis:names:tc:opendocument:xmlns:dr3d:1.0" draw:type="non-primitive" svg:viewBox="0 0 21600 21600" draw:enhanced-path="M 0 0 L 21600 0 21600 21600 0 21600 Z N"/>
        </draw:custom-shape>
        <draw:custom-shape svg:x="0in" svg:y="0in" svg:width="13.33333in" svg:height="7.5in" draw:id="id124" draw:style-name="a583" draw:name="Rectangle 10">
          <svg:title/>
          <svg:desc/>
          <text:p text:style-name="a582" text:class-names="" text:cond-style-name=""><text:span text:style-name="a581" text:class-names=""/></text:p>
          <draw:enhanced-geometry xmlns:dr3d="urn:oasis:names:tc:opendocument:xmlns:dr3d:1.0" draw:type="non-primitive" svg:viewBox="0 0 21600 21600" draw:enhanced-path="M 0 0 L 21600 0 21600 21600 0 21600 Z N"/>
        </draw:custom-shape>
        <draw:custom-shape svg:x="0in" svg:y="2.3411in" svg:width="13.33333in" svg:height="5.1589in" draw:id="id125" draw:style-name="a586" draw:name="Freeform: Shape 12">
          <svg:title/>
          <svg:desc/>
          <text:p text:style-name="a585" text:class-names="" text:cond-style-name=""><text:span text:style-name="a584" text:class-names=""/></text:p>
          <draw:enhanced-geometry xmlns:dr3d="urn:oasis:names:tc:opendocument:xmlns:dr3d:1.0" draw:type="non-primitive" svg:viewBox="0 0 12192000 4717301" draw:enhanced-path="M 8930642 4273734 C 9016941 4268381 9102130 4314070 9143134 4396362 9197806 4506087 9153221 4639333 9043549 4693978 8933879 4748622 8800655 4703973 8745984 4594249 8691311 4484525 8735897 4351279 8845568 4296634 8872986 4282973 8901875 4275517 8930642 4273734 Z M 9842642 3718743 C 10017101 3707923 10189318 3800286 10272210 3966645 10382732 4188458 10292600 4457825 10070896 4568292 9849191 4678760 9579867 4588498 9469346 4366686 9358824 4144873 9448956 3875506 9670660 3765038 9726087 3737421 9784490 3722349 9842642 3718743 Z M 0 0 L 12192000 0 12192000 3369891 12124015 3410713 C 11792041 3581538 11443617 3577252 11077457 3501725 10679189 3419860 10271734 3358281 9867246 3351592 9492336 3345611 9239136 3626329 8994802 3878378 8385954 4506678 7695268 4690742 6994655 4335637 6722938 4197922 6494843 3948626 6287534 3714199 5731733 3085491 5043559 3067499 4392596 3392344 3930423 3623867 3492022 3908604 3014500 4100222 1977820 4518409 973242 4499486 86414 3903305 L 0 3840566 Z N" draw:text-areas="?f94 ?f96 ?f95 ?f97" draw:glue-points="?f51 ?f52 ?f53 ?f54 ?f55 ?f56 ?f57 ?f58 ?f59 ?f60 ?f51 ?f52 ?f61 ?f62 ?f63 ?f64 ?f65 ?f66 ?f67 ?f68 ?f69 ?f70 ?f61 ?f62 ?f71 ?f72 ?f73 ?f72 ?f73 ?f74 ?f75 ?f76 ?f77 ?f78 ?f79 ?f80 ?f81 ?f82 ?f83 ?f84 ?f85 ?f86 ?f87 ?f88 ?f89 ?f90 ?f91 ?f92 ?f71 ?f93" draw:glue-point-leaving-directions="-90, -90, -90, -90, -90, -90, -90, -90, -90, -90, -90, -90, -90, -90, -90, -90, -90, -90, -90, -90, -90, -90, -90, -90, -90" draw:mirror-vertical="true" draw:mirror-horizontal="true">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12192000"/>
            <draw:equation draw:name="f7" draw:formula="?f4 / 4717301"/>
            <draw:equation draw:name="f8" draw:formula="8930642 * ?f5 / 12192000"/>
            <draw:equation draw:name="f9" draw:formula="4273734 * ?f4 / 4717301"/>
            <draw:equation draw:name="f10" draw:formula="9143134 * ?f5 / 12192000"/>
            <draw:equation draw:name="f11" draw:formula="4396362 * ?f4 / 4717301"/>
            <draw:equation draw:name="f12" draw:formula="9043549 * ?f5 / 12192000"/>
            <draw:equation draw:name="f13" draw:formula="4693978 * ?f4 / 4717301"/>
            <draw:equation draw:name="f14" draw:formula="8745984 * ?f5 / 12192000"/>
            <draw:equation draw:name="f15" draw:formula="4594249 * ?f4 / 4717301"/>
            <draw:equation draw:name="f16" draw:formula="8845568 * ?f5 / 12192000"/>
            <draw:equation draw:name="f17" draw:formula="4296634 * ?f4 / 4717301"/>
            <draw:equation draw:name="f18" draw:formula="9842642 * ?f5 / 12192000"/>
            <draw:equation draw:name="f19" draw:formula="3718743 * ?f4 / 4717301"/>
            <draw:equation draw:name="f20" draw:formula="10272210 * ?f5 / 12192000"/>
            <draw:equation draw:name="f21" draw:formula="3966645 * ?f4 / 4717301"/>
            <draw:equation draw:name="f22" draw:formula="10070896 * ?f5 / 12192000"/>
            <draw:equation draw:name="f23" draw:formula="4568292 * ?f4 / 4717301"/>
            <draw:equation draw:name="f24" draw:formula="9469346 * ?f5 / 12192000"/>
            <draw:equation draw:name="f25" draw:formula="4366686 * ?f4 / 4717301"/>
            <draw:equation draw:name="f26" draw:formula="9670660 * ?f5 / 12192000"/>
            <draw:equation draw:name="f27" draw:formula="3765038 * ?f4 / 4717301"/>
            <draw:equation draw:name="f28" draw:formula="0 * ?f5 / 12192000"/>
            <draw:equation draw:name="f29" draw:formula="0 * ?f4 / 4717301"/>
            <draw:equation draw:name="f30" draw:formula="12192000 * ?f5 / 12192000"/>
            <draw:equation draw:name="f31" draw:formula="3369891 * ?f4 / 4717301"/>
            <draw:equation draw:name="f32" draw:formula="12124015 * ?f5 / 12192000"/>
            <draw:equation draw:name="f33" draw:formula="3410713 * ?f4 / 4717301"/>
            <draw:equation draw:name="f34" draw:formula="11077457 * ?f5 / 12192000"/>
            <draw:equation draw:name="f35" draw:formula="3501725 * ?f4 / 4717301"/>
            <draw:equation draw:name="f36" draw:formula="9867246 * ?f5 / 12192000"/>
            <draw:equation draw:name="f37" draw:formula="3351592 * ?f4 / 4717301"/>
            <draw:equation draw:name="f38" draw:formula="8994802 * ?f5 / 12192000"/>
            <draw:equation draw:name="f39" draw:formula="3878378 * ?f4 / 4717301"/>
            <draw:equation draw:name="f40" draw:formula="6994655 * ?f5 / 12192000"/>
            <draw:equation draw:name="f41" draw:formula="4335637 * ?f4 / 4717301"/>
            <draw:equation draw:name="f42" draw:formula="6287534 * ?f5 / 12192000"/>
            <draw:equation draw:name="f43" draw:formula="3714199 * ?f4 / 4717301"/>
            <draw:equation draw:name="f44" draw:formula="4392596 * ?f5 / 12192000"/>
            <draw:equation draw:name="f45" draw:formula="3392344 * ?f4 / 4717301"/>
            <draw:equation draw:name="f46" draw:formula="3014500 * ?f5 / 12192000"/>
            <draw:equation draw:name="f47" draw:formula="4100222 * ?f4 / 4717301"/>
            <draw:equation draw:name="f48" draw:formula="86414 * ?f5 / 12192000"/>
            <draw:equation draw:name="f49" draw:formula="3903305 * ?f4 / 4717301"/>
            <draw:equation draw:name="f50" draw:formula="3840566 * ?f4 / 4717301"/>
            <draw:equation draw:name="f51" draw:formula="?f8 / ?f6"/>
            <draw:equation draw:name="f52" draw:formula="?f9 / ?f7"/>
            <draw:equation draw:name="f53" draw:formula="?f10 / ?f6"/>
            <draw:equation draw:name="f54" draw:formula="?f11 / ?f7"/>
            <draw:equation draw:name="f55" draw:formula="?f12 / ?f6"/>
            <draw:equation draw:name="f56" draw:formula="?f13 / ?f7"/>
            <draw:equation draw:name="f57" draw:formula="?f14 / ?f6"/>
            <draw:equation draw:name="f58" draw:formula="?f15 / ?f7"/>
            <draw:equation draw:name="f59" draw:formula="?f16 / ?f6"/>
            <draw:equation draw:name="f60" draw:formula="?f17 / ?f7"/>
            <draw:equation draw:name="f61" draw:formula="?f18 / ?f6"/>
            <draw:equation draw:name="f62" draw:formula="?f19 / ?f7"/>
            <draw:equation draw:name="f63" draw:formula="?f20 / ?f6"/>
            <draw:equation draw:name="f64" draw:formula="?f21 / ?f7"/>
            <draw:equation draw:name="f65" draw:formula="?f22 / ?f6"/>
            <draw:equation draw:name="f66" draw:formula="?f23 / ?f7"/>
            <draw:equation draw:name="f67" draw:formula="?f24 / ?f6"/>
            <draw:equation draw:name="f68" draw:formula="?f25 / ?f7"/>
            <draw:equation draw:name="f69" draw:formula="?f26 / ?f6"/>
            <draw:equation draw:name="f70" draw:formula="?f27 / ?f7"/>
            <draw:equation draw:name="f71" draw:formula="?f28 / ?f6"/>
            <draw:equation draw:name="f72" draw:formula="?f29 / ?f7"/>
            <draw:equation draw:name="f73" draw:formula="?f30 / ?f6"/>
            <draw:equation draw:name="f74" draw:formula="?f31 / ?f7"/>
            <draw:equation draw:name="f75" draw:formula="?f32 / ?f6"/>
            <draw:equation draw:name="f76" draw:formula="?f33 / ?f7"/>
            <draw:equation draw:name="f77" draw:formula="?f34 / ?f6"/>
            <draw:equation draw:name="f78" draw:formula="?f35 / ?f7"/>
            <draw:equation draw:name="f79" draw:formula="?f36 / ?f6"/>
            <draw:equation draw:name="f80" draw:formula="?f37 / ?f7"/>
            <draw:equation draw:name="f81" draw:formula="?f38 / ?f6"/>
            <draw:equation draw:name="f82" draw:formula="?f39 / ?f7"/>
            <draw:equation draw:name="f83" draw:formula="?f40 / ?f6"/>
            <draw:equation draw:name="f84" draw:formula="?f41 / ?f7"/>
            <draw:equation draw:name="f85" draw:formula="?f42 / ?f6"/>
            <draw:equation draw:name="f86" draw:formula="?f43 / ?f7"/>
            <draw:equation draw:name="f87" draw:formula="?f44 / ?f6"/>
            <draw:equation draw:name="f88" draw:formula="?f45 / ?f7"/>
            <draw:equation draw:name="f89" draw:formula="?f46 / ?f6"/>
            <draw:equation draw:name="f90" draw:formula="?f47 / ?f7"/>
            <draw:equation draw:name="f91" draw:formula="?f48 / ?f6"/>
            <draw:equation draw:name="f92" draw:formula="?f49 / ?f7"/>
            <draw:equation draw:name="f93" draw:formula="?f50 / ?f7"/>
            <draw:equation draw:name="f94" draw:formula="?f0 / ?f6"/>
            <draw:equation draw:name="f95" draw:formula="?f1 / ?f6"/>
            <draw:equation draw:name="f96" draw:formula="?f2 / ?f7"/>
            <draw:equation draw:name="f97" draw:formula="?f3 / ?f7"/>
          </draw:enhanced-geometry>
        </draw:custom-shape>
        <draw:frame draw:id="id126" presentation:style-name="a590" draw:name="Otsikko 1" svg:x="0.66667in" svg:y="0.61in" svg:width="12in" svg:height="1.58179in" presentation:class="title" presentation:placeholder="false">
          <draw:text-box>
            <text:p text:style-name="a589" text:class-names="" text:cond-style-name=""><text:span text:style-name="a587" text:class-names="">LAJIEN MÄÄRÄSUHTEIDEN MUUTOKSET</text:span><text:span text:style-name="a588" text:class-names=""/></text:p>
          </draw:text-box>
          <svg:title/>
          <svg:desc/>
        </draw:frame>
        <draw:g draw:name="Sisällön paikkamerkki 2" draw:id="id131" draw:style-name="a601">
          <svg:title/>
          <svg:desc/>
          <draw:custom-shape svg:x="1.1234in" svg:y="3.19791in" svg:width="4.75137in" svg:height="3.01712in" draw:id="id127" draw:style-name="a591">
            <svg:title/>
            <svg:desc/>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16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draw:custom-shape svg:x="1.65133in" svg:y="3.69944in" svg:width="4.75137in" svg:height="3.01712in" draw:id="id128" draw:style-name="a595">
            <svg:title/>
            <svg:desc/>
            <text:p text:style-name="a594" text:class-names="" text:cond-style-name=""><text:span text:style-name="a592" text:class-names="">LAJIN SISÄINEN MONIMUOTOISUUS VALTTI SELVIYTYMISEEN</text:span><text:span text:style-name="a593" text:class-names=""/></text:p>
            <draw:enhanced-geometry xmlns:dr3d="urn:oasis:names:tc:opendocument:xmlns:dr3d:1.0" draw:type="non-primitive" svg:viewBox="0 0 4344650 2758852" draw:enhanced-path="M 0 275885 C 0 123518 123518 0 275885 0 L 4068765 0 C 4221132 0 4344650 123518 4344650 275885 L 4344650 2482967 C 4344650 2635334 4221132 2758852 4068765 2758852 L 275885 2758852 C 123518 2758852 0 2635334 0 2482967 L 0 275885 Z N" draw:text-areas="?f24 ?f26 ?f25 ?f27" draw:glue-points="?f16 ?f17 ?f18 ?f19 ?f20 ?f19 ?f21 ?f17 ?f21 ?f22 ?f20 ?f23 ?f18 ?f23 ?f16 ?f22 ?f16 ?f17" draw:glue-point-leaving-directions="-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344650"/>
              <draw:equation draw:name="f7" draw:formula="?f4 / 2758852"/>
              <draw:equation draw:name="f8" draw:formula="0 * ?f5 / 4344650"/>
              <draw:equation draw:name="f9" draw:formula="275885 * ?f4 / 2758852"/>
              <draw:equation draw:name="f10" draw:formula="275885 * ?f5 / 4344650"/>
              <draw:equation draw:name="f11" draw:formula="0 * ?f4 / 2758852"/>
              <draw:equation draw:name="f12" draw:formula="4068765 * ?f5 / 4344650"/>
              <draw:equation draw:name="f13" draw:formula="4344650 * ?f5 / 4344650"/>
              <draw:equation draw:name="f14" draw:formula="2482967 * ?f4 / 2758852"/>
              <draw:equation draw:name="f15" draw:formula="2758852 * ?f4 / 2758852"/>
              <draw:equation draw:name="f16" draw:formula="?f8 / ?f6"/>
              <draw:equation draw:name="f17" draw:formula="?f9 / ?f7"/>
              <draw:equation draw:name="f18" draw:formula="?f10 / ?f6"/>
              <draw:equation draw:name="f19" draw:formula="?f11 / ?f7"/>
              <draw:equation draw:name="f20" draw:formula="?f12 / ?f6"/>
              <draw:equation draw:name="f21" draw:formula="?f13 / ?f6"/>
              <draw:equation draw:name="f22" draw:formula="?f14 / ?f7"/>
              <draw:equation draw:name="f23" draw:formula="?f15 / ?f7"/>
              <draw:equation draw:name="f24" draw:formula="?f0 / ?f6"/>
              <draw:equation draw:name="f25" draw:formula="?f1 / ?f6"/>
              <draw:equation draw:name="f26" draw:formula="?f2 / ?f7"/>
              <draw:equation draw:name="f27" draw:formula="?f3 / ?f7"/>
            </draw:enhanced-geometry>
          </draw:custom-shape>
          <draw:custom-shape svg:x="6.93063in" svg:y="3.19791in" svg:width="4.75137in" svg:height="3.01712in" draw:id="id129" draw:style-name="a596">
            <svg:title/>
            <svg:desc/>
            <draw:enhanced-geometry xmlns:dr3d="urn:oasis:names:tc:opendocument:xmlns:dr3d:1.0" draw:path-stretchpoint-x="10800" draw:path-stretchpoint-y="10800" draw:type="non-primitive" svg:viewBox="0 0 21600 21600" draw:enhanced-path="M ?f7 0 X 0 ?f8 L 0 ?f9 Y ?f7 21600 L ?f10 21600 X 21600 ?f9 L 21600 ?f8 Y ?f10 0 Z N" draw:text-areas="?f3 ?f4 ?f5 ?f6" draw:modifiers="2160">
              <draw:equation draw:name="f0" draw:formula="45"/>
              <draw:equation draw:name="f1" draw:formula="$0 *sin(?f0 *(pi/180))"/>
              <draw:equation draw:name="f2" draw:formula="?f1 *3163/7636"/>
              <draw:equation draw:name="f3" draw:formula="left+?f2 "/>
              <draw:equation draw:name="f4" draw:formula="top+?f2 "/>
              <draw:equation draw:name="f5" draw:formula="right-?f2 "/>
              <draw:equation draw:name="f6" draw:formula="bottom-?f2 "/>
              <draw:equation draw:name="f7" draw:formula="left+$0 "/>
              <draw:equation draw:name="f8" draw:formula="top+$0 "/>
              <draw:equation draw:name="f9" draw:formula="bottom-$0 "/>
              <draw:equation draw:name="f10" draw:formula="right-$0 "/>
              <draw:handle draw:handle-switched="true" draw:handle-position="$0 top" draw:handle-position-x="$0" draw:handle-position-y="top" draw:handle-range-x-minimum="0" draw:handle-range-x-maximum="10800"/>
            </draw:enhanced-geometry>
          </draw:custom-shape>
          <draw:custom-shape svg:x="7.45856in" svg:y="3.69944in" svg:width="4.75137in" svg:height="3.01712in" draw:id="id130" draw:style-name="a600">
            <svg:title/>
            <svg:desc/>
            <text:p text:style-name="a599" text:class-names="" text:cond-style-name=""><text:span text:style-name="a597" text:class-names="">GENEETTINEN AJAUTUMINEN, PULLONKAULAILMIÖ</text:span><text:span text:style-name="a598" text:class-names=""/></text:p>
            <draw:enhanced-geometry xmlns:dr3d="urn:oasis:names:tc:opendocument:xmlns:dr3d:1.0" draw:type="non-primitive" svg:viewBox="0 0 4344650 2758852" draw:enhanced-path="M 0 275885 C 0 123518 123518 0 275885 0 L 4068765 0 C 4221132 0 4344650 123518 4344650 275885 L 4344650 2482967 C 4344650 2635334 4221132 2758852 4068765 2758852 L 275885 2758852 C 123518 2758852 0 2635334 0 2482967 L 0 275885 Z N" draw:text-areas="?f24 ?f26 ?f25 ?f27" draw:glue-points="?f16 ?f17 ?f18 ?f19 ?f20 ?f19 ?f21 ?f17 ?f21 ?f22 ?f20 ?f23 ?f18 ?f23 ?f16 ?f22 ?f16 ?f17" draw:glue-point-leaving-directions="-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4344650"/>
              <draw:equation draw:name="f7" draw:formula="?f4 / 2758852"/>
              <draw:equation draw:name="f8" draw:formula="0 * ?f5 / 4344650"/>
              <draw:equation draw:name="f9" draw:formula="275885 * ?f4 / 2758852"/>
              <draw:equation draw:name="f10" draw:formula="275885 * ?f5 / 4344650"/>
              <draw:equation draw:name="f11" draw:formula="0 * ?f4 / 2758852"/>
              <draw:equation draw:name="f12" draw:formula="4068765 * ?f5 / 4344650"/>
              <draw:equation draw:name="f13" draw:formula="4344650 * ?f5 / 4344650"/>
              <draw:equation draw:name="f14" draw:formula="2482967 * ?f4 / 2758852"/>
              <draw:equation draw:name="f15" draw:formula="2758852 * ?f4 / 2758852"/>
              <draw:equation draw:name="f16" draw:formula="?f8 / ?f6"/>
              <draw:equation draw:name="f17" draw:formula="?f9 / ?f7"/>
              <draw:equation draw:name="f18" draw:formula="?f10 / ?f6"/>
              <draw:equation draw:name="f19" draw:formula="?f11 / ?f7"/>
              <draw:equation draw:name="f20" draw:formula="?f12 / ?f6"/>
              <draw:equation draw:name="f21" draw:formula="?f13 / ?f6"/>
              <draw:equation draw:name="f22" draw:formula="?f14 / ?f7"/>
              <draw:equation draw:name="f23" draw:formula="?f15 / ?f7"/>
              <draw:equation draw:name="f24" draw:formula="?f0 / ?f6"/>
              <draw:equation draw:name="f25" draw:formula="?f1 / ?f6"/>
              <draw:equation draw:name="f26" draw:formula="?f2 / ?f7"/>
              <draw:equation draw:name="f27" draw:formula="?f3 / ?f7"/>
            </draw:enhanced-geometry>
          </draw:custom-shape>
        </draw:g>
      </draw:page>
      <presentation:settings/>
    </office:presentation>
  </office:body>
</office:document-content>
</file>

<file path=styles.xml><?xml version="1.0" encoding="utf-8"?>
<office:document-styles xmlns:dom="http://www.w3.org/2001/xml-events" xmlns:draw="urn:oasis:names:tc:opendocument:xmlns:drawing:1.0" xmlns:fo="urn:oasis:names:tc:opendocument:xmlns:xsl-fo-compatible:1.0" xmlns:presentation="urn:oasis:names:tc:opendocument:xmlns:presentation:1.0" xmlns:smil="urn:oasis:names:tc:opendocument:xmlns:smil-compatible:1.0" xmlns:style="urn:oasis:names:tc:opendocument:xmlns:style:1.0" xmlns:svg="urn:oasis:names:tc:opendocument:xmlns:svg-compatible:1.0" xmlns:table="urn:oasis:names:tc:opendocument:xmlns:table:1.0" xmlns:text="urn:oasis:names:tc:opendocument:xmlns:text:1.0" xmlns:xlink="http://www.w3.org/1999/xlink" xmlns:office="urn:oasis:names:tc:opendocument:xmlns:office:1.0" office:version="1.4">
  <office:styles>
    <style:presentation-page-layout style:name="Master1-PPL1" style:display-name="Title Slide">
      <presentation:placeholder presentation:object="title" svg:x="0.67in" svg:y="0.61in" svg:width="11.99667in" svg:height="3.42389in"/>
      <presentation:placeholder presentation:object="subtitle" svg:x="0.67in" svg:y="4.2675in" svg:width="11.99667in" svg:height="2.45027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2" style:display-name="Title and Content">
      <presentation:placeholder presentation:object="title" svg:x="0.66667in" svg:y="0.61in" svg:width="12in" svg:height="1.44965in"/>
      <presentation:placeholder presentation:object="object" svg:x="0.66667in" svg:y="2.30337in" svg:width="12in" svg:height="4.41441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3" style:display-name="Section Header">
      <presentation:placeholder presentation:object="title" svg:x="0.67in" svg:y="0.61in" svg:width="11.99667in" svg:height="3.44094in"/>
      <presentation:placeholder presentation:object="outline" svg:x="0.67in" svg:y="4.26751in" svg:width="11.99667in" svg:height="2.39222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4" style:display-name="Two Content">
      <presentation:placeholder presentation:object="title" svg:x="0.66667in" svg:y="0.61in" svg:width="12in" svg:height="1.44965in"/>
      <presentation:placeholder presentation:object="object" svg:x="0.66667in" svg:y="2.27621in" svg:width="5.91667in" svg:height="4.47899in"/>
      <presentation:placeholder presentation:object="object" svg:x="6.75in" svg:y="2.27621in" svg:width="5.91667in" svg:height="4.47899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5" style:display-name="Comparison">
      <presentation:placeholder presentation:object="title" svg:x="0.66667in" svg:y="0.39931in" svg:width="11.75174in" svg:height="1.44965in"/>
      <presentation:placeholder presentation:object="outline" svg:x="0.66667in" svg:y="2.0725in" svg:width="5.89236in" svg:height="0.90104in"/>
      <presentation:placeholder presentation:object="object" svg:x="0.66667in" svg:y="3.10828in" svg:width="5.89236in" svg:height="3.66082in"/>
      <presentation:placeholder presentation:object="outline" svg:x="6.74529in" svg:y="2.0725in" svg:width="5.92138in" svg:height="0.90104in"/>
      <presentation:placeholder presentation:object="object" svg:x="6.74529in" svg:y="3.10828in" svg:width="5.92138in" svg:height="3.66082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6" style:display-name="Title Only">
      <presentation:placeholder presentation:object="title" svg:x="0.66667in" svg:y="0.61in" svg:width="12in" svg:height="1.44965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7" style:display-name="Blank">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8" style:display-name="Content with Caption">
      <presentation:placeholder presentation:object="title" svg:x="0.67in" svg:y="0.5in" svg:width="5.43616in" svg:height="2.90924in"/>
      <presentation:placeholder presentation:object="object" svg:x="6.66667in" svg:y="0.5in" svg:width="5.99667in" svg:height="6.28172in"/>
      <presentation:placeholder presentation:object="outline" svg:x="0.67in" svg:y="3.64172in" svg:width="5.43616in" svg:height="3.14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9" style:display-name="Picture with Caption">
      <presentation:placeholder presentation:object="title" svg:x="0.67in" svg:y="0.5in" svg:width="5.43616in" svg:height="2.9172in"/>
      <presentation:placeholder presentation:object="graphic" svg:x="6.66667in" svg:y="0.5in" svg:width="5.99667in" svg:height="5.90972in"/>
      <presentation:placeholder presentation:object="outline" svg:x="0.67in" svg:y="3.63376in" svg:width="5.43616in" svg:height="2.78465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10" style:display-name="Title and Vertical Text">
      <presentation:placeholder presentation:object="title" svg:x="0.66667in" svg:y="0.61in" svg:width="12in" svg:height="1.44965in"/>
      <presentation:placeholder presentation:object="outline" svg:x="0.66667in" svg:y="2.30337in" svg:width="12in" svg:height="4.41441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presentation-page-layout style:name="Master1-PPL11" style:display-name="Vertical Title and Text">
      <presentation:placeholder presentation:object="title" svg:x="9.54167in" svg:y="0.61in" svg:width="3.12167in" svg:height="6.17172in"/>
      <presentation:placeholder presentation:object="outline" svg:x="0.67in" svg:y="0.61in" svg:width="8.45833in" svg:height="6.17172in"/>
      <presentation:placeholder presentation:object="date-time" svg:x="0.66667in" svg:y="6.95139in" svg:width="3in" svg:height="0.39931in"/>
      <presentation:placeholder presentation:object="footer" svg:x="4.41667in" svg:y="6.95139in" svg:width="4.5in" svg:height="0.39931in"/>
      <presentation:placeholder presentation:object="page-number" svg:x="11.08333in" svg:y="6.95139in" svg:width="1.58333in" svg:height="0.39931in"/>
    </style:presentation-page-layout>
    <style:style style:family="graphic" style:name="Graphics"/>
    <style:default-style style:family="graphic">
      <style:graphic-properties draw:fill="solid" draw:fill-color="#8aaa81" draw:opacity="100%" draw:stroke="solid" svg:stroke-width="0.01389in" svg:stroke-color="#374533" svg:stroke-opacity="100%" draw:stroke-linejoin="miter" svg:stroke-linecap="butt"/>
    </style:default-style>
    <draw:gradient draw:name="a550" draw:style="linear" draw:angle="0" draw:start-color="#000000" draw:end-color="#000000" draw:start-intensity="100%" draw:end-intensity="56%"/>
    <draw:gradient draw:name="a569" draw:style="linear" draw:angle="0" draw:start-color="#000000" draw:end-color="#000000" draw:start-intensity="100%" draw:end-intensity="56%"/>
    <draw:gradient draw:name="a529" draw:style="linear" draw:angle="0" draw:start-color="#000000" draw:end-color="#000000" draw:start-intensity="100%" draw:end-intensity="56%"/>
  </office:styles>
  <office:automatic-styles>
    <style:page-layout style:name="pageLayout1">
      <style:page-layout-properties fo:page-width="13.33333in" fo:page-height="7.5in" style:print-orientation="landscape" style:register-truth-ref-style-name=""/>
    </style:page-layout>
    <style:page-layout style:name="pageLayout3">
      <style:page-layout-properties fo:page-width="7.5in" fo:page-height="10in" style:print-orientation="portrait" style:register-truth-ref-style-name=""/>
    </style:page-layout>
    <style:style style:family="paragraph" style:name="a7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9">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7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77">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8">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79">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00">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1">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2">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3">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5">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6">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8">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10">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09">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11">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2">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5">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6">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1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1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1">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2">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0">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24">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5">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2">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6">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83">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2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100">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2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5">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0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86">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02">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0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88">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104">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aragraph" style:name="a89">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0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07">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10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11">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0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12">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3">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16">
      <style:text-properties fo:font-variant="normal" fo:text-transform="none" fo:color="#000000" style:text-line-through-type="none" style:text-line-through-style="none" style:text-line-through-width="auto" style:text-line-through-color="font-color" style:text-position="0% 100%" fo:font-family="Avenir Next LT Pr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7">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1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2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2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2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2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2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43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3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3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43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9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43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92">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3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43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3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3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10">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presentation" style:name="a9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11">
      <style:text-properties fo:font-variant="normal" fo:text-transform="none" fo:color="#000000"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9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12">
      <style:text-properties fo:font-variant="normal" fo:text-transform="none" fo:color="#000000"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8">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1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99">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presentation" style:name="a114">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15">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16">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0">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18">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aragraph" style:name="a221">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1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22">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3">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5">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26">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28">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3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229">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331">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32">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4">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33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3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338">
      <style:text-properties fo:font-variant="normal" fo:text-transform="none" fo:color="#000000" style:text-line-through-type="none" style:text-line-through-style="none" style:text-line-through-width="auto" style:text-line-through-color="font-color" style:text-position="0% 100%" fo:font-family="Posterama"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44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39">
      <style:text-properties fo:font-variant="normal" fo:text-transform="none" fo:color="#000000" style:text-line-through-type="none" style:text-line-through-style="none" style:text-line-through-width="auto" style:text-line-through-color="font-color" style:text-position="0% 100%" fo:font-family="Posterama"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2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2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2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2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1">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2">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3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3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3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23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1">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2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42">
      <style:text-properties fo:font-variant="normal" fo:text-transform="none" fo:color="#000000" style:text-line-through-type="none" style:text-line-through-style="none" style:text-line-through-width="auto" style:text-line-through-color="font-color" style:text-position="0% 100%" fo:font-family="Avenir Next LT Pro"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43">
      <style:text-properties fo:font-variant="normal" fo:text-transform="none" fo:color="#000000" style:text-line-through-type="none" style:text-line-through-style="none" style:text-line-through-width="auto" style:text-line-through-color="font-color" style:text-position="0% 100%" fo:font-family="Avenir Next LT Pro" fo:font-size="0.44444in" style:font-size-asian="0.44444in" style:font-size-complex="0.44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4">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5">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346">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7">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49">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presentation" style:name="a13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31">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32">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4">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13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3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3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240">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3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3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43">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4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47">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50">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4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52">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3">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5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5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7">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5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5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14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4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3">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4">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6">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47">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0">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25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49">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53">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254">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5">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56">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5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0">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25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drawing-page" style:name="a362">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63">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5">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366">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6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68">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369">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0">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52">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53">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4">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56">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57">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158">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1">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59">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2">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64">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6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66">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67">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0">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resentation" style:name="a268">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aragraph" style:name="a37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269">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presentation" style:name="a372">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373">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4">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6">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77">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79">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0">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2">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3">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5">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66">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0">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68">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69">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72">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273">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75">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276">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0">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7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7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2">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3">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85">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6">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88">
      <style:graphic-properties fo:wrap-option="wrap" fo:padding-top="0.05in" fo:padding-bottom="0.05in" fo:padding-left="0.1in" fo:padding-right="0.1in" draw:textarea-vertical-align="top" draw:textarea-horizontal-align="right" draw:fill="none" draw:stroke="none" draw:auto-grow-width="false" draw:auto-grow-height="false" style:shrink-to-fit="true"/>
      <style:paragraph-properties style:font-independent-line-spacing="true" style:writing-mode="tb-rl"/>
    </style:style>
    <style:style style:family="text" style:name="a389">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0">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2">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173">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7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6">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7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28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17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7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8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3">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28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86">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87">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288">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39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89">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2">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3">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9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6">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9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9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99">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0">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181">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82">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3">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84">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185">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186">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7">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88">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paragraph" style:name="a2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89">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graphic" style:name="a291">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292">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294">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295">
      <style:text-properties fo:font-variant="normal" fo:text-transform="none" fo:color="#000000" style:text-line-through-type="none" style:text-line-through-style="none" style:text-line-through-width="auto" style:text-line-through-color="font-color" style:text-position="0% 100%" fo:font-family="Posterama"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96">
      <style:text-properties fo:font-variant="normal" fo:text-transform="none" fo:color="#000000" style:text-line-through-type="none" style:text-line-through-style="none" style:text-line-through-width="auto" style:text-line-through-color="font-color" style:text-position="0% 100%" fo:font-family="Posterama" fo:font-size="0.5in" style:font-size-asian="0.5in" style:font-size-complex="0.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97">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98">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299">
      <style:text-properties fo:font-variant="normal" fo:text-transform="none" fo:color="#000000" style:text-line-through-type="none" style:text-line-through-style="none" style:text-line-through-width="auto" style:text-line-through-color="font-color" style:text-position="0% 100%" fo:font-family="Avenir Next LT Pro" fo:font-size="0.38889in" style:font-size-asian="0.38889in" style:font-size-complex="0.38889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0">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191">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192">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193">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4">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5">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96">
      <style:text-properties fo:font-variant="normal" fo:text-transform="none" fo:color="#000000" style:text-line-through-type="none" style:text-line-through-style="none" style:text-line-through-width="auto" style:text-line-through-color="font-color" style:text-position="0% 100%" fo:font-family="Avenir Next LT Pr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97">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199">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presentation" style:name="a1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1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2">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4">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5">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17">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18">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0">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1">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23">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24">
      <style:text-properties fo:font-variant="normal" fo:text-transform="none" fo:color="#000000" style:text-line-through-type="none" style:text-line-through-style="none" style:text-line-through-width="auto" style:text-line-through-color="font-color" style:text-position="0% 100%" fo:font-family="Avenir Next LT Pro" fo:font-size="0.19444in" style:font-size-asian="0.19444in" style:font-size-complex="0.19444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5">
      <style:paragraph-properties fo:line-height="110%" fo:text-align="left" style:tab-stop-distance="1in" fo:margin-left="1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27">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28">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0">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1">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2">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text" style:name="a33">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4">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5">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text" style:name="a36">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3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8">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3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0">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3">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4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6">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47">
      <style:text-properties fo:font-variant="normal" fo:text-transform="none" fo:color="#000000"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8">
      <style:text-properties fo:font-variant="normal" fo:text-transform="none" fo:color="#000000" style:text-line-through-type="none" style:text-line-through-style="none" style:text-line-through-width="auto" style:text-line-through-color="font-color" style:text-position="0% 100%" fo:font-family="Posterama" fo:font-size="0.75in" style:font-size-asian="0.75in" style:font-size-complex="0.7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drawing-page" style:name="a0">
      <style:drawing-page-properties draw:fill="solid" draw:fill-color="#e7e2e8" draw:opacity="100%" presentation:visibility="visible" draw:background-size="border" presentation:background-objects-visible="false" presentation:display-header="false" presentation:display-footer="false" presentation:display-page-number="false" presentation:display-date-time="false"/>
    </style:style>
    <style:style style:family="text" style:name="a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3">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4">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6">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7">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9">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0">
      <style:graphic-properties fo:wrap-option="wrap" fo:padding-top="0.05in" fo:padding-bottom="0.05in" fo:padding-left="0.1in" fo:padding-right="0.1in" draw:textarea-vertical-align="bottom" draw:textarea-horizontal-align="left" draw:fill="none" draw:stroke="none" draw:auto-grow-width="false" draw:auto-grow-height="false" style:shrink-to-fit="true"/>
      <style:paragraph-properties style:font-independent-line-spacing="true" style:writing-mode="lr-tb"/>
    </style:style>
    <style:style style:family="text" style:name="a51">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2">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4">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lr-tb"/>
    </style:style>
    <style:style style:family="text" style:name="a55">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57">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58">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59">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presentation" style:name="a400">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401">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402">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03">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404">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60">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5">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1">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06">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2">
      <style:graphic-properties fo:wrap-option="wrap" fo:padding-top="0.05in" fo:padding-bottom="0.05in" fo:padding-left="0.1in" fo:padding-right="0.1in" draw:textarea-vertical-align="middle" draw:textarea-horizontal-align="center" draw:fill="none" draw:stroke="none" draw:auto-grow-width="false" draw:auto-grow-height="false"/>
      <style:paragraph-properties style:font-independent-line-spacing="true" style:writing-mode="lr-tb"/>
    </style:style>
    <style:style style:family="graphic" style:name="a407">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63">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8">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64">
      <style:text-properties fo:text-transform="uppercase" fo:color="#000000" style:text-line-through-type="none" style:text-line-through-style="none" style:text-line-through-width="auto" style:text-line-through-color="font-color" style:text-position="0% 100%" fo:font-family="Avenir Next LT Pro" style:font-family-complex="Segoe UI Semilight" style:font-family-generic-complex="swiss" style:font-pitch-complex="variable" fo:font-size="0.11111in" style:font-size-asian="0.11111in" style:font-size-complex="0.11111in" fo:letter-spacing="0.02778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09">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5">
      <style:paragraph-properties fo:line-height="100%" fo:text-align="righ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66">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true" style:writing-mode="lr-tb"/>
    </style:style>
    <style:style style:family="drawing-page" style:name="a67">
      <style:drawing-page-properties draw:fill="solid" draw:fill-color="#e7e2e8" draw:opacity="100%" presentation:visibility="visible" draw:background-size="border" presentation:background-objects-visible="true" presentation:background-visible="true" presentation:display-header="false" presentation:display-footer="false" presentation:display-page-number="false" presentation:display-date-time="false"/>
    </style:style>
    <style:style style:family="text" style:name="a68">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69">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0">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1">
      <style:text-properties fo:font-variant="normal" fo:text-transform="none" fo:color="#000000" style:text-line-through-type="none" style:text-line-through-style="none" style:text-line-through-width="auto" style:text-line-through-color="font-color" style:text-position="0% 100%" fo:font-family="Avenir Next LT Pro" fo:font-size="0.33333in" style:font-size-asian="0.33333in" style:font-size-complex="0.33333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2">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4">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305">
      <style:paragraph-properties fo:line-height="110%" fo:text-align="left" style:tab-stop-distance="1in" fo:margin-left="0.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text" style:name="a307">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0">
      <style:paragraph-properties fo:line-height="100%" fo:text-align="left"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308">
      <style:paragraph-properties fo:line-height="110%" fo:text-align="left" style:tab-stop-distance="1in" fo:margin-left="0.7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resentation" style:name="a411">
      <style:graphic-properties fo:wrap-option="wrap" fo:padding-top="0.05in" fo:padding-bottom="0.05in" fo:padding-left="0.1in" fo:padding-right="0.1in" draw:textarea-vertical-align="top" draw:textarea-horizontal-align="left" draw:fill="none" draw:stroke="none" draw:auto-grow-width="false" draw:auto-grow-height="false" style:shrink-to-fit="true"/>
      <style:paragraph-properties style:font-independent-line-spacing="true" style:writing-mode="tb-rl"/>
    </style:style>
    <style:style style:family="text" style:name="a412">
      <style:text-properties fo:font-variant="normal" fo:text-transform="none" fo:color="#000000" style:text-line-through-type="none" style:text-line-through-style="none" style:text-line-through-width="auto" style:text-line-through-color="font-color" style:text-position="0% 100%" fo:font-family="Avenir Next LT Pro" fo:font-size="0.27778in" style:font-size-asian="0.27778in" style:font-size-complex="0.27778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413">
      <style:paragraph-properties fo:line-height="110%" fo:text-align="left" style:tab-stop-distance="1in" fo:margin-left="0in" fo:margin-right="0in" fo:text-indent="0in" fo:margin-top="0.13889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0">
      <style:graphic-properties fo:wrap-option="wrap" fo:padding-top="0.05in" fo:padding-bottom="0.05in" fo:padding-left="0.1in" fo:padding-right="0.1in" draw:textarea-vertical-align="middle" draw:textarea-horizontal-align="center" draw:fill="solid" draw:fill-color="#aeaeae" draw:opacity="10%" draw:stroke="none" draw:auto-grow-width="false" draw:auto-grow-height="false"/>
      <style:paragraph-properties style:font-independent-line-spacing="true" style:writing-mode="lr-tb"/>
    </style:style>
    <style:style style:family="text" style:name="a71">
      <style:text-properties fo:font-variant="normal" fo:text-transform="none" fo:color="#ffffff"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5">
      <style:text-properties fo:font-variant="normal" fo:text-transform="none" fo:color="#000000" style:text-line-through-type="none" style:text-line-through-style="none" style:text-line-through-width="auto" style:text-line-through-color="font-color" style:text-position="0% 100%" fo:font-family="Avenir Next LT Pro" fo:font-size="0.25in" style:font-size-asian="0.25in" style:font-size-complex="0.25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paragraph" style:name="a72">
      <style:paragraph-properties fo:line-height="100%" fo:text-align="center" style:tab-stop-distance="1in" fo:margin-left="0in" fo:margin-right="0in" fo:text-indent="0in" fo:margin-top="0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paragraph" style:name="a416">
      <style:paragraph-properties fo:line-height="110%" fo:text-align="left" style:tab-stop-distance="1in" fo:margin-left="0.25in" fo:margin-right="0in" fo:text-indent="0in" fo:margin-top="0.06944in" fo:margin-bottom="0in" style:punctuation-wrap="hanging" style:vertical-align="auto" style:writing-mode="lr-tb">
        <style:tab-stops/>
      </style:paragraph-properties>
      <style:text-properties fo:font-variant="normal" fo:text-transform="none" fo:color="#000000" style:text-line-through-type="none" style:text-line-through-style="none" style:text-line-through-width="auto" style:text-line-through-color="font-color" style:text-position="0% 100%" fo:font-size="0.25in" style:font-size-asian="0.25in" style:font-size-complex="0.25in" fo:letter-spacing="0in"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false"/>
    </style:style>
    <style:style style:family="graphic" style:name="a73">
      <style:graphic-properties fo:wrap-option="wrap" fo:padding-top="0.05in" fo:padding-bottom="0.05in" fo:padding-left="0.1in" fo:padding-right="0.1in" draw:textarea-vertical-align="middle" draw:textarea-horizontal-align="center" draw:fill="solid" draw:fill-color="#ffffff" draw:opacity="100%" draw:stroke="none" draw:auto-grow-width="false" draw:auto-grow-height="false" draw:decorative="true"/>
      <style:paragraph-properties style:font-independent-line-spacing="true" style:writing-mode="lr-tb"/>
    </style:style>
    <style:style style:family="text" style:name="a74">
      <style:text-properties fo:font-variant="normal" fo:text-transform="none" fo:color="#000000" style:text-line-through-type="none" style:text-line-through-style="none" style:text-line-through-width="auto" style:text-line-through-color="font-color" style:text-position="0% 100%" fo:font-family="Posterama" fo:font-size="0.61111in" style:font-size-asian="0.61111in" style:font-size-complex="0.61111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style:style style:family="text" style:name="a418">
      <style:text-properties fo:font-variant="normal" fo:text-transform="none" fo:color="#000000" style:text-line-through-type="none" style:text-line-through-style="none" style:text-line-through-width="auto" style:text-line-through-color="font-color" style:text-position="0% 100%" fo:font-family="Avenir Next LT Pro" fo:font-size="0.22222in" style:font-size-asian="0.22222in" style:font-size-complex="0.22222in" fo:letter-spacing="0in" fo:language="en" fo:country="US" fo:font-style="normal" style:font-style-asian="normal" style:font-style-complex="normal" style:text-underline-type="none" style:text-underline-style="none" style:text-underline-width="auto" style:text-underline-color="font-color" fo:font-weight="normal" style:font-weight-asian="normal" style:font-weight-complex="normal" style:text-underline-mode="continuous" style:letter-kerning="true"/>
    </style:style>
    <text:list-style style:name="a22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2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2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2">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81">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1">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6">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0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8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10">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55">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8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06">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1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09">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1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41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90">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71">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1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30">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3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6">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75">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9">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45">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78">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0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48">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0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4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1">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98">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81">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13">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16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8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317">
      <text:list-level-style-number text:level="1" style:num-format="" style:num-list-format-name="">
        <style:list-level-properties text:space-before="0in"/>
      </text:list-level-style-number>
      <text:list-level-style-number text:level="2" style:num-format="" style:num-list-format-name="">
        <style:list-level-properties text:space-before="0.5in"/>
      </text:list-level-style-number>
      <text:list-level-style-number text:level="3" style:num-format="" style:num-list-format-name="">
        <style:list-level-properties text:space-before="1in"/>
      </text:list-level-style-number>
      <text:list-level-style-number text:level="4" style:num-format="" style:num-list-format-name="">
        <style:list-level-properties text:space-before="1.5in"/>
      </text:list-level-style-number>
      <text:list-level-style-number text:level="5" style:num-format="" style:num-list-format-name="">
        <style:list-level-properties text:space-before="2in"/>
      </text:list-level-style-number>
      <text:list-level-style-number text:level="6" style:num-format="" style:num-list-format-name="">
        <style:list-level-properties text:space-before="2.5in"/>
      </text:list-level-style-number>
      <text:list-level-style-number text:level="7" style:num-format="" style:num-list-format-name="">
        <style:list-level-properties text:space-before="3in"/>
      </text:list-level-style-number>
      <text:list-level-style-number text:level="8" style:num-format="" style:num-list-format-name="">
        <style:list-level-properties text:space-before="3.5in"/>
      </text:list-level-style-number>
      <text:list-level-style-number text:level="9" style:num-format="" style:num-list-format-name="">
        <style:list-level-properties text:space-before="4in"/>
      </text:list-level-style-number>
    </text:list-style>
    <text:list-style style:name="a16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224">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87">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text:list-style style:name="a420">
      <text:list-level-style-number text:level="1" style:num-format="" style:num-list-format-name="">
        <style:list-level-properties text:space-before="0in"/>
      </text:list-level-style-number>
      <text:list-level-style-number text:level="2" style:num-format="" style:num-list-format-name="">
        <style:list-level-properties text:space-before="0.25in"/>
      </text:list-level-style-number>
      <text:list-level-style-number text:level="3" style:num-format="" style:num-list-format-name="">
        <style:list-level-properties text:space-before="0.5in"/>
      </text:list-level-style-number>
      <text:list-level-style-number text:level="4" style:num-format="" style:num-list-format-name="">
        <style:list-level-properties text:space-before="0.75in"/>
      </text:list-level-style-number>
      <text:list-level-style-number text:level="5" style:num-format="" style:num-list-format-name="">
        <style:list-level-properties text:space-before="1in"/>
      </text:list-level-style-number>
      <text:list-level-style-number text:level="6" style:num-format="" style:num-list-format-name="">
        <style:list-level-properties text:space-before="2.75in"/>
      </text:list-level-style-number>
      <text:list-level-style-number text:level="7" style:num-format="" style:num-list-format-name="">
        <style:list-level-properties text:space-before="3.25in"/>
      </text:list-level-style-number>
      <text:list-level-style-number text:level="8" style:num-format="" style:num-list-format-name="">
        <style:list-level-properties text:space-before="3.75in"/>
      </text:list-level-style-number>
      <text:list-level-style-number text:level="9" style:num-format="" style:num-list-format-name="">
        <style:list-level-properties text:space-before="4.25in"/>
      </text:list-level-style-number>
    </text:list-style>
    <number:date-style xmlns:number="urn:oasis:names:tc:opendocument:xmlns:datastyle:1.0" style:name="a56"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51"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43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9"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93"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58"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2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174"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9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320"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77" number:transliteration-format="" number:transliteration-style="long">
      <number:month number:calendar="gregorian"/>
      <number:text>/</number:text>
      <number:day number:calendar="gregorian"/>
      <number:text>/</number:text>
      <number:year number:style="long" number:calendar="gregorian"/>
    </number:date-style>
    <number:date-style xmlns:number="urn:oasis:names:tc:opendocument:xmlns:datastyle:1.0" style:name="a236" number:transliteration-format="" number:transliteration-style="long">
      <number:month number:calendar="gregorian"/>
      <number:text>/</number:text>
      <number:day number:calendar="gregorian"/>
      <number:text>/</number:text>
      <number:year number:style="long" number:calendar="gregorian"/>
    </number:date-style>
  </office:automatic-styles>
  <office:master-styles>
    <draw:layer-set>
      <draw:layer draw:name="Master1-bg" draw:protected="true"/>
    </draw:layer-set>
    <style:master-page style:name="Master1-SplashVTI" style:page-layout-name="pageLayout1" draw:style-name="a0">
      <draw:custom-shape svg:x="0in" svg:y="0in" svg:width="13.33333in" svg:height="7.5in" draw:id="id0" draw:style-name="a3" draw:name="Rectangle 6">
        <svg:title/>
        <svg:desc/>
        <text:p text:style-name="a2" text:class-names="" text:cond-style-name=""><text:span text:style-name="a1"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1" draw:style-name="a6" draw:name="Freeform: Shape 7">
        <svg:title/>
        <svg:desc/>
        <text:p text:style-name="a5" text:class-names="" text:cond-style-name=""><text:span text:style-name="a4"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2" presentation:style-name="a10" draw:name="Title Placeholder 1" svg:x="0.66667in" svg:y="0.61in" svg:width="12in" svg:height="1.44965in" presentation:class="title" presentation:placeholder="false">
        <draw:text-box>
          <text:p text:style-name="a9" text:class-names="" text:cond-style-name=""><text:span text:style-name="a7" text:class-names="">Click to edit Master title style</text:span><text:span text:style-name="a8" text:class-names=""/></text:p>
        </draw:text-box>
        <svg:title/>
        <svg:desc/>
      </draw:frame>
      <draw:frame draw:id="id3" presentation:style-name="a27" draw:name="Text Placeholder 2" svg:x="0.66667in" svg:y="2.30337in" svg:width="12in" svg:height="4.41441in" presentation:class="outline" presentation:placeholder="false">
        <draw:text-box>
          <text:list text:style-name="a13">
            <text:list-item>
              <text:p text:style-name="a12" text:class-names="" text:cond-style-name=""><text:span text:style-name="a11" text:class-names="">Click to edit Master text styles</text:span></text:p>
            </text:list-item>
          </text:list>
          <text:list text:style-name="a16">
            <text:list-item>
              <text:list text:style-name="a16">
                <text:list-item>
                  <text:p text:style-name="a15" text:class-names="" text:cond-style-name=""><text:span text:style-name="a14" text:class-names="">Second level</text:span></text:p>
                </text:list-item>
              </text:list>
            </text:list-item>
          </text:list>
          <text:list text:style-name="a19">
            <text:list-item>
              <text:list text:style-name="a19">
                <text:list-item>
                  <text:list text:style-name="a19">
                    <text:list-item>
                      <text:p text:style-name="a18" text:class-names="" text:cond-style-name=""><text:span text:style-name="a17" text:class-names="">Third level</text:span></text:p>
                    </text:list-item>
                  </text:list>
                </text:list-item>
              </text:list>
            </text:list-item>
          </text:list>
          <text:list text:style-name="a22">
            <text:list-item>
              <text:list text:style-name="a22">
                <text:list-item>
                  <text:list text:style-name="a22">
                    <text:list-item>
                      <text:list text:style-name="a22">
                        <text:list-item>
                          <text:p text:style-name="a21" text:class-names="" text:cond-style-name=""><text:span text:style-name="a20" text:class-names="">Fourth level</text:span></text:p>
                        </text:list-item>
                      </text:list>
                    </text:list-item>
                  </text:list>
                </text:list-item>
              </text:list>
            </text:list-item>
          </text:list>
          <text:list text:style-name="a26">
            <text:list-item>
              <text:list text:style-name="a26">
                <text:list-item>
                  <text:list text:style-name="a26">
                    <text:list-item>
                      <text:list text:style-name="a26">
                        <text:list-item>
                          <text:list text:style-name="a26">
                            <text:list-item>
                              <text:p text:style-name="a25" text:class-names="" text:cond-style-name=""><text:span text:style-name="a23" text:class-names="">Fifth level</text:span><text:span text:style-name="a24" text:class-names=""/></text:p>
                            </text:list-item>
                          </text:list>
                        </text:list-item>
                      </text:list>
                    </text:list-item>
                  </text:list>
                </text:list-item>
              </text:list>
            </text:list-item>
          </text:list>
        </draw:text-box>
        <svg:title/>
        <svg:desc/>
      </draw:frame>
      <draw:frame draw:id="id4" presentation:style-name="a32" draw:name="Date Placeholder 3" svg:x="0.66667in" svg:y="6.95139in" svg:width="3in" svg:height="0.39931in" presentation:class="date-time" presentation:placeholder="false">
        <draw:text-box>
          <text:p text:style-name="a31" text:class-names="" text:cond-style-name=""><text:span text:style-name="a28" text:class-names=""><text:date text:fixed="false" style:data-style-name="a29">2/3/2025</text:date></text:span><text:span text:style-name="a30" text:class-names=""/></text:p>
        </draw:text-box>
        <svg:title/>
        <svg:desc/>
      </draw:frame>
      <draw:frame draw:id="id5" presentation:style-name="a35" draw:name="Footer Placeholder 4" svg:x="4.41667in" svg:y="6.95139in" svg:width="4.5in" svg:height="0.39931in" presentation:class="footer" presentation:placeholder="false">
        <draw:text-box>
          <text:p text:style-name="a34" text:class-names="" text:cond-style-name=""><text:span text:style-name="a33" text:class-names=""/></text:p>
        </draw:text-box>
        <svg:title/>
        <svg:desc/>
      </draw:frame>
      <draw:frame draw:id="id6" presentation:style-name="a39" draw:name="Slide Number Placeholder 5" svg:x="11.08333in" svg:y="6.95139in" svg:width="1.58333in" svg:height="0.39931in" presentation:class="page-number" presentation:placeholder="false">
        <draw:text-box>
          <text:p text:style-name="a38" text:class-names="" text:cond-style-name=""><text:span text:style-name="a36" text:class-names=""><text:page-number style:num-format="1" text:fixed="false">‹#›</text:page-number></text:span><text:span text:style-name="a37" text:class-names=""/></text:p>
        </draw:text-box>
        <svg:title/>
        <svg:desc/>
      </draw:frame>
    </style:master-page>
    <style:master-page style:name="Master1-Layout1-title-Title-Slide" style:page-layout-name="pageLayout1" draw:style-name="a40">
      <draw:custom-shape svg:x="0in" svg:y="0in" svg:width="13.33333in" svg:height="7.5in" draw:id="id7" draw:layer="Master1-bg" draw:style-name="a43" draw:name="Rectangle 6">
        <svg:title/>
        <svg:desc/>
        <text:p text:style-name="a42" text:class-names="" text:cond-style-name=""><text:span text:style-name="a41"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8" draw:layer="Master1-bg" draw:style-name="a46" draw:name="Freeform: Shape 7">
        <svg:title/>
        <svg:desc/>
        <text:p text:style-name="a45" text:class-names="" text:cond-style-name=""><text:span text:style-name="a44"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9" presentation:style-name="a50" draw:name="Title 1" svg:x="0.67in" svg:y="0.61in" svg:width="11.99667in" svg:height="3.42389in" presentation:class="title" presentation:placeholder="false">
        <draw:text-box>
          <text:p text:style-name="a49" text:class-names="" text:cond-style-name=""><text:span text:style-name="a47" text:class-names="">Click to edit Master title style</text:span><text:span text:style-name="a48" text:class-names=""/></text:p>
        </draw:text-box>
        <svg:title/>
        <svg:desc/>
      </draw:frame>
      <draw:frame draw:id="id10" presentation:style-name="a54" draw:name="Subtitle 2" svg:x="0.67in" svg:y="4.2675in" svg:width="11.99667in" svg:height="2.45027in" presentation:class="subtitle" presentation:placeholder="false">
        <draw:text-box>
          <text:p text:style-name="a53" text:class-names="" text:cond-style-name=""><text:span text:style-name="a51" text:class-names="">Click to edit Master subtitle style</text:span><text:span text:style-name="a52" text:class-names=""/></text:p>
        </draw:text-box>
        <svg:title/>
        <svg:desc/>
      </draw:frame>
      <draw:frame draw:id="id11" presentation:style-name="a59" draw:name="Date Placeholder 3" svg:x="0.66667in" svg:y="6.95139in" svg:width="3in" svg:height="0.39931in" presentation:class="date-time" presentation:placeholder="false">
        <draw:text-box>
          <text:p text:style-name="a58" text:class-names="" text:cond-style-name=""><text:span text:style-name="a55" text:class-names=""><text:date text:fixed="false" style:data-style-name="a56">2/3/2025</text:date></text:span><text:span text:style-name="a57" text:class-names=""/></text:p>
        </draw:text-box>
        <svg:title/>
        <svg:desc/>
      </draw:frame>
      <draw:frame draw:id="id12" presentation:style-name="a62" draw:name="Footer Placeholder 4" svg:x="4.41667in" svg:y="6.95139in" svg:width="4.5in" svg:height="0.39931in" presentation:class="footer" presentation:placeholder="false">
        <draw:text-box>
          <text:p text:style-name="a61" text:class-names="" text:cond-style-name=""><text:span text:style-name="a60" text:class-names=""/></text:p>
        </draw:text-box>
        <svg:title/>
        <svg:desc/>
      </draw:frame>
      <draw:frame draw:id="id13" presentation:style-name="a66" draw:name="Slide Number Placeholder 5" svg:x="11.08333in" svg:y="6.95139in" svg:width="1.58333in" svg:height="0.39931in" presentation:class="page-number" presentation:placeholder="false">
        <draw:text-box>
          <text:p text:style-name="a65" text:class-names="" text:cond-style-name=""><text:span text:style-name="a63" text:class-names=""><text:page-number style:num-format="1" text:fixed="false">‹#›</text:page-number></text:span><text:span text:style-name="a64" text:class-names=""/></text:p>
        </draw:text-box>
        <svg:title/>
        <svg:desc/>
      </draw:frame>
    </style:master-page>
    <style:master-page style:name="Master1-Layout2-obj-Title-and-Content" style:page-layout-name="pageLayout1" draw:style-name="a67">
      <draw:custom-shape svg:x="0in" svg:y="0in" svg:width="13.33333in" svg:height="7.5in" draw:id="id14" draw:layer="Master1-bg" draw:style-name="a70" draw:name="Rectangle 6">
        <svg:title/>
        <svg:desc/>
        <text:p text:style-name="a69" text:class-names="" text:cond-style-name=""><text:span text:style-name="a68"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15" draw:layer="Master1-bg" draw:style-name="a73" draw:name="Freeform: Shape 7">
        <svg:title/>
        <svg:desc/>
        <text:p text:style-name="a72" text:class-names="" text:cond-style-name=""><text:span text:style-name="a71"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16" presentation:style-name="a76" draw:name="Title 1" svg:x="0.66667in" svg:y="0.61in" svg:width="12in" svg:height="1.44965in" presentation:class="title" presentation:placeholder="false">
        <draw:text-box>
          <text:p text:style-name="a75" text:class-names="" text:cond-style-name=""><text:span text:style-name="a74" text:class-names="">Click to edit Master title style</text:span></text:p>
        </draw:text-box>
        <svg:title/>
        <svg:desc/>
      </draw:frame>
      <draw:frame draw:id="id17" presentation:style-name="a91" draw:name="Content Placeholder 2" svg:x="0.66667in" svg:y="2.30337in" svg:width="12in" svg:height="4.41441in" presentation:class="object" presentation:placeholder="false">
        <draw:text-box>
          <text:p text:style-name="a78" text:class-names="" text:cond-style-name=""><text:span text:style-name="a77" text:class-names="">Click to edit Master text styles</text:span></text:p>
          <text:list text:style-name="a81">
            <text:list-item>
              <text:list text:style-name="a81">
                <text:list-item>
                  <text:p text:style-name="a80" text:class-names="" text:cond-style-name=""><text:span text:style-name="a79" text:class-names="">Second level</text:span></text:p>
                </text:list-item>
              </text:list>
            </text:list-item>
          </text:list>
          <text:list text:style-name="a84">
            <text:list-item>
              <text:list text:style-name="a84">
                <text:list-item>
                  <text:list text:style-name="a84">
                    <text:list-item>
                      <text:p text:style-name="a83" text:class-names="" text:cond-style-name=""><text:span text:style-name="a82" text:class-names="">Third level</text:span></text:p>
                    </text:list-item>
                  </text:list>
                </text:list-item>
              </text:list>
            </text:list-item>
          </text:list>
          <text:list text:style-name="a87">
            <text:list-item>
              <text:list text:style-name="a87">
                <text:list-item>
                  <text:list text:style-name="a87">
                    <text:list-item>
                      <text:list text:style-name="a87">
                        <text:list-item>
                          <text:p text:style-name="a86" text:class-names="" text:cond-style-name=""><text:span text:style-name="a85" text:class-names="">Fourth level</text:span></text:p>
                        </text:list-item>
                      </text:list>
                    </text:list-item>
                  </text:list>
                </text:list-item>
              </text:list>
            </text:list-item>
          </text:list>
          <text:list text:style-name="a90">
            <text:list-item>
              <text:list text:style-name="a90">
                <text:list-item>
                  <text:list text:style-name="a90">
                    <text:list-item>
                      <text:list text:style-name="a90">
                        <text:list-item>
                          <text:list text:style-name="a90">
                            <text:list-item>
                              <text:p text:style-name="a89" text:class-names="" text:cond-style-name=""><text:span text:style-name="a88" text:class-names="">Fifth level</text:span></text:p>
                            </text:list-item>
                          </text:list>
                        </text:list-item>
                      </text:list>
                    </text:list-item>
                  </text:list>
                </text:list-item>
              </text:list>
            </text:list-item>
          </text:list>
        </draw:text-box>
        <svg:title/>
        <svg:desc/>
      </draw:frame>
      <draw:frame draw:id="id18" presentation:style-name="a96" draw:name="Date Placeholder 3" svg:x="0.66667in" svg:y="6.95139in" svg:width="3in" svg:height="0.39931in" presentation:class="date-time" presentation:placeholder="false">
        <draw:text-box>
          <text:p text:style-name="a95" text:class-names="" text:cond-style-name=""><text:span text:style-name="a92" text:class-names=""><text:date text:fixed="false" style:data-style-name="a93">2/3/2025</text:date></text:span><text:span text:style-name="a94" text:class-names=""/></text:p>
        </draw:text-box>
        <svg:title/>
        <svg:desc/>
      </draw:frame>
      <draw:frame draw:id="id19" presentation:style-name="a99" draw:name="Footer Placeholder 4" svg:x="4.41667in" svg:y="6.95139in" svg:width="4.5in" svg:height="0.39931in" presentation:class="footer" presentation:placeholder="false">
        <draw:text-box>
          <text:p text:style-name="a98" text:class-names="" text:cond-style-name=""><text:span text:style-name="a97" text:class-names=""/></text:p>
        </draw:text-box>
        <svg:title/>
        <svg:desc/>
      </draw:frame>
      <draw:frame draw:id="id20" presentation:style-name="a103" draw:name="Slide Number Placeholder 5" svg:x="11.08333in" svg:y="6.95139in" svg:width="1.58333in" svg:height="0.39931in" presentation:class="page-number" presentation:placeholder="false">
        <draw:text-box>
          <text:p text:style-name="a102" text:class-names="" text:cond-style-name=""><text:span text:style-name="a100" text:class-names=""><text:page-number style:num-format="1" text:fixed="false">‹#›</text:page-number></text:span><text:span text:style-name="a101" text:class-names=""/></text:p>
        </draw:text-box>
        <svg:title/>
        <svg:desc/>
      </draw:frame>
    </style:master-page>
    <style:master-page style:name="Master1-Layout3-secHead-Section-Header" style:page-layout-name="pageLayout1" draw:style-name="a104">
      <draw:custom-shape svg:x="0in" svg:y="0in" svg:width="13.33333in" svg:height="7.5in" draw:id="id21" draw:layer="Master1-bg" draw:style-name="a107" draw:name="Rectangle 6">
        <svg:title/>
        <svg:desc/>
        <text:p text:style-name="a106" text:class-names="" text:cond-style-name=""><text:span text:style-name="a105"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22" draw:layer="Master1-bg" draw:style-name="a110" draw:name="Freeform: Shape 7">
        <svg:title/>
        <svg:desc/>
        <text:p text:style-name="a109" text:class-names="" text:cond-style-name=""><text:span text:style-name="a108"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23" presentation:style-name="a114" draw:name="Title 1" svg:x="0.67in" svg:y="0.61in" svg:width="11.99667in" svg:height="3.44094in" presentation:class="title" presentation:placeholder="false">
        <draw:text-box>
          <text:p text:style-name="a113" text:class-names="" text:cond-style-name=""><text:span text:style-name="a111" text:class-names="">Click to edit Master title style</text:span><text:span text:style-name="a112" text:class-names=""/></text:p>
        </draw:text-box>
        <svg:title/>
        <svg:desc/>
      </draw:frame>
      <draw:frame draw:id="id24" presentation:style-name="a118" draw:name="Text Placeholder 2" svg:x="0.67in" svg:y="4.26751in" svg:width="11.99667in" svg:height="2.39222in" presentation:class="outline" presentation:placeholder="false">
        <draw:text-box>
          <text:list text:style-name="a117">
            <text:list-item>
              <text:p text:style-name="a116" text:class-names="" text:cond-style-name=""><text:span text:style-name="a115" text:class-names="">Click to edit Master text styles</text:span></text:p>
            </text:list-item>
          </text:list>
        </draw:text-box>
        <svg:title/>
        <svg:desc/>
      </draw:frame>
      <draw:frame draw:id="id25" presentation:style-name="a123" draw:name="Date Placeholder 3" svg:x="0.66667in" svg:y="6.95139in" svg:width="3in" svg:height="0.39931in" presentation:class="date-time" presentation:placeholder="false">
        <draw:text-box>
          <text:p text:style-name="a122" text:class-names="" text:cond-style-name=""><text:span text:style-name="a119" text:class-names=""><text:date text:fixed="false" style:data-style-name="a120">2/3/2025</text:date></text:span><text:span text:style-name="a121" text:class-names=""/></text:p>
        </draw:text-box>
        <svg:title/>
        <svg:desc/>
      </draw:frame>
      <draw:frame draw:id="id26" presentation:style-name="a126" draw:name="Footer Placeholder 4" svg:x="4.41667in" svg:y="6.95139in" svg:width="4.5in" svg:height="0.39931in" presentation:class="footer" presentation:placeholder="false">
        <draw:text-box>
          <text:p text:style-name="a125" text:class-names="" text:cond-style-name=""><text:span text:style-name="a124" text:class-names=""/></text:p>
        </draw:text-box>
        <svg:title/>
        <svg:desc/>
      </draw:frame>
      <draw:frame draw:id="id27" presentation:style-name="a130" draw:name="Slide Number Placeholder 5" svg:x="11.08333in" svg:y="6.95139in" svg:width="1.58333in" svg:height="0.39931in" presentation:class="page-number" presentation:placeholder="false">
        <draw:text-box>
          <text:p text:style-name="a129" text:class-names="" text:cond-style-name=""><text:span text:style-name="a127" text:class-names=""><text:page-number style:num-format="1" text:fixed="false">‹#›</text:page-number></text:span><text:span text:style-name="a128" text:class-names=""/></text:p>
        </draw:text-box>
        <svg:title/>
        <svg:desc/>
      </draw:frame>
    </style:master-page>
    <style:master-page style:name="Master1-Layout4-twoObj-Two-Content" style:page-layout-name="pageLayout1" draw:style-name="a131">
      <draw:custom-shape svg:x="0in" svg:y="0in" svg:width="13.33333in" svg:height="7.5in" draw:id="id28" draw:layer="Master1-bg" draw:style-name="a134" draw:name="Rectangle 6">
        <svg:title/>
        <svg:desc/>
        <text:p text:style-name="a133" text:class-names="" text:cond-style-name=""><text:span text:style-name="a132"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29" draw:layer="Master1-bg" draw:style-name="a137" draw:name="Freeform: Shape 7">
        <svg:title/>
        <svg:desc/>
        <text:p text:style-name="a136" text:class-names="" text:cond-style-name=""><text:span text:style-name="a135"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30" presentation:style-name="a140" draw:name="Title 1" svg:x="0.66667in" svg:y="0.61in" svg:width="12in" svg:height="1.44965in" presentation:class="title" presentation:placeholder="false">
        <draw:text-box>
          <text:p text:style-name="a139" text:class-names="" text:cond-style-name=""><text:span text:style-name="a138" text:class-names="">Click to edit Master title style</text:span></text:p>
        </draw:text-box>
        <svg:title/>
        <svg:desc/>
      </draw:frame>
      <draw:frame draw:id="id31" presentation:style-name="a156" draw:name="Content Placeholder 2" svg:x="0.66667in" svg:y="2.27621in" svg:width="5.91667in" svg:height="4.47899in" presentation:class="object" presentation:placeholder="false">
        <draw:text-box>
          <text:p text:style-name="a142" text:class-names="" text:cond-style-name=""><text:span text:style-name="a141" text:class-names="">Click to edit Master text styles</text:span></text:p>
          <text:list text:style-name="a145">
            <text:list-item>
              <text:list text:style-name="a145">
                <text:list-item>
                  <text:p text:style-name="a144" text:class-names="" text:cond-style-name=""><text:span text:style-name="a143" text:class-names="">Second level</text:span></text:p>
                </text:list-item>
              </text:list>
            </text:list-item>
          </text:list>
          <text:list text:style-name="a148">
            <text:list-item>
              <text:list text:style-name="a148">
                <text:list-item>
                  <text:list text:style-name="a148">
                    <text:list-item>
                      <text:p text:style-name="a147" text:class-names="" text:cond-style-name=""><text:span text:style-name="a146" text:class-names="">Third level</text:span></text:p>
                    </text:list-item>
                  </text:list>
                </text:list-item>
              </text:list>
            </text:list-item>
          </text:list>
          <text:list text:style-name="a151">
            <text:list-item>
              <text:list text:style-name="a151">
                <text:list-item>
                  <text:list text:style-name="a151">
                    <text:list-item>
                      <text:list text:style-name="a151">
                        <text:list-item>
                          <text:p text:style-name="a150" text:class-names="" text:cond-style-name=""><text:span text:style-name="a149" text:class-names="">Fourth level</text:span></text:p>
                        </text:list-item>
                      </text:list>
                    </text:list-item>
                  </text:list>
                </text:list-item>
              </text:list>
            </text:list-item>
          </text:list>
          <text:list text:style-name="a155">
            <text:list-item>
              <text:list text:style-name="a155">
                <text:list-item>
                  <text:list text:style-name="a155">
                    <text:list-item>
                      <text:list text:style-name="a155">
                        <text:list-item>
                          <text:list text:style-name="a155">
                            <text:list-item>
                              <text:p text:style-name="a154" text:class-names="" text:cond-style-name=""><text:span text:style-name="a152" text:class-names="">Fifth level</text:span><text:span text:style-name="a153" text:class-names=""/></text:p>
                            </text:list-item>
                          </text:list>
                        </text:list-item>
                      </text:list>
                    </text:list-item>
                  </text:list>
                </text:list-item>
              </text:list>
            </text:list-item>
          </text:list>
        </draw:text-box>
        <svg:title/>
        <svg:desc/>
      </draw:frame>
      <draw:frame draw:id="id32" presentation:style-name="a172" draw:name="Content Placeholder 3" svg:x="6.75in" svg:y="2.27621in" svg:width="5.91667in" svg:height="4.47899in" presentation:class="object" presentation:placeholder="false">
        <draw:text-box>
          <text:p text:style-name="a158" text:class-names="" text:cond-style-name=""><text:span text:style-name="a157" text:class-names="">Click to edit Master text styles</text:span></text:p>
          <text:list text:style-name="a161">
            <text:list-item>
              <text:list text:style-name="a161">
                <text:list-item>
                  <text:p text:style-name="a160" text:class-names="" text:cond-style-name=""><text:span text:style-name="a159" text:class-names="">Second level</text:span></text:p>
                </text:list-item>
              </text:list>
            </text:list-item>
          </text:list>
          <text:list text:style-name="a164">
            <text:list-item>
              <text:list text:style-name="a164">
                <text:list-item>
                  <text:list text:style-name="a164">
                    <text:list-item>
                      <text:p text:style-name="a163" text:class-names="" text:cond-style-name=""><text:span text:style-name="a162" text:class-names="">Third level</text:span></text:p>
                    </text:list-item>
                  </text:list>
                </text:list-item>
              </text:list>
            </text:list-item>
          </text:list>
          <text:list text:style-name="a167">
            <text:list-item>
              <text:list text:style-name="a167">
                <text:list-item>
                  <text:list text:style-name="a167">
                    <text:list-item>
                      <text:list text:style-name="a167">
                        <text:list-item>
                          <text:p text:style-name="a166" text:class-names="" text:cond-style-name=""><text:span text:style-name="a165" text:class-names="">Fourth level</text:span></text:p>
                        </text:list-item>
                      </text:list>
                    </text:list-item>
                  </text:list>
                </text:list-item>
              </text:list>
            </text:list-item>
          </text:list>
          <text:list text:style-name="a171">
            <text:list-item>
              <text:list text:style-name="a171">
                <text:list-item>
                  <text:list text:style-name="a171">
                    <text:list-item>
                      <text:list text:style-name="a171">
                        <text:list-item>
                          <text:list text:style-name="a171">
                            <text:list-item>
                              <text:p text:style-name="a170" text:class-names="" text:cond-style-name=""><text:span text:style-name="a168" text:class-names="">Fifth level</text:span><text:span text:style-name="a169" text:class-names=""/></text:p>
                            </text:list-item>
                          </text:list>
                        </text:list-item>
                      </text:list>
                    </text:list-item>
                  </text:list>
                </text:list-item>
              </text:list>
            </text:list-item>
          </text:list>
        </draw:text-box>
        <svg:title/>
        <svg:desc/>
      </draw:frame>
      <draw:frame draw:id="id33" presentation:style-name="a177" draw:name="Date Placeholder 4" svg:x="0.66667in" svg:y="6.95139in" svg:width="3in" svg:height="0.39931in" presentation:class="date-time" presentation:placeholder="false">
        <draw:text-box>
          <text:p text:style-name="a176" text:class-names="" text:cond-style-name=""><text:span text:style-name="a173" text:class-names=""><text:date text:fixed="false" style:data-style-name="a174">2/3/2025</text:date></text:span><text:span text:style-name="a175" text:class-names=""/></text:p>
        </draw:text-box>
        <svg:title/>
        <svg:desc/>
      </draw:frame>
      <draw:frame draw:id="id34" presentation:style-name="a180" draw:name="Footer Placeholder 5" svg:x="4.41667in" svg:y="6.95139in" svg:width="4.5in" svg:height="0.39931in" presentation:class="footer" presentation:placeholder="false">
        <draw:text-box>
          <text:p text:style-name="a179" text:class-names="" text:cond-style-name=""><text:span text:style-name="a178" text:class-names=""/></text:p>
        </draw:text-box>
        <svg:title/>
        <svg:desc/>
      </draw:frame>
      <draw:frame draw:id="id35" presentation:style-name="a184" draw:name="Slide Number Placeholder 6" svg:x="11.08333in" svg:y="6.95139in" svg:width="1.58333in" svg:height="0.39931in" presentation:class="page-number" presentation:placeholder="false">
        <draw:text-box>
          <text:p text:style-name="a183" text:class-names="" text:cond-style-name=""><text:span text:style-name="a181" text:class-names=""><text:page-number style:num-format="1" text:fixed="false">‹#›</text:page-number></text:span><text:span text:style-name="a182" text:class-names=""/></text:p>
        </draw:text-box>
        <svg:title/>
        <svg:desc/>
      </draw:frame>
    </style:master-page>
    <style:master-page style:name="Master1-Layout5-twoTxTwoObj-Comparison" style:page-layout-name="pageLayout1" draw:style-name="a185">
      <draw:custom-shape svg:x="0in" svg:y="0in" svg:width="13.33333in" svg:height="7.5in" draw:id="id36" draw:layer="Master1-bg" draw:style-name="a188" draw:name="Rectangle 6">
        <svg:title/>
        <svg:desc/>
        <text:p text:style-name="a187" text:class-names="" text:cond-style-name=""><text:span text:style-name="a186"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37" draw:layer="Master1-bg" draw:style-name="a191" draw:name="Freeform: Shape 7">
        <svg:title/>
        <svg:desc/>
        <text:p text:style-name="a190" text:class-names="" text:cond-style-name=""><text:span text:style-name="a189"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38" presentation:style-name="a195" draw:name="Title 1" svg:x="0.66667in" svg:y="0.39931in" svg:width="11.75174in" svg:height="1.44965in" presentation:class="title" presentation:placeholder="false">
        <draw:text-box>
          <text:p text:style-name="a194" text:class-names="" text:cond-style-name=""><text:span text:style-name="a192" text:class-names="">Click to edit Master title style</text:span><text:span text:style-name="a193" text:class-names=""/></text:p>
        </draw:text-box>
        <svg:title/>
        <svg:desc/>
      </draw:frame>
      <draw:frame draw:id="id39" presentation:style-name="a199" draw:name="Text Placeholder 2" svg:x="0.66667in" svg:y="2.0725in" svg:width="5.89236in" svg:height="0.90104in" presentation:class="outline" presentation:placeholder="false">
        <draw:text-box>
          <text:list text:style-name="a198">
            <text:list-item>
              <text:p text:style-name="a197" text:class-names="" text:cond-style-name=""><text:span text:style-name="a196" text:class-names="">Click to edit Master text styles</text:span></text:p>
            </text:list-item>
          </text:list>
        </draw:text-box>
        <svg:title/>
        <svg:desc/>
      </draw:frame>
      <draw:frame draw:id="id40" presentation:style-name="a215" draw:name="Content Placeholder 3" svg:x="0.66667in" svg:y="3.10828in" svg:width="5.89236in" svg:height="3.66082in" presentation:class="object" presentation:placeholder="false">
        <draw:text-box>
          <text:p text:style-name="a201" text:class-names="" text:cond-style-name=""><text:span text:style-name="a200" text:class-names="">Click to edit Master text styles</text:span></text:p>
          <text:list text:style-name="a204">
            <text:list-item>
              <text:list text:style-name="a204">
                <text:list-item>
                  <text:p text:style-name="a203" text:class-names="" text:cond-style-name=""><text:span text:style-name="a202" text:class-names="">Second level</text:span></text:p>
                </text:list-item>
              </text:list>
            </text:list-item>
          </text:list>
          <text:list text:style-name="a207">
            <text:list-item>
              <text:list text:style-name="a207">
                <text:list-item>
                  <text:list text:style-name="a207">
                    <text:list-item>
                      <text:p text:style-name="a206" text:class-names="" text:cond-style-name=""><text:span text:style-name="a205" text:class-names="">Third level</text:span></text:p>
                    </text:list-item>
                  </text:list>
                </text:list-item>
              </text:list>
            </text:list-item>
          </text:list>
          <text:list text:style-name="a210">
            <text:list-item>
              <text:list text:style-name="a210">
                <text:list-item>
                  <text:list text:style-name="a210">
                    <text:list-item>
                      <text:list text:style-name="a210">
                        <text:list-item>
                          <text:p text:style-name="a209" text:class-names="" text:cond-style-name=""><text:span text:style-name="a208" text:class-names="">Fourth level</text:span></text:p>
                        </text:list-item>
                      </text:list>
                    </text:list-item>
                  </text:list>
                </text:list-item>
              </text:list>
            </text:list-item>
          </text:list>
          <text:list text:style-name="a214">
            <text:list-item>
              <text:list text:style-name="a214">
                <text:list-item>
                  <text:list text:style-name="a214">
                    <text:list-item>
                      <text:list text:style-name="a214">
                        <text:list-item>
                          <text:list text:style-name="a214">
                            <text:list-item>
                              <text:p text:style-name="a213" text:class-names="" text:cond-style-name=""><text:span text:style-name="a211" text:class-names="">Fifth level</text:span><text:span text:style-name="a212" text:class-names=""/></text:p>
                            </text:list-item>
                          </text:list>
                        </text:list-item>
                      </text:list>
                    </text:list-item>
                  </text:list>
                </text:list-item>
              </text:list>
            </text:list-item>
          </text:list>
        </draw:text-box>
        <svg:title/>
        <svg:desc/>
      </draw:frame>
      <draw:frame draw:id="id41" presentation:style-name="a219" draw:name="Text Placeholder 4" svg:x="6.74529in" svg:y="2.0725in" svg:width="5.92138in" svg:height="0.90104in" presentation:class="outline" presentation:placeholder="false">
        <draw:text-box>
          <text:list text:style-name="a218">
            <text:list-item>
              <text:p text:style-name="a217" text:class-names="" text:cond-style-name=""><text:span text:style-name="a216" text:class-names="">Click to edit Master text styles</text:span></text:p>
            </text:list-item>
          </text:list>
        </draw:text-box>
        <svg:title/>
        <svg:desc/>
      </draw:frame>
      <draw:frame draw:id="id42" presentation:style-name="a234" draw:name="Content Placeholder 5" svg:x="6.74529in" svg:y="3.10828in" svg:width="5.92138in" svg:height="3.66082in" presentation:class="object" presentation:placeholder="false">
        <draw:text-box>
          <text:p text:style-name="a221" text:class-names="" text:cond-style-name=""><text:span text:style-name="a220" text:class-names="">Click to edit Master text styles</text:span></text:p>
          <text:list text:style-name="a224">
            <text:list-item>
              <text:list text:style-name="a224">
                <text:list-item>
                  <text:p text:style-name="a223" text:class-names="" text:cond-style-name=""><text:span text:style-name="a222" text:class-names="">Second level</text:span></text:p>
                </text:list-item>
              </text:list>
            </text:list-item>
          </text:list>
          <text:list text:style-name="a227">
            <text:list-item>
              <text:list text:style-name="a227">
                <text:list-item>
                  <text:list text:style-name="a227">
                    <text:list-item>
                      <text:p text:style-name="a226" text:class-names="" text:cond-style-name=""><text:span text:style-name="a225" text:class-names="">Third level</text:span></text:p>
                    </text:list-item>
                  </text:list>
                </text:list-item>
              </text:list>
            </text:list-item>
          </text:list>
          <text:list text:style-name="a230">
            <text:list-item>
              <text:list text:style-name="a230">
                <text:list-item>
                  <text:list text:style-name="a230">
                    <text:list-item>
                      <text:list text:style-name="a230">
                        <text:list-item>
                          <text:p text:style-name="a229" text:class-names="" text:cond-style-name=""><text:span text:style-name="a228" text:class-names="">Fourth level</text:span></text:p>
                        </text:list-item>
                      </text:list>
                    </text:list-item>
                  </text:list>
                </text:list-item>
              </text:list>
            </text:list-item>
          </text:list>
          <text:list text:style-name="a233">
            <text:list-item>
              <text:list text:style-name="a233">
                <text:list-item>
                  <text:list text:style-name="a233">
                    <text:list-item>
                      <text:list text:style-name="a233">
                        <text:list-item>
                          <text:list text:style-name="a233">
                            <text:list-item>
                              <text:p text:style-name="a232" text:class-names="" text:cond-style-name=""><text:span text:style-name="a231" text:class-names="">Fifth level</text:span></text:p>
                            </text:list-item>
                          </text:list>
                        </text:list-item>
                      </text:list>
                    </text:list-item>
                  </text:list>
                </text:list-item>
              </text:list>
            </text:list-item>
          </text:list>
        </draw:text-box>
        <svg:title/>
        <svg:desc/>
      </draw:frame>
      <draw:frame draw:id="id43" presentation:style-name="a239" draw:name="Date Placeholder 6" svg:x="0.66667in" svg:y="6.95139in" svg:width="3in" svg:height="0.39931in" presentation:class="date-time" presentation:placeholder="false">
        <draw:text-box>
          <text:p text:style-name="a238" text:class-names="" text:cond-style-name=""><text:span text:style-name="a235" text:class-names=""><text:date text:fixed="false" style:data-style-name="a236">2/3/2025</text:date></text:span><text:span text:style-name="a237" text:class-names=""/></text:p>
        </draw:text-box>
        <svg:title/>
        <svg:desc/>
      </draw:frame>
      <draw:frame draw:id="id44" presentation:style-name="a242" draw:name="Footer Placeholder 7" svg:x="4.41667in" svg:y="6.95139in" svg:width="4.5in" svg:height="0.39931in" presentation:class="footer" presentation:placeholder="false">
        <draw:text-box>
          <text:p text:style-name="a241" text:class-names="" text:cond-style-name=""><text:span text:style-name="a240" text:class-names=""/></text:p>
        </draw:text-box>
        <svg:title/>
        <svg:desc/>
      </draw:frame>
      <draw:frame draw:id="id45" presentation:style-name="a246" draw:name="Slide Number Placeholder 8" svg:x="11.08333in" svg:y="6.95139in" svg:width="1.58333in" svg:height="0.39931in" presentation:class="page-number" presentation:placeholder="false">
        <draw:text-box>
          <text:p text:style-name="a245" text:class-names="" text:cond-style-name=""><text:span text:style-name="a243" text:class-names=""><text:page-number style:num-format="1" text:fixed="false">‹#›</text:page-number></text:span><text:span text:style-name="a244" text:class-names=""/></text:p>
        </draw:text-box>
        <svg:title/>
        <svg:desc/>
      </draw:frame>
    </style:master-page>
    <style:master-page style:name="Master1-Layout6-titleOnly-Title-Only" style:page-layout-name="pageLayout1" draw:style-name="a247">
      <draw:custom-shape svg:x="0in" svg:y="0in" svg:width="13.33333in" svg:height="7.5in" draw:id="id46" draw:layer="Master1-bg" draw:style-name="a250" draw:name="Rectangle 6">
        <svg:title/>
        <svg:desc/>
        <text:p text:style-name="a249" text:class-names="" text:cond-style-name=""><text:span text:style-name="a248"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47" draw:layer="Master1-bg" draw:style-name="a253" draw:name="Freeform: Shape 7">
        <svg:title/>
        <svg:desc/>
        <text:p text:style-name="a252" text:class-names="" text:cond-style-name=""><text:span text:style-name="a251"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48" presentation:style-name="a256" draw:name="Title 1" svg:x="0.66667in" svg:y="0.61in" svg:width="12in" svg:height="1.44965in" presentation:class="title" presentation:placeholder="false">
        <draw:text-box>
          <text:p text:style-name="a255" text:class-names="" text:cond-style-name=""><text:span text:style-name="a254" text:class-names="">Click to edit Master title style</text:span></text:p>
        </draw:text-box>
        <svg:title/>
        <svg:desc/>
      </draw:frame>
      <draw:frame draw:id="id49" presentation:style-name="a261" draw:name="Date Placeholder 2" svg:x="0.66667in" svg:y="6.95139in" svg:width="3in" svg:height="0.39931in" presentation:class="date-time" presentation:placeholder="false">
        <draw:text-box>
          <text:p text:style-name="a260" text:class-names="" text:cond-style-name=""><text:span text:style-name="a257" text:class-names=""><text:date text:fixed="false" style:data-style-name="a258">2/3/2025</text:date></text:span><text:span text:style-name="a259" text:class-names=""/></text:p>
        </draw:text-box>
        <svg:title/>
        <svg:desc/>
      </draw:frame>
      <draw:frame draw:id="id50" presentation:style-name="a264" draw:name="Footer Placeholder 3" svg:x="4.41667in" svg:y="6.95139in" svg:width="4.5in" svg:height="0.39931in" presentation:class="footer" presentation:placeholder="false">
        <draw:text-box>
          <text:p text:style-name="a263" text:class-names="" text:cond-style-name=""><text:span text:style-name="a262" text:class-names=""/></text:p>
        </draw:text-box>
        <svg:title/>
        <svg:desc/>
      </draw:frame>
      <draw:frame draw:id="id51" presentation:style-name="a268" draw:name="Slide Number Placeholder 4" svg:x="11.08333in" svg:y="6.95139in" svg:width="1.58333in" svg:height="0.39931in" presentation:class="page-number" presentation:placeholder="false">
        <draw:text-box>
          <text:p text:style-name="a267" text:class-names="" text:cond-style-name=""><text:span text:style-name="a265" text:class-names=""><text:page-number style:num-format="1" text:fixed="false">‹#›</text:page-number></text:span><text:span text:style-name="a266" text:class-names=""/></text:p>
        </draw:text-box>
        <svg:title/>
        <svg:desc/>
      </draw:frame>
    </style:master-page>
    <style:master-page style:name="Master1-Layout7-blank-Blank" style:page-layout-name="pageLayout1" draw:style-name="a269">
      <draw:custom-shape svg:x="0in" svg:y="0in" svg:width="13.33333in" svg:height="7.5in" draw:id="id52" draw:layer="Master1-bg" draw:style-name="a272" draw:name="Rectangle 6">
        <svg:title/>
        <svg:desc/>
        <text:p text:style-name="a271" text:class-names="" text:cond-style-name=""><text:span text:style-name="a270"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53" draw:layer="Master1-bg" draw:style-name="a275" draw:name="Freeform: Shape 7">
        <svg:title/>
        <svg:desc/>
        <text:p text:style-name="a274" text:class-names="" text:cond-style-name=""><text:span text:style-name="a273"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54" presentation:style-name="a280" draw:name="Date Placeholder 1" svg:x="0.66667in" svg:y="6.95139in" svg:width="3in" svg:height="0.39931in" presentation:class="date-time" presentation:placeholder="false">
        <draw:text-box>
          <text:p text:style-name="a279" text:class-names="" text:cond-style-name=""><text:span text:style-name="a276" text:class-names=""><text:date text:fixed="false" style:data-style-name="a277">2/3/2025</text:date></text:span><text:span text:style-name="a278" text:class-names=""/></text:p>
        </draw:text-box>
        <svg:title/>
        <svg:desc/>
      </draw:frame>
      <draw:frame draw:id="id55" presentation:style-name="a283" draw:name="Footer Placeholder 2" svg:x="4.41667in" svg:y="6.95139in" svg:width="4.5in" svg:height="0.39931in" presentation:class="footer" presentation:placeholder="false">
        <draw:text-box>
          <text:p text:style-name="a282" text:class-names="" text:cond-style-name=""><text:span text:style-name="a281" text:class-names=""/></text:p>
        </draw:text-box>
        <svg:title/>
        <svg:desc/>
      </draw:frame>
      <draw:frame draw:id="id56" presentation:style-name="a287" draw:name="Slide Number Placeholder 3" svg:x="11.08333in" svg:y="6.95139in" svg:width="1.58333in" svg:height="0.39931in" presentation:class="page-number" presentation:placeholder="false">
        <draw:text-box>
          <text:p text:style-name="a286" text:class-names="" text:cond-style-name=""><text:span text:style-name="a284" text:class-names=""><text:page-number style:num-format="1" text:fixed="false">‹#›</text:page-number></text:span><text:span text:style-name="a285" text:class-names=""/></text:p>
        </draw:text-box>
        <svg:title/>
        <svg:desc/>
      </draw:frame>
    </style:master-page>
    <style:master-page style:name="Master1-Layout8-objTx-Content-with-Caption" style:page-layout-name="pageLayout1" draw:style-name="a288">
      <draw:custom-shape svg:x="0in" svg:y="0in" svg:width="13.33333in" svg:height="7.5in" draw:id="id57" draw:layer="Master1-bg" draw:style-name="a291" draw:name="Rectangle 6">
        <svg:title/>
        <svg:desc/>
        <text:p text:style-name="a290" text:class-names="" text:cond-style-name=""><text:span text:style-name="a289"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58" draw:layer="Master1-bg" draw:style-name="a294" draw:name="Freeform: Shape 7">
        <svg:title/>
        <svg:desc/>
        <text:p text:style-name="a293" text:class-names="" text:cond-style-name=""><text:span text:style-name="a292"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59" presentation:style-name="a298" draw:name="Title 1" svg:x="0.67in" svg:y="0.5in" svg:width="5.43616in" svg:height="2.90924in" presentation:class="title" presentation:placeholder="false">
        <draw:text-box>
          <text:p text:style-name="a297" text:class-names="" text:cond-style-name=""><text:span text:style-name="a295" text:class-names="">Click to edit Master title style</text:span><text:span text:style-name="a296" text:class-names=""/></text:p>
        </draw:text-box>
        <svg:title/>
        <svg:desc/>
      </draw:frame>
      <draw:frame draw:id="id60" presentation:style-name="a314" draw:name="Content Placeholder 2" svg:x="6.66667in" svg:y="0.5in" svg:width="5.99667in" svg:height="6.28172in" presentation:class="object" presentation:placeholder="false">
        <draw:text-box>
          <text:p text:style-name="a300" text:class-names="" text:cond-style-name=""><text:span text:style-name="a299" text:class-names="">Click to edit Master text styles</text:span></text:p>
          <text:list text:style-name="a303">
            <text:list-item>
              <text:list text:style-name="a303">
                <text:list-item>
                  <text:p text:style-name="a302" text:class-names="" text:cond-style-name=""><text:span text:style-name="a301" text:class-names="">Second level</text:span></text:p>
                </text:list-item>
              </text:list>
            </text:list-item>
          </text:list>
          <text:list text:style-name="a306">
            <text:list-item>
              <text:list text:style-name="a306">
                <text:list-item>
                  <text:list text:style-name="a306">
                    <text:list-item>
                      <text:p text:style-name="a305" text:class-names="" text:cond-style-name=""><text:span text:style-name="a304" text:class-names="">Third level</text:span></text:p>
                    </text:list-item>
                  </text:list>
                </text:list-item>
              </text:list>
            </text:list-item>
          </text:list>
          <text:list text:style-name="a309">
            <text:list-item>
              <text:list text:style-name="a309">
                <text:list-item>
                  <text:list text:style-name="a309">
                    <text:list-item>
                      <text:list text:style-name="a309">
                        <text:list-item>
                          <text:p text:style-name="a308" text:class-names="" text:cond-style-name=""><text:span text:style-name="a307" text:class-names="">Fourth level</text:span></text:p>
                        </text:list-item>
                      </text:list>
                    </text:list-item>
                  </text:list>
                </text:list-item>
              </text:list>
            </text:list-item>
          </text:list>
          <text:list text:style-name="a313">
            <text:list-item>
              <text:list text:style-name="a313">
                <text:list-item>
                  <text:list text:style-name="a313">
                    <text:list-item>
                      <text:list text:style-name="a313">
                        <text:list-item>
                          <text:list text:style-name="a313">
                            <text:list-item>
                              <text:p text:style-name="a312" text:class-names="" text:cond-style-name=""><text:span text:style-name="a310" text:class-names="">Fifth level</text:span><text:span text:style-name="a311" text:class-names=""/></text:p>
                            </text:list-item>
                          </text:list>
                        </text:list-item>
                      </text:list>
                    </text:list-item>
                  </text:list>
                </text:list-item>
              </text:list>
            </text:list-item>
          </text:list>
        </draw:text-box>
        <svg:title/>
        <svg:desc/>
      </draw:frame>
      <draw:frame draw:id="id61" presentation:style-name="a318" draw:name="Text Placeholder 3" svg:x="0.67in" svg:y="3.64172in" svg:width="5.43616in" svg:height="3.14in" presentation:class="outline" presentation:placeholder="false">
        <draw:text-box>
          <text:list text:style-name="a317">
            <text:list-item>
              <text:p text:style-name="a316" text:class-names="" text:cond-style-name=""><text:span text:style-name="a315" text:class-names="">Click to edit Master text styles</text:span></text:p>
            </text:list-item>
          </text:list>
        </draw:text-box>
        <svg:title/>
        <svg:desc/>
      </draw:frame>
      <draw:frame draw:id="id62" presentation:style-name="a323" draw:name="Date Placeholder 4" svg:x="0.66667in" svg:y="6.95139in" svg:width="3in" svg:height="0.39931in" presentation:class="date-time" presentation:placeholder="false">
        <draw:text-box>
          <text:p text:style-name="a322" text:class-names="" text:cond-style-name=""><text:span text:style-name="a319" text:class-names=""><text:date text:fixed="false" style:data-style-name="a320">2/3/2025</text:date></text:span><text:span text:style-name="a321" text:class-names=""/></text:p>
        </draw:text-box>
        <svg:title/>
        <svg:desc/>
      </draw:frame>
      <draw:frame draw:id="id63" presentation:style-name="a326" draw:name="Footer Placeholder 5" svg:x="4.41667in" svg:y="6.95139in" svg:width="4.5in" svg:height="0.39931in" presentation:class="footer" presentation:placeholder="false">
        <draw:text-box>
          <text:p text:style-name="a325" text:class-names="" text:cond-style-name=""><text:span text:style-name="a324" text:class-names=""/></text:p>
        </draw:text-box>
        <svg:title/>
        <svg:desc/>
      </draw:frame>
      <draw:frame draw:id="id64" presentation:style-name="a330" draw:name="Slide Number Placeholder 6" svg:x="11.08333in" svg:y="6.95139in" svg:width="1.58333in" svg:height="0.39931in" presentation:class="page-number" presentation:placeholder="false">
        <draw:text-box>
          <text:p text:style-name="a329" text:class-names="" text:cond-style-name=""><text:span text:style-name="a327" text:class-names=""><text:page-number style:num-format="1" text:fixed="false">‹#›</text:page-number></text:span><text:span text:style-name="a328" text:class-names=""/></text:p>
        </draw:text-box>
        <svg:title/>
        <svg:desc/>
      </draw:frame>
    </style:master-page>
    <style:master-page style:name="Master1-Layout9-picTx-Picture-with-Caption" style:page-layout-name="pageLayout1" draw:style-name="a331">
      <draw:custom-shape svg:x="0in" svg:y="0in" svg:width="13.33333in" svg:height="7.5in" draw:id="id65" draw:layer="Master1-bg" draw:style-name="a334" draw:name="Rectangle 6">
        <svg:title/>
        <svg:desc/>
        <text:p text:style-name="a333" text:class-names="" text:cond-style-name=""><text:span text:style-name="a332"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66" draw:layer="Master1-bg" draw:style-name="a337" draw:name="Freeform: Shape 7">
        <svg:title/>
        <svg:desc/>
        <text:p text:style-name="a336" text:class-names="" text:cond-style-name=""><text:span text:style-name="a335"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67" presentation:style-name="a341" draw:name="Title 1" svg:x="0.67in" svg:y="0.5in" svg:width="5.43616in" svg:height="2.9172in" presentation:class="title" presentation:placeholder="false">
        <draw:text-box>
          <text:p text:style-name="a340" text:class-names="" text:cond-style-name=""><text:span text:style-name="a338" text:class-names="">Click to edit Master title style</text:span><text:span text:style-name="a339" text:class-names=""/></text:p>
        </draw:text-box>
        <svg:title/>
        <svg:desc/>
      </draw:frame>
      <draw:frame draw:id="id68" presentation:style-name="a345" draw:name="Picture Placeholder 2" svg:x="6.66667in" svg:y="0.5in" svg:width="5.99667in" svg:height="5.90972in" presentation:class="graphic" presentation:placeholder="false">
        <draw:text-box>
          <text:p text:style-name="a344" text:class-names="" text:cond-style-name=""><text:span text:style-name="a342" text:class-names="">Click icon to add picture</text:span><text:span text:style-name="a343" text:class-names=""/></text:p>
        </draw:text-box>
        <svg:title/>
        <svg:desc/>
      </draw:frame>
      <draw:frame draw:id="id69" presentation:style-name="a349" draw:name="Text Placeholder 3" svg:x="0.67in" svg:y="3.63376in" svg:width="5.43616in" svg:height="2.78465in" presentation:class="outline" presentation:placeholder="false">
        <draw:text-box>
          <text:list text:style-name="a348">
            <text:list-item>
              <text:p text:style-name="a347" text:class-names="" text:cond-style-name=""><text:span text:style-name="a346" text:class-names="">Click to edit Master text styles</text:span></text:p>
            </text:list-item>
          </text:list>
        </draw:text-box>
        <svg:title/>
        <svg:desc/>
      </draw:frame>
      <draw:frame draw:id="id70" presentation:style-name="a354" draw:name="Date Placeholder 4" svg:x="0.66667in" svg:y="6.95139in" svg:width="3in" svg:height="0.39931in" presentation:class="date-time" presentation:placeholder="false">
        <draw:text-box>
          <text:p text:style-name="a353" text:class-names="" text:cond-style-name=""><text:span text:style-name="a350" text:class-names=""><text:date text:fixed="false" style:data-style-name="a351">2/3/2025</text:date></text:span><text:span text:style-name="a352" text:class-names=""/></text:p>
        </draw:text-box>
        <svg:title/>
        <svg:desc/>
      </draw:frame>
      <draw:frame draw:id="id71" presentation:style-name="a357" draw:name="Footer Placeholder 5" svg:x="4.41667in" svg:y="6.95139in" svg:width="4.5in" svg:height="0.39931in" presentation:class="footer" presentation:placeholder="false">
        <draw:text-box>
          <text:p text:style-name="a356" text:class-names="" text:cond-style-name=""><text:span text:style-name="a355" text:class-names=""/></text:p>
        </draw:text-box>
        <svg:title/>
        <svg:desc/>
      </draw:frame>
      <draw:frame draw:id="id72" presentation:style-name="a361" draw:name="Slide Number Placeholder 6" svg:x="11.08333in" svg:y="6.95139in" svg:width="1.58333in" svg:height="0.39931in" presentation:class="page-number" presentation:placeholder="false">
        <draw:text-box>
          <text:p text:style-name="a360" text:class-names="" text:cond-style-name=""><text:span text:style-name="a358" text:class-names=""><text:page-number style:num-format="1" text:fixed="false">‹#›</text:page-number></text:span><text:span text:style-name="a359" text:class-names=""/></text:p>
        </draw:text-box>
        <svg:title/>
        <svg:desc/>
      </draw:frame>
    </style:master-page>
    <style:master-page style:name="Master1-Layout10-vertTx-Title-and-Vertical-Text" style:page-layout-name="pageLayout1" draw:style-name="a362">
      <draw:custom-shape svg:x="0in" svg:y="0in" svg:width="13.33333in" svg:height="7.5in" draw:id="id73" draw:layer="Master1-bg" draw:style-name="a365" draw:name="Rectangle 6">
        <svg:title/>
        <svg:desc/>
        <text:p text:style-name="a364" text:class-names="" text:cond-style-name=""><text:span text:style-name="a363"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74" draw:layer="Master1-bg" draw:style-name="a368" draw:name="Freeform: Shape 7">
        <svg:title/>
        <svg:desc/>
        <text:p text:style-name="a367" text:class-names="" text:cond-style-name=""><text:span text:style-name="a366"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75" presentation:style-name="a372" draw:name="Title 1" svg:x="0.66667in" svg:y="0.61in" svg:width="12in" svg:height="1.44965in" presentation:class="title" presentation:placeholder="false">
        <draw:text-box>
          <text:p text:style-name="a371" text:class-names="" text:cond-style-name=""><text:span text:style-name="a369" text:class-names="">Click to edit Master title style</text:span><text:span text:style-name="a370" text:class-names=""/></text:p>
        </draw:text-box>
        <svg:title/>
        <svg:desc/>
      </draw:frame>
      <draw:frame draw:id="id76" presentation:style-name="a388" draw:name="Vertical Text Placeholder 2" svg:x="0.66667in" svg:y="2.30337in" svg:width="12in" svg:height="4.41441in" presentation:class="outline" presentation:placeholder="false">
        <draw:text-box>
          <text:list text:style-name="a375">
            <text:list-item>
              <text:p text:style-name="a374" text:class-names="" text:cond-style-name=""><text:span text:style-name="a373" text:class-names="">Click to edit Master text styles</text:span></text:p>
            </text:list-item>
          </text:list>
          <text:list text:style-name="a378">
            <text:list-item>
              <text:list text:style-name="a378">
                <text:list-item>
                  <text:p text:style-name="a377" text:class-names="" text:cond-style-name=""><text:span text:style-name="a376" text:class-names="">Second level</text:span></text:p>
                </text:list-item>
              </text:list>
            </text:list-item>
          </text:list>
          <text:list text:style-name="a381">
            <text:list-item>
              <text:list text:style-name="a381">
                <text:list-item>
                  <text:list text:style-name="a381">
                    <text:list-item>
                      <text:p text:style-name="a380" text:class-names="" text:cond-style-name=""><text:span text:style-name="a379" text:class-names="">Third level</text:span></text:p>
                    </text:list-item>
                  </text:list>
                </text:list-item>
              </text:list>
            </text:list-item>
          </text:list>
          <text:list text:style-name="a384">
            <text:list-item>
              <text:list text:style-name="a384">
                <text:list-item>
                  <text:list text:style-name="a384">
                    <text:list-item>
                      <text:list text:style-name="a384">
                        <text:list-item>
                          <text:p text:style-name="a383" text:class-names="" text:cond-style-name=""><text:span text:style-name="a382" text:class-names="">Fourth level</text:span></text:p>
                        </text:list-item>
                      </text:list>
                    </text:list-item>
                  </text:list>
                </text:list-item>
              </text:list>
            </text:list-item>
          </text:list>
          <text:list text:style-name="a387">
            <text:list-item>
              <text:list text:style-name="a387">
                <text:list-item>
                  <text:list text:style-name="a387">
                    <text:list-item>
                      <text:list text:style-name="a387">
                        <text:list-item>
                          <text:list text:style-name="a387">
                            <text:list-item>
                              <text:p text:style-name="a386" text:class-names="" text:cond-style-name=""><text:span text:style-name="a385" text:class-names="">Fifth level</text:span></text:p>
                            </text:list-item>
                          </text:list>
                        </text:list-item>
                      </text:list>
                    </text:list-item>
                  </text:list>
                </text:list-item>
              </text:list>
            </text:list-item>
          </text:list>
        </draw:text-box>
        <svg:title/>
        <svg:desc/>
      </draw:frame>
      <draw:frame draw:id="id77" presentation:style-name="a393" draw:name="Date Placeholder 3" svg:x="0.66667in" svg:y="6.95139in" svg:width="3in" svg:height="0.39931in" presentation:class="date-time" presentation:placeholder="false">
        <draw:text-box>
          <text:p text:style-name="a392" text:class-names="" text:cond-style-name=""><text:span text:style-name="a389" text:class-names=""><text:date text:fixed="false" style:data-style-name="a390">2/3/2025</text:date></text:span><text:span text:style-name="a391" text:class-names=""/></text:p>
        </draw:text-box>
        <svg:title/>
        <svg:desc/>
      </draw:frame>
      <draw:frame draw:id="id78" presentation:style-name="a396" draw:name="Footer Placeholder 4" svg:x="4.41667in" svg:y="6.95139in" svg:width="4.5in" svg:height="0.39931in" presentation:class="footer" presentation:placeholder="false">
        <draw:text-box>
          <text:p text:style-name="a395" text:class-names="" text:cond-style-name=""><text:span text:style-name="a394" text:class-names=""/></text:p>
        </draw:text-box>
        <svg:title/>
        <svg:desc/>
      </draw:frame>
      <draw:frame draw:id="id79" presentation:style-name="a400" draw:name="Slide Number Placeholder 5" svg:x="11.08333in" svg:y="6.95139in" svg:width="1.58333in" svg:height="0.39931in" presentation:class="page-number" presentation:placeholder="false">
        <draw:text-box>
          <text:p text:style-name="a399" text:class-names="" text:cond-style-name=""><text:span text:style-name="a397" text:class-names=""><text:page-number style:num-format="1" text:fixed="false">‹#›</text:page-number></text:span><text:span text:style-name="a398" text:class-names=""/></text:p>
        </draw:text-box>
        <svg:title/>
        <svg:desc/>
      </draw:frame>
    </style:master-page>
    <style:master-page style:name="Master1-Layout11-vertTitleAndTx-Vertical-Title-and-Text" style:page-layout-name="pageLayout1" draw:style-name="a401">
      <draw:custom-shape svg:x="0in" svg:y="0in" svg:width="13.33333in" svg:height="7.5in" draw:id="id80" draw:layer="Master1-bg" draw:style-name="a404" draw:name="Rectangle 6">
        <svg:title/>
        <svg:desc/>
        <text:p text:style-name="a403" text:class-names="" text:cond-style-name=""><text:span text:style-name="a402" text:class-names=""/></text:p>
        <draw:enhanced-geometry xmlns:dr3d="urn:oasis:names:tc:opendocument:xmlns:dr3d:1.0" draw:type="non-primitive" svg:viewBox="0 0 21600 21600" draw:enhanced-path="M 0 0 L 21600 0 21600 21600 0 21600 Z N"/>
      </draw:custom-shape>
      <draw:custom-shape svg:x="-0in" svg:y="0.25478in" svg:width="10.45546in" svg:height="7.24522in" draw:id="id81" draw:layer="Master1-bg" draw:style-name="a407" draw:name="Freeform: Shape 7">
        <svg:title/>
        <svg:desc/>
        <text:p text:style-name="a406" text:class-names="" text:cond-style-name=""><text:span text:style-name="a405" text:class-names=""/></text:p>
        <draw:enhanced-geometry xmlns:dr3d="urn:oasis:names:tc:opendocument:xmlns:dr3d:1.0" draw:type="non-primitive" svg:viewBox="0 0 9263816 6858000" draw:enhanced-path="M 8831314 5943878 C 8964281 5927490 9096260 5981362 9179783 6086141 9224074 6141769 9252211 6208560 9260887 6279156 9286897 6490362 9136845 6682672 8925621 6708712 8714398 6734766 8522062 6584655 8496050 6373449 8470038 6162229 8620090 5969920 8831314 5943878 Z M 7397485 5931706 C 7598431 5931157 7792965 6024548 7917779 6191864 7959204 6247714 7991530 6309792 8013467 6375784 8055425 6502973 8055748 6633888 8021879 6753751 L 7981316 6858000 6819486 6858000 6785199 6781101 C 6673307 6441922 6857485 6076251 7196747 5964309 7262809 5942509 7330503 5931889 7397485 5931706 Z M 1505570 227178 C 1691018 218628 1889853 275403 2026489 392370 2369898 685965 2078266 1147857 2444553 1654853 2492906 1721679 2800482 2144546 3183153 2116208 3673561 2080541 3723222 1441614 4288384 1291908 4689065 1185875 5207943 1366633 5472602 1697818 5891294 2221754 5408012 2790179 5844697 3444791 6149900 3902467 6672672 4053594 6715674 4065208 7326423 4232519 7677158 3817020 8130429 4101787 8226340 4161985 8536372 4356819 8624630 4686202 L 8623843 4685749 C 8636924 4734567 8644635 4784678 8646859 4835156 8662596 5196604 8398383 5562326 8079403 5661624 7649807 5795217 7430996 5350293 6833105 5397208 6519033 5421527 6056658 5595550 5900832 5944462 5770548 6236600 5916359 6515160 6067212 6811916 L 6089565 6858000 0 6858000 0 2181377 73069 2215839 C 165116 2251829 254486 2263171 335445 2237140 594718 2153707 688441 1733807 752878 1445285 925059 674068 975076 456292 1202551 314229 1287853 260956 1394302 232308 1505570 227178 Z M 3142509 68854 C 3275474 52467 3407455 106339 3490978 211117 3535271 266744 3563404 333535 3572083 404131 3598092 615337 3448040 807648 3236814 833688 3025594 859741 2833255 709631 2807245 498425 2781232 287207 2931283 94896 3142509 68854 Z M 0 0 L 39858 0 65022 5834 C 191545 45606 305874 124173 389258 235630 430983 291600 463360 353876 485484 420070 597711 759508 413661 1125662 74229 1237955 L 0 1254477 Z N" draw:text-areas="?f186 ?f188 ?f187 ?f189" draw:glue-points="?f97 ?f98 ?f99 ?f100 ?f101 ?f102 ?f103 ?f104 ?f105 ?f106 ?f97 ?f98 ?f107 ?f108 ?f109 ?f110 ?f111 ?f112 ?f113 ?f114 ?f115 ?f116 ?f117 ?f116 ?f118 ?f119 ?f120 ?f121 ?f107 ?f108 ?f122 ?f123 ?f124 ?f125 ?f126 ?f127 ?f128 ?f129 ?f130 ?f131 ?f132 ?f133 ?f134 ?f135 ?f136 ?f137 ?f138 ?f139 ?f140 ?f141 ?f142 ?f143 ?f144 ?f145 ?f146 ?f147 ?f148 ?f149 ?f150 ?f151 ?f152 ?f153 ?f154 ?f116 ?f155 ?f116 ?f155 ?f156 ?f157 ?f158 ?f159 ?f160 ?f161 ?f162 ?f163 ?f164 ?f122 ?f123 ?f165 ?f166 ?f167 ?f168 ?f169 ?f170 ?f171 ?f172 ?f173 ?f174 ?f165 ?f166 ?f155 ?f175 ?f176 ?f175 ?f177 ?f178 ?f179 ?f180 ?f181 ?f182 ?f183 ?f184 ?f155 ?f185" draw:glue-point-leaving-directions="-90, -90, -90, -90, -90, -90, -90, -90, -90, -90, -90, -90, -90, -90, -90, -90, -90, -90, -90, -90, -90, -90, -90, -90, -90, -90, -90, -90, -90, -90, -90, -90, -90, -90, -90, -90, -90, -90, -90, -90, -90, -90, -90, -90, -90, -90, -90, -90, -90, -90, -90, -90">
          <draw:equation draw:name="f0" draw:formula="left"/>
          <draw:equation draw:name="f1" draw:formula="right"/>
          <draw:equation draw:name="f2" draw:formula="top"/>
          <draw:equation draw:name="f3" draw:formula="bottom"/>
          <draw:equation draw:name="f4" draw:formula="?f3 - ?f2"/>
          <draw:equation draw:name="f5" draw:formula="?f1 - ?f0"/>
          <draw:equation draw:name="f6" draw:formula="?f5 / 9263816"/>
          <draw:equation draw:name="f7" draw:formula="?f4 / 6858000"/>
          <draw:equation draw:name="f8" draw:formula="8831314 * ?f5 / 9263816"/>
          <draw:equation draw:name="f9" draw:formula="5943878 * ?f4 / 6858000"/>
          <draw:equation draw:name="f10" draw:formula="9179783 * ?f5 / 9263816"/>
          <draw:equation draw:name="f11" draw:formula="6086141 * ?f4 / 6858000"/>
          <draw:equation draw:name="f12" draw:formula="9260887 * ?f5 / 9263816"/>
          <draw:equation draw:name="f13" draw:formula="6279156 * ?f4 / 6858000"/>
          <draw:equation draw:name="f14" draw:formula="8925621 * ?f5 / 9263816"/>
          <draw:equation draw:name="f15" draw:formula="6708712 * ?f4 / 6858000"/>
          <draw:equation draw:name="f16" draw:formula="8496050 * ?f5 / 9263816"/>
          <draw:equation draw:name="f17" draw:formula="6373449 * ?f4 / 6858000"/>
          <draw:equation draw:name="f18" draw:formula="7397485 * ?f5 / 9263816"/>
          <draw:equation draw:name="f19" draw:formula="5931706 * ?f4 / 6858000"/>
          <draw:equation draw:name="f20" draw:formula="7917779 * ?f5 / 9263816"/>
          <draw:equation draw:name="f21" draw:formula="6191864 * ?f4 / 6858000"/>
          <draw:equation draw:name="f22" draw:formula="8013467 * ?f5 / 9263816"/>
          <draw:equation draw:name="f23" draw:formula="6375784 * ?f4 / 6858000"/>
          <draw:equation draw:name="f24" draw:formula="8021879 * ?f5 / 9263816"/>
          <draw:equation draw:name="f25" draw:formula="6753751 * ?f4 / 6858000"/>
          <draw:equation draw:name="f26" draw:formula="7981316 * ?f5 / 9263816"/>
          <draw:equation draw:name="f27" draw:formula="6858000 * ?f4 / 6858000"/>
          <draw:equation draw:name="f28" draw:formula="6819486 * ?f5 / 9263816"/>
          <draw:equation draw:name="f29" draw:formula="6785199 * ?f5 / 9263816"/>
          <draw:equation draw:name="f30" draw:formula="6781101 * ?f4 / 6858000"/>
          <draw:equation draw:name="f31" draw:formula="7196747 * ?f5 / 9263816"/>
          <draw:equation draw:name="f32" draw:formula="5964309 * ?f4 / 6858000"/>
          <draw:equation draw:name="f33" draw:formula="1505570 * ?f5 / 9263816"/>
          <draw:equation draw:name="f34" draw:formula="227178 * ?f4 / 6858000"/>
          <draw:equation draw:name="f35" draw:formula="2026489 * ?f5 / 9263816"/>
          <draw:equation draw:name="f36" draw:formula="392370 * ?f4 / 6858000"/>
          <draw:equation draw:name="f37" draw:formula="2444553 * ?f5 / 9263816"/>
          <draw:equation draw:name="f38" draw:formula="1654853 * ?f4 / 6858000"/>
          <draw:equation draw:name="f39" draw:formula="3183153 * ?f5 / 9263816"/>
          <draw:equation draw:name="f40" draw:formula="2116208 * ?f4 / 6858000"/>
          <draw:equation draw:name="f41" draw:formula="4288384 * ?f5 / 9263816"/>
          <draw:equation draw:name="f42" draw:formula="1291908 * ?f4 / 6858000"/>
          <draw:equation draw:name="f43" draw:formula="5472602 * ?f5 / 9263816"/>
          <draw:equation draw:name="f44" draw:formula="1697818 * ?f4 / 6858000"/>
          <draw:equation draw:name="f45" draw:formula="5844697 * ?f5 / 9263816"/>
          <draw:equation draw:name="f46" draw:formula="3444791 * ?f4 / 6858000"/>
          <draw:equation draw:name="f47" draw:formula="6715674 * ?f5 / 9263816"/>
          <draw:equation draw:name="f48" draw:formula="4065208 * ?f4 / 6858000"/>
          <draw:equation draw:name="f49" draw:formula="8130429 * ?f5 / 9263816"/>
          <draw:equation draw:name="f50" draw:formula="4101787 * ?f4 / 6858000"/>
          <draw:equation draw:name="f51" draw:formula="8624630 * ?f5 / 9263816"/>
          <draw:equation draw:name="f52" draw:formula="4686202 * ?f4 / 6858000"/>
          <draw:equation draw:name="f53" draw:formula="8623843 * ?f5 / 9263816"/>
          <draw:equation draw:name="f54" draw:formula="4685749 * ?f4 / 6858000"/>
          <draw:equation draw:name="f55" draw:formula="8646859 * ?f5 / 9263816"/>
          <draw:equation draw:name="f56" draw:formula="4835156 * ?f4 / 6858000"/>
          <draw:equation draw:name="f57" draw:formula="8079403 * ?f5 / 9263816"/>
          <draw:equation draw:name="f58" draw:formula="5661624 * ?f4 / 6858000"/>
          <draw:equation draw:name="f59" draw:formula="6833105 * ?f5 / 9263816"/>
          <draw:equation draw:name="f60" draw:formula="5397208 * ?f4 / 6858000"/>
          <draw:equation draw:name="f61" draw:formula="5900832 * ?f5 / 9263816"/>
          <draw:equation draw:name="f62" draw:formula="5944462 * ?f4 / 6858000"/>
          <draw:equation draw:name="f63" draw:formula="6067212 * ?f5 / 9263816"/>
          <draw:equation draw:name="f64" draw:formula="6811916 * ?f4 / 6858000"/>
          <draw:equation draw:name="f65" draw:formula="6089565 * ?f5 / 9263816"/>
          <draw:equation draw:name="f66" draw:formula="0 * ?f5 / 9263816"/>
          <draw:equation draw:name="f67" draw:formula="2181377 * ?f4 / 6858000"/>
          <draw:equation draw:name="f68" draw:formula="73069 * ?f5 / 9263816"/>
          <draw:equation draw:name="f69" draw:formula="2215839 * ?f4 / 6858000"/>
          <draw:equation draw:name="f70" draw:formula="335445 * ?f5 / 9263816"/>
          <draw:equation draw:name="f71" draw:formula="2237140 * ?f4 / 6858000"/>
          <draw:equation draw:name="f72" draw:formula="752878 * ?f5 / 9263816"/>
          <draw:equation draw:name="f73" draw:formula="1445285 * ?f4 / 6858000"/>
          <draw:equation draw:name="f74" draw:formula="1202551 * ?f5 / 9263816"/>
          <draw:equation draw:name="f75" draw:formula="314229 * ?f4 / 6858000"/>
          <draw:equation draw:name="f76" draw:formula="3142509 * ?f5 / 9263816"/>
          <draw:equation draw:name="f77" draw:formula="68854 * ?f4 / 6858000"/>
          <draw:equation draw:name="f78" draw:formula="3490978 * ?f5 / 9263816"/>
          <draw:equation draw:name="f79" draw:formula="211117 * ?f4 / 6858000"/>
          <draw:equation draw:name="f80" draw:formula="3572083 * ?f5 / 9263816"/>
          <draw:equation draw:name="f81" draw:formula="404131 * ?f4 / 6858000"/>
          <draw:equation draw:name="f82" draw:formula="3236814 * ?f5 / 9263816"/>
          <draw:equation draw:name="f83" draw:formula="833688 * ?f4 / 6858000"/>
          <draw:equation draw:name="f84" draw:formula="2807245 * ?f5 / 9263816"/>
          <draw:equation draw:name="f85" draw:formula="498425 * ?f4 / 6858000"/>
          <draw:equation draw:name="f86" draw:formula="0 * ?f4 / 6858000"/>
          <draw:equation draw:name="f87" draw:formula="39858 * ?f5 / 9263816"/>
          <draw:equation draw:name="f88" draw:formula="65022 * ?f5 / 9263816"/>
          <draw:equation draw:name="f89" draw:formula="5834 * ?f4 / 6858000"/>
          <draw:equation draw:name="f90" draw:formula="389258 * ?f5 / 9263816"/>
          <draw:equation draw:name="f91" draw:formula="235630 * ?f4 / 6858000"/>
          <draw:equation draw:name="f92" draw:formula="485484 * ?f5 / 9263816"/>
          <draw:equation draw:name="f93" draw:formula="420070 * ?f4 / 6858000"/>
          <draw:equation draw:name="f94" draw:formula="74229 * ?f5 / 9263816"/>
          <draw:equation draw:name="f95" draw:formula="1237955 * ?f4 / 6858000"/>
          <draw:equation draw:name="f96" draw:formula="1254477 * ?f4 / 6858000"/>
          <draw:equation draw:name="f97" draw:formula="?f8 / ?f6"/>
          <draw:equation draw:name="f98" draw:formula="?f9 / ?f7"/>
          <draw:equation draw:name="f99" draw:formula="?f10 / ?f6"/>
          <draw:equation draw:name="f100" draw:formula="?f11 / ?f7"/>
          <draw:equation draw:name="f101" draw:formula="?f12 / ?f6"/>
          <draw:equation draw:name="f102" draw:formula="?f13 / ?f7"/>
          <draw:equation draw:name="f103" draw:formula="?f14 / ?f6"/>
          <draw:equation draw:name="f104" draw:formula="?f15 / ?f7"/>
          <draw:equation draw:name="f105" draw:formula="?f16 / ?f6"/>
          <draw:equation draw:name="f106" draw:formula="?f17 / ?f7"/>
          <draw:equation draw:name="f107" draw:formula="?f18 / ?f6"/>
          <draw:equation draw:name="f108" draw:formula="?f19 / ?f7"/>
          <draw:equation draw:name="f109" draw:formula="?f20 / ?f6"/>
          <draw:equation draw:name="f110" draw:formula="?f21 / ?f7"/>
          <draw:equation draw:name="f111" draw:formula="?f22 / ?f6"/>
          <draw:equation draw:name="f112" draw:formula="?f23 / ?f7"/>
          <draw:equation draw:name="f113" draw:formula="?f24 / ?f6"/>
          <draw:equation draw:name="f114" draw:formula="?f25 / ?f7"/>
          <draw:equation draw:name="f115" draw:formula="?f26 / ?f6"/>
          <draw:equation draw:name="f116" draw:formula="?f27 / ?f7"/>
          <draw:equation draw:name="f117" draw:formula="?f28 / ?f6"/>
          <draw:equation draw:name="f118" draw:formula="?f29 / ?f6"/>
          <draw:equation draw:name="f119" draw:formula="?f30 / ?f7"/>
          <draw:equation draw:name="f120" draw:formula="?f31 / ?f6"/>
          <draw:equation draw:name="f121" draw:formula="?f32 / ?f7"/>
          <draw:equation draw:name="f122" draw:formula="?f33 / ?f6"/>
          <draw:equation draw:name="f123" draw:formula="?f34 / ?f7"/>
          <draw:equation draw:name="f124" draw:formula="?f35 / ?f6"/>
          <draw:equation draw:name="f125" draw:formula="?f36 / ?f7"/>
          <draw:equation draw:name="f126" draw:formula="?f37 / ?f6"/>
          <draw:equation draw:name="f127" draw:formula="?f38 / ?f7"/>
          <draw:equation draw:name="f128" draw:formula="?f39 / ?f6"/>
          <draw:equation draw:name="f129" draw:formula="?f40 / ?f7"/>
          <draw:equation draw:name="f130" draw:formula="?f41 / ?f6"/>
          <draw:equation draw:name="f131" draw:formula="?f42 / ?f7"/>
          <draw:equation draw:name="f132" draw:formula="?f43 / ?f6"/>
          <draw:equation draw:name="f133" draw:formula="?f44 / ?f7"/>
          <draw:equation draw:name="f134" draw:formula="?f45 / ?f6"/>
          <draw:equation draw:name="f135" draw:formula="?f46 / ?f7"/>
          <draw:equation draw:name="f136" draw:formula="?f47 / ?f6"/>
          <draw:equation draw:name="f137" draw:formula="?f48 / ?f7"/>
          <draw:equation draw:name="f138" draw:formula="?f49 / ?f6"/>
          <draw:equation draw:name="f139" draw:formula="?f50 / ?f7"/>
          <draw:equation draw:name="f140" draw:formula="?f51 / ?f6"/>
          <draw:equation draw:name="f141" draw:formula="?f52 / ?f7"/>
          <draw:equation draw:name="f142" draw:formula="?f53 / ?f6"/>
          <draw:equation draw:name="f143" draw:formula="?f54 / ?f7"/>
          <draw:equation draw:name="f144" draw:formula="?f55 / ?f6"/>
          <draw:equation draw:name="f145" draw:formula="?f56 / ?f7"/>
          <draw:equation draw:name="f146" draw:formula="?f57 / ?f6"/>
          <draw:equation draw:name="f147" draw:formula="?f58 / ?f7"/>
          <draw:equation draw:name="f148" draw:formula="?f59 / ?f6"/>
          <draw:equation draw:name="f149" draw:formula="?f60 / ?f7"/>
          <draw:equation draw:name="f150" draw:formula="?f61 / ?f6"/>
          <draw:equation draw:name="f151" draw:formula="?f62 / ?f7"/>
          <draw:equation draw:name="f152" draw:formula="?f63 / ?f6"/>
          <draw:equation draw:name="f153" draw:formula="?f64 / ?f7"/>
          <draw:equation draw:name="f154" draw:formula="?f65 / ?f6"/>
          <draw:equation draw:name="f155" draw:formula="?f66 / ?f6"/>
          <draw:equation draw:name="f156" draw:formula="?f67 / ?f7"/>
          <draw:equation draw:name="f157" draw:formula="?f68 / ?f6"/>
          <draw:equation draw:name="f158" draw:formula="?f69 / ?f7"/>
          <draw:equation draw:name="f159" draw:formula="?f70 / ?f6"/>
          <draw:equation draw:name="f160" draw:formula="?f71 / ?f7"/>
          <draw:equation draw:name="f161" draw:formula="?f72 / ?f6"/>
          <draw:equation draw:name="f162" draw:formula="?f73 / ?f7"/>
          <draw:equation draw:name="f163" draw:formula="?f74 / ?f6"/>
          <draw:equation draw:name="f164" draw:formula="?f75 / ?f7"/>
          <draw:equation draw:name="f165" draw:formula="?f76 / ?f6"/>
          <draw:equation draw:name="f166" draw:formula="?f77 / ?f7"/>
          <draw:equation draw:name="f167" draw:formula="?f78 / ?f6"/>
          <draw:equation draw:name="f168" draw:formula="?f79 / ?f7"/>
          <draw:equation draw:name="f169" draw:formula="?f80 / ?f6"/>
          <draw:equation draw:name="f170" draw:formula="?f81 / ?f7"/>
          <draw:equation draw:name="f171" draw:formula="?f82 / ?f6"/>
          <draw:equation draw:name="f172" draw:formula="?f83 / ?f7"/>
          <draw:equation draw:name="f173" draw:formula="?f84 / ?f6"/>
          <draw:equation draw:name="f174" draw:formula="?f85 / ?f7"/>
          <draw:equation draw:name="f175" draw:formula="?f86 / ?f7"/>
          <draw:equation draw:name="f176" draw:formula="?f87 / ?f6"/>
          <draw:equation draw:name="f177" draw:formula="?f88 / ?f6"/>
          <draw:equation draw:name="f178" draw:formula="?f89 / ?f7"/>
          <draw:equation draw:name="f179" draw:formula="?f90 / ?f6"/>
          <draw:equation draw:name="f180" draw:formula="?f91 / ?f7"/>
          <draw:equation draw:name="f181" draw:formula="?f92 / ?f6"/>
          <draw:equation draw:name="f182" draw:formula="?f93 / ?f7"/>
          <draw:equation draw:name="f183" draw:formula="?f94 / ?f6"/>
          <draw:equation draw:name="f184" draw:formula="?f95 / ?f7"/>
          <draw:equation draw:name="f185" draw:formula="?f96 / ?f7"/>
          <draw:equation draw:name="f186" draw:formula="?f0 / ?f6"/>
          <draw:equation draw:name="f187" draw:formula="?f1 / ?f6"/>
          <draw:equation draw:name="f188" draw:formula="?f2 / ?f7"/>
          <draw:equation draw:name="f189" draw:formula="?f3 / ?f7"/>
        </draw:enhanced-geometry>
      </draw:custom-shape>
      <draw:frame draw:id="id82" presentation:style-name="a411" draw:name="Vertical Title 1" svg:x="9.54167in" svg:y="0.61in" svg:width="3.12167in" svg:height="6.17172in" presentation:class="title" presentation:placeholder="false">
        <draw:text-box>
          <text:p text:style-name="a410" text:class-names="" text:cond-style-name=""><text:span text:style-name="a408" text:class-names="">Click to edit Master title style</text:span><text:span text:style-name="a409" text:class-names=""/></text:p>
        </draw:text-box>
        <svg:title/>
        <svg:desc/>
      </draw:frame>
      <draw:frame draw:id="id83" presentation:style-name="a428" draw:name="Vertical Text Placeholder 2" svg:x="0.67in" svg:y="0.61in" svg:width="8.45833in" svg:height="6.17172in" presentation:class="outline" presentation:placeholder="false">
        <draw:text-box>
          <text:list text:style-name="a414">
            <text:list-item>
              <text:p text:style-name="a413" text:class-names="" text:cond-style-name=""><text:span text:style-name="a412" text:class-names="">Click to edit Master text styles</text:span></text:p>
            </text:list-item>
          </text:list>
          <text:list text:style-name="a417">
            <text:list-item>
              <text:list text:style-name="a417">
                <text:list-item>
                  <text:p text:style-name="a416" text:class-names="" text:cond-style-name=""><text:span text:style-name="a415" text:class-names="">Second level</text:span></text:p>
                </text:list-item>
              </text:list>
            </text:list-item>
          </text:list>
          <text:list text:style-name="a420">
            <text:list-item>
              <text:list text:style-name="a420">
                <text:list-item>
                  <text:list text:style-name="a420">
                    <text:list-item>
                      <text:p text:style-name="a419" text:class-names="" text:cond-style-name=""><text:span text:style-name="a418" text:class-names="">Third level</text:span></text:p>
                    </text:list-item>
                  </text:list>
                </text:list-item>
              </text:list>
            </text:list-item>
          </text:list>
          <text:list text:style-name="a423">
            <text:list-item>
              <text:list text:style-name="a423">
                <text:list-item>
                  <text:list text:style-name="a423">
                    <text:list-item>
                      <text:list text:style-name="a423">
                        <text:list-item>
                          <text:p text:style-name="a422" text:class-names="" text:cond-style-name=""><text:span text:style-name="a421" text:class-names="">Fourth level</text:span></text:p>
                        </text:list-item>
                      </text:list>
                    </text:list-item>
                  </text:list>
                </text:list-item>
              </text:list>
            </text:list-item>
          </text:list>
          <text:list text:style-name="a427">
            <text:list-item>
              <text:list text:style-name="a427">
                <text:list-item>
                  <text:list text:style-name="a427">
                    <text:list-item>
                      <text:list text:style-name="a427">
                        <text:list-item>
                          <text:list text:style-name="a427">
                            <text:list-item>
                              <text:p text:style-name="a426" text:class-names="" text:cond-style-name=""><text:span text:style-name="a424" text:class-names="">Fifth level</text:span><text:span text:style-name="a425" text:class-names=""/></text:p>
                            </text:list-item>
                          </text:list>
                        </text:list-item>
                      </text:list>
                    </text:list-item>
                  </text:list>
                </text:list-item>
              </text:list>
            </text:list-item>
          </text:list>
        </draw:text-box>
        <svg:title/>
        <svg:desc/>
      </draw:frame>
      <draw:frame draw:id="id84" presentation:style-name="a433" draw:name="Date Placeholder 3" svg:x="0.66667in" svg:y="6.95139in" svg:width="3in" svg:height="0.39931in" presentation:class="date-time" presentation:placeholder="false">
        <draw:text-box>
          <text:p text:style-name="a432" text:class-names="" text:cond-style-name=""><text:span text:style-name="a429" text:class-names=""><text:date text:fixed="false" style:data-style-name="a430">2/3/2025</text:date></text:span><text:span text:style-name="a431" text:class-names=""/></text:p>
        </draw:text-box>
        <svg:title/>
        <svg:desc/>
      </draw:frame>
      <draw:frame draw:id="id85" presentation:style-name="a436" draw:name="Footer Placeholder 4" svg:x="4.41667in" svg:y="6.95139in" svg:width="4.5in" svg:height="0.39931in" presentation:class="footer" presentation:placeholder="false">
        <draw:text-box>
          <text:p text:style-name="a435" text:class-names="" text:cond-style-name=""><text:span text:style-name="a434" text:class-names=""/></text:p>
        </draw:text-box>
        <svg:title/>
        <svg:desc/>
      </draw:frame>
      <draw:frame draw:id="id86" presentation:style-name="a440" draw:name="Slide Number Placeholder 5" svg:x="11.08333in" svg:y="6.95139in" svg:width="1.58333in" svg:height="0.39931in" presentation:class="page-number" presentation:placeholder="false">
        <draw:text-box>
          <text:p text:style-name="a439" text:class-names="" text:cond-style-name=""><text:span text:style-name="a437" text:class-names=""><text:page-number style:num-format="1" text:fixed="false">‹#›</text:page-number></text:span><text:span text:style-name="a438" text:class-names=""/></text:p>
        </draw:text-box>
        <svg:title/>
        <svg:desc/>
      </draw:frame>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4.0 MicrosoftPowerPoint</meta:generator>
    <dc:title/>
    <meta:initial-creator>Väyrynen Tuula</meta:initial-creator>
    <dc:creator>Väyrynen Tuula</dc:creator>
    <meta:creation-date>2025-02-03T07:34:31Z</meta:creation-date>
    <dc:date>2025-02-03T07:46:33Z</dc:date>
    <meta:editing-cycles>1</meta:editing-cycles>
    <meta:editing-duration>PT721S</meta:editing-duration>
    <meta:document-statistic meta:paragraph-count="18" meta:word-count="53"/>
  </office:meta>
</office:document-meta>
</file>