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horndale" svg:font-family="Thorndale" style:font-family-generic="roman" style:font-pitch="variable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Albany" svg:font-family="Albany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2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3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4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TableColumn6" style:family="table-column">
      <style:table-column-properties style:column-width="1.6166in" style:use-optimal-column-width="false"/>
    </style:style>
    <style:style style:name="TableColumn7" style:family="table-column">
      <style:table-column-properties style:column-width="1.6166in" style:use-optimal-column-width="false"/>
    </style:style>
    <style:style style:name="TableColumn8" style:family="table-column">
      <style:table-column-properties style:column-width="1.6166in" style:use-optimal-column-width="false"/>
    </style:style>
    <style:style style:name="TableColumn9" style:family="table-column">
      <style:table-column-properties style:column-width="1.652in" style:use-optimal-column-width="false"/>
    </style:style>
    <style:style style:name="Table5" style:family="table">
      <style:table-properties style:width="6.502in" fo:margin-left="0.0979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double #000000" style:border-line-width-bottom="0.0034in 0.0034in 0.0034in" fo:border-right="none" fo:padding-top="0in" fo:padding-left="0.0979in" fo:padding-bottom="0in" fo:padding-right="0.0979in"/>
    </style:style>
    <style:style style:name="P12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fi" fo:country="FI"/>
    </style:style>
    <style:style style:name="P13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TableCell14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none" fo:padding-top="0in" fo:padding-left="0.0979in" fo:padding-bottom="0in" fo:padding-right="0.0979in"/>
    </style:style>
    <style:style style:name="P15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fi" fo:country="FI"/>
    </style:style>
    <style:style style:name="P16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7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8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9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TableCell20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none" fo:padding-top="0in" fo:padding-left="0.0979in" fo:padding-bottom="0in" fo:padding-right="0.0979in"/>
    </style:style>
    <style:style style:name="P21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sv" fo:country="SE"/>
    </style:style>
    <style:style style:name="P22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TableCell23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0.0104in double #000000" style:border-line-width-right="0.0034in 0.0034in 0.0034in" fo:padding-top="0in" fo:padding-left="0.0979in" fo:padding-bottom="0in" fo:padding-right="0.0979in"/>
    </style:style>
    <style:style style:name="P24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sv" fo:country="SE"/>
    </style:style>
    <style:style style:name="P25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26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27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TableColumn29" style:family="table-column">
      <style:table-column-properties style:column-width="1.6166in" style:use-optimal-column-width="false"/>
    </style:style>
    <style:style style:name="TableColumn30" style:family="table-column">
      <style:table-column-properties style:column-width="1.6166in" style:use-optimal-column-width="false"/>
    </style:style>
    <style:style style:name="TableColumn31" style:family="table-column">
      <style:table-column-properties style:column-width="1.6166in" style:use-optimal-column-width="false"/>
    </style:style>
    <style:style style:name="TableColumn32" style:family="table-column">
      <style:table-column-properties style:column-width="1.652in" style:use-optimal-column-width="false"/>
    </style:style>
    <style:style style:name="Table28" style:family="table">
      <style:table-properties style:width="6.502in" fo:margin-left="0.0979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double #000000" style:border-line-width-bottom="0.0034in 0.0034in 0.0034in" fo:border-right="none" fo:padding-top="0in" fo:padding-left="0.0979in" fo:padding-bottom="0in" fo:padding-right="0.0979in"/>
    </style:style>
    <style:style style:name="P35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sv" fo:country="SE"/>
    </style:style>
    <style:style style:name="P36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TableCell37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none" fo:padding-top="0in" fo:padding-left="0.0979in" fo:padding-bottom="0in" fo:padding-right="0.0979in"/>
    </style:style>
    <style:style style:name="P38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sv" fo:country="SE"/>
    </style:style>
    <style:style style:name="P39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40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TableCell41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none" fo:padding-top="0in" fo:padding-left="0.0979in" fo:padding-bottom="0in" fo:padding-right="0.0979in"/>
    </style:style>
    <style:style style:name="P42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sv" fo:country="SE"/>
    </style:style>
    <style:style style:name="P43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TableCell44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0.0104in double #000000" style:border-line-width-right="0.0034in 0.0034in 0.0034in" fo:padding-top="0in" fo:padding-left="0.0979in" fo:padding-bottom="0in" fo:padding-right="0.0979in"/>
    </style:style>
    <style:style style:name="P45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sv" fo:country="SE"/>
    </style:style>
    <style:style style:name="P46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47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48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49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TableColumn51" style:family="table-column">
      <style:table-column-properties style:column-width="1.6166in" style:use-optimal-column-width="false"/>
    </style:style>
    <style:style style:name="TableColumn52" style:family="table-column">
      <style:table-column-properties style:column-width="1.6166in" style:use-optimal-column-width="false"/>
    </style:style>
    <style:style style:name="TableColumn53" style:family="table-column">
      <style:table-column-properties style:column-width="1.6166in" style:use-optimal-column-width="false"/>
    </style:style>
    <style:style style:name="TableColumn54" style:family="table-column">
      <style:table-column-properties style:column-width="1.652in" style:use-optimal-column-width="false"/>
    </style:style>
    <style:style style:name="Table50" style:family="table">
      <style:table-properties style:width="6.502in" fo:margin-left="0.0979in" table:align="lef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double #000000" style:border-line-width-bottom="0.0034in 0.0034in 0.0034in" fo:border-right="none" fo:padding-top="0in" fo:padding-left="0.0979in" fo:padding-bottom="0in" fo:padding-right="0.0979in"/>
    </style:style>
    <style:style style:name="P57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fi" fo:country="FI"/>
    </style:style>
    <style:style style:name="P58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TableCell59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none" fo:padding-top="0in" fo:padding-left="0.0979in" fo:padding-bottom="0in" fo:padding-right="0.0979in"/>
    </style:style>
    <style:style style:name="P60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fi" fo:country="FI"/>
    </style:style>
    <style:style style:name="P61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62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63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64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TableCell65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none" fo:padding-top="0in" fo:padding-left="0.0979in" fo:padding-bottom="0in" fo:padding-right="0.0979in"/>
    </style:style>
    <style:style style:name="P66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fi" fo:country="FI"/>
    </style:style>
    <style:style style:name="P67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TableCell68" style:family="table-cell">
      <style:table-cell-properties fo:border-top="0.0104in double #000000" style:border-line-width-top="0.0034in 0.0034in 0.0034in" fo:border-left="0.0069in solid #000000" fo:border-bottom="0.0104in double #000000" style:border-line-width-bottom="0.0034in 0.0034in 0.0034in" fo:border-right="0.0104in double #000000" style:border-line-width-right="0.0034in 0.0034in 0.0034in" fo:padding-top="0in" fo:padding-left="0.0979in" fo:padding-bottom="0in" fo:padding-right="0.0979in"/>
    </style:style>
    <style:style style:name="P69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fi" fo:country="FI"/>
    </style:style>
    <style:style style:name="P70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71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72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73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74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75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76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77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TableColumn79" style:family="table-column">
      <style:table-column-properties style:column-width="6.5034in" style:use-optimal-column-width="false"/>
    </style:style>
    <style:style style:name="Table78" style:family="table">
      <style:table-properties style:width="6.5034in" fo:margin-left="0.1229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104in double #000000" style:border-line-width="0.0034in 0.0034in 0.0034in" fo:padding-top="0in" fo:padding-left="0.1229in" fo:padding-bottom="0in" fo:padding-right="0.1229in"/>
    </style:style>
    <style:style style:name="P82" style:parent-style-name="Standard" style:family="paragraph">
      <style:paragraph-properties style:snap-to-layout-grid="false" fo:line-height="0.1395in"/>
      <style:text-properties fo:font-weight="bold" style:font-weight-asian="bold" style:font-weight-complex="bold" fo:font-size="12pt" style:font-size-asian="12pt" fo:language="fi" fo:country="FI"/>
    </style:style>
    <style:style style:name="P83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/>
    </style:style>
    <style:style style:name="P84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size="12pt" style:font-size-asian="12pt"/>
    </style:style>
    <style:style style:name="P85" style:parent-style-name="Standard" style:family="paragraph">
      <style:paragraph-properties fo:margin-left="2.7in" fo:text-indent="-2.7in">
        <style:tab-stops>
          <style:tab-stop style:type="left" style:position="-3.6in"/>
          <style:tab-stop style:type="left" style:position="-2.7in"/>
          <style:tab-stop style:type="left" style:position="-1.8in"/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</style:tab-stops>
      </style:paragraph-properties>
    </style:style>
    <style:style style:name="T86" style:parent-style-name="Kappaleenoletusfontti" style:family="text">
      <style:text-properties fo:font-weight="bold" style:font-weight-asian="bold" style:font-weight-complex="bold" fo:font-size="12pt" style:font-size-asian="12pt"/>
    </style:style>
    <style:style style:name="T87" style:parent-style-name="Kappaleenoletusfontti" style:family="text">
      <style:text-properties fo:font-weight="bold" style:font-weight-asian="bold" style:font-weight-complex="bold" fo:font-size="12pt" style:font-size-asian="12pt"/>
    </style:style>
    <style:style style:name="T88" style:parent-style-name="Kappaleenoletusfontti" style:family="text">
      <style:text-properties fo:font-weight="bold" style:font-weight-asian="bold" style:font-weight-complex="bold" fo:font-size="12pt" style:font-size-asian="12pt"/>
    </style:style>
    <style:style style:name="T89" style:parent-style-name="Kappaleenoletusfontti" style:family="text">
      <style:text-properties fo:font-weight="bold" style:font-weight-asian="bold" style:font-weight-complex="bold" fo:font-size="12pt" style:font-size-asian="12pt" fo:language="fi" fo:country="FI"/>
    </style:style>
    <style:style style:name="TableColumn91" style:family="table-column">
      <style:table-column-properties style:column-width="1.2298in" style:use-optimal-column-width="false"/>
    </style:style>
    <style:style style:name="TableColumn92" style:family="table-column">
      <style:table-column-properties style:column-width="1.484in" style:use-optimal-column-width="false"/>
    </style:style>
    <style:style style:name="Table90" style:family="table">
      <style:table-properties style:width="2.7138in" fo:margin-left="-0.052in" table:align="lef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069in solid #000000" fo:border-left="0.0069in solid #000000" fo:border-bottom="0.0069in solid #000000" fo:border-right="none" fo:padding-top="0in" fo:padding-left="0.0486in" fo:padding-bottom="0in" fo:padding-right="0.0486in"/>
    </style:style>
    <style:style style:name="P95" style:parent-style-name="Otsikko1" style:family="paragraph">
      <style:paragraph-properties style:snap-to-layout-grid="false" fo:margin-bottom="0in"/>
      <style:text-properties fo:language="sv" fo:country="SE"/>
    </style:style>
    <style:style style:name="P96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97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98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99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de" fo:country="DE"/>
    </style:style>
    <style:style style:name="P100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de" fo:country="DE"/>
    </style:style>
    <style:style style:name="P101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de" fo:country="DE"/>
    </style:style>
    <style:style style:name="P102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de" fo:country="DE"/>
    </style:style>
    <style:style style:name="P103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de" fo:country="DE"/>
    </style:style>
    <style:style style:name="P104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05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06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07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en" fo:country="GB"/>
    </style:style>
    <style:style style:name="TableCell108" style:family="table-cell">
      <style:table-cell-properties fo:border="0.0069in solid #000000" fo:padding-top="0in" fo:padding-left="0.0486in" fo:padding-bottom="0in" fo:padding-right="0.0486in"/>
    </style:style>
    <style:style style:name="P109" style:parent-style-name="Standard" style:family="paragraph">
      <style:paragraph-properties style:snap-to-layout-grid="false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110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111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112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/>
    </style:style>
    <style:style style:name="P113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14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15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16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17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18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19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20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size="12pt" style:font-size-asian="12pt" fo:language="sv" fo:country="SE"/>
    </style:style>
    <style:style style:name="TableColumn122" style:family="table-column">
      <style:table-column-properties style:column-width="1.9847in" style:use-optimal-column-width="false"/>
    </style:style>
    <style:style style:name="Table121" style:family="table">
      <style:table-properties style:width="1.9847in" fo:margin-left="0.0833in" table:align="lef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fo:padding-top="0in" fo:padding-left="0.0833in" fo:padding-bottom="0in" fo:padding-right="0.0833in"/>
    </style:style>
    <style:style style:name="P125" style:parent-style-name="Standard" style:family="paragraph">
      <style:paragraph-properties style:snap-to-layout-grid="false" fo:line-height="0.0833in"/>
      <style:text-properties fo:language="fi" fo:country="FI"/>
    </style:style>
    <style:style style:name="P126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/>
    </style:style>
    <style:style style:name="P127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en" fo:country="GB"/>
    </style:style>
    <style:style style:name="P128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en" fo:country="GB"/>
    </style:style>
    <style:style style:name="P129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en" fo:country="GB"/>
    </style:style>
    <style:style style:name="P130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31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32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sv" fo:country="SE"/>
    </style:style>
    <style:style style:name="P133" style:parent-style-name="Standard" style:family="paragraph">
      <style:paragraph-properties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size="12pt" style:font-size-asian="12pt" fo:language="sv" fo:country="SE"/>
    </style:style>
    <style:style style:name="P134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</style:style>
    <style:style style:name="P135" style:parent-style-name="Standard" style:family="paragraph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</style:style>
    <style:style style:name="T136" style:parent-style-name="Kappaleenoletusfontti" style:family="text">
      <style:text-properties fo:font-weight="bold" style:font-weight-asian="bold" style:font-weight-complex="bold" fo:font-size="12pt" style:font-size-asian="12pt" fo:language="sv" fo:country="SE"/>
    </style:style>
    <style:style style:name="T137" style:parent-style-name="Kappaleenoletusfontti" style:family="text">
      <style:text-properties fo:font-weight="bold" style:font-weight-asian="bold" style:font-weight-complex="bold" fo:font-size="12pt" style:font-size-asian="12pt" fo:language="sv" fo:country="SE"/>
    </style:style>
    <style:style style:name="T138" style:parent-style-name="Kappaleenoletusfontti" style:family="text">
      <style:text-properties fo:font-weight="bold" style:font-weight-asian="bold" style:font-weight-complex="bold" fo:font-size="12pt" style:font-size-asian="12pt" fo:language="sv" fo:country="SE"/>
    </style:style>
  </office:automatic-styles>
  <office:body>
    <office:text text:use-soft-page-breaks="true">
      <text:p text:style-name="P1">OPON HAASTATTELU __/__<text:tab/><text:tab/><text:tab/><text:s text:c="2"/>X:</text:p>
      <text:p text:style-name="P2">AJATUKSIA TÄMÄNHETKISISTÄ HAKUTOIVEISTANI<text:tab/>LUX:</text:p>
      <text:p text:style-name="P3"/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  <text:p text:style-name="P13"/>
          </table:table-cell>
          <table:table-cell table:style-name="TableCell14">
            <text:p text:style-name="P15"/>
            <text:p text:style-name="P16">diplomi-</text:p>
            <text:p text:style-name="P17">insinööri</text:p>
            <text:p text:style-name="P18">300 op (5 v.)</text:p>
            <text:p text:style-name="P19"/>
          </table:table-cell>
          <table:table-cell table:style-name="TableCell20">
            <text:p text:style-name="P21"/>
            <text:p text:style-name="P22"/>
          </table:table-cell>
          <table:table-cell table:style-name="TableCell23">
            <text:p text:style-name="P24"/>
            <text:p text:style-name="P25">ekonomi</text:p>
            <text:p text:style-name="P26">300 op (5 v.)</text:p>
          </table:table-cell>
        </table:table-row>
      </table:table>
      <text:p text:style-name="P27"/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/>
            <text:p text:style-name="P36"/>
          </table:table-cell>
          <table:table-cell table:style-name="TableCell37">
            <text:p text:style-name="P38"/>
            <text:p text:style-name="P39">insinööri</text:p>
            <text:p text:style-name="P40">240 op (4 v.)</text:p>
          </table:table-cell>
          <table:table-cell table:style-name="TableCell41">
            <text:p text:style-name="P42"/>
            <text:p text:style-name="P43"/>
          </table:table-cell>
          <table:table-cell table:style-name="TableCell44">
            <text:p text:style-name="P45"/>
            <text:p text:style-name="P46">tradenomi</text:p>
            <text:p text:style-name="P47">210 op (3½ v.)</text:p>
          </table:table-cell>
        </table:table-row>
      </table:table>
      <text:p text:style-name="P48"/>
      <text:p text:style-name="P49"/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/>
            <text:p text:style-name="P58">LUKIO 120 ov</text:p>
          </table:table-cell>
          <table:table-cell table:style-name="TableCell59">
            <text:p text:style-name="P60"/>
            <text:p text:style-name="P61">TEKNIIKKA JA</text:p>
            <text:p text:style-name="P62">LIIKENNE</text:p>
            <text:p text:style-name="P63">perustutkinto</text:p>
            <text:p text:style-name="P64">120 ov</text:p>
          </table:table-cell>
          <table:table-cell table:style-name="TableCell65">
            <text:p text:style-name="P66"/>
            <text:p text:style-name="P67"/>
          </table:table-cell>
          <table:table-cell table:style-name="TableCell68">
            <text:p text:style-name="P69"/>
            <text:p text:style-name="P70">KAUPPA JA</text:p>
            <text:p text:style-name="P71">HALLINTO</text:p>
            <text:p text:style-name="P72">liiketalouden</text:p>
            <text:p text:style-name="P73">perustutkinto</text:p>
            <text:p text:style-name="P74">120 ov</text:p>
          </table:table-cell>
        </table:table-row>
      </table:table>
      <text:p text:style-name="P75"/>
      <text:p text:style-name="P76"/>
      <text:p text:style-name="P77"/>
      <table:table table:style-name="Table78">
        <table:table-columns>
          <table:table-column table:style-name="TableColumn79"/>
        </table:table-columns>
        <table:table-row table:style-name="TableRow80">
          <table:table-cell table:style-name="TableCell81">
            <text:p text:style-name="P82"/>
            <text:p text:style-name="P83">P <text:s text:c="2"/>E <text:s text:c="2"/>R <text:s text:c="2"/>U <text:s text:c="2"/>S <text:s text:c="2"/>K <text:s text:c="2"/>O <text:s text:c="2"/>U <text:s text:c="2"/>L <text:s text:c="2"/>U</text:p>
          </table:table-cell>
        </table:table-row>
      </table:table>
      <text:p text:style-name="P84"/>
      <text:p text:style-name="P85"><text:span text:style-name="T86"><text:s text:c="16"/></text:span><text:span text:style-name="T87"><text:tab/></text:span><text:span text:style-name="T88"><text:tab/></text:span><text:span text:style-name="T89">PISTEET:</text:span></text:p>
      <table:table table:style-name="Table90">
        <table:table-columns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h text:style-name="P95" text:outline-level="1">AI</text:h>
            <text:p text:style-name="P96">EN</text:p>
            <text:p text:style-name="P97">RU</text:p>
            <text:p text:style-name="P98">ES/RA/SA/VE</text:p>
            <text:p text:style-name="P99">MA</text:p>
            <text:p text:style-name="P100">FY</text:p>
            <text:p text:style-name="P101">KE</text:p>
            <text:p text:style-name="P102">HI</text:p>
            <text:p text:style-name="P103">YH</text:p>
            <text:p text:style-name="P104">UE</text:p>
            <text:p text:style-name="P105">BI</text:p>
            <text:p text:style-name="P106">GE</text:p>
            <text:p text:style-name="P107">TO</text:p>
          </table:table-cell>
          <table:table-cell table:style-name="TableCell108">
            <text:p text:style-name="P109">YHTEISHAKU</text:p>
            <text:p text:style-name="P110"/>
            <text:p text:style-name="P111">I</text:p>
            <text:p text:style-name="P112"/>
            <text:p text:style-name="P113">II</text:p>
            <text:p text:style-name="P114"/>
            <text:p text:style-name="P115">III</text:p>
            <text:p text:style-name="P116"/>
            <text:p text:style-name="P117">IV</text:p>
            <text:p text:style-name="P118"/>
            <text:p text:style-name="P119">V</text:p>
          </table:table-cell>
        </table:table-row>
      </table:table>
      <text:p text:style-name="P120"/>
      <table:table table:style-name="Table121">
        <table:table-columns>
          <table:table-column table:style-name="TableColumn122"/>
        </table:table-columns>
        <table:table-row table:style-name="TableRow123">
          <table:table-cell table:style-name="TableCell124">
            <text:p text:style-name="P125"/>
            <text:p text:style-name="P126">AINEVALINTA:</text:p>
            <text:p text:style-name="P127">MA A(10)/ B(6)</text:p>
            <text:p text:style-name="P128">FY A(8) / B(1-)</text:p>
            <text:p text:style-name="P129">KE A(4) / B(1-)</text:p>
            <text:p text:style-name="P130">SA/RA/VE/IT/ES/LA</text:p>
            <text:p text:style-name="P131">PSY</text:p>
            <text:p text:style-name="P132"/>
            <text:p text:style-name="P133"/>
          </table:table-cell>
        </table:table-row>
      </table:table>
      <text:p text:style-name="P134"/>
      <text:p text:style-name="P135"><text:span text:style-name="T136">https</text:span><text:span text:style-name="T137">://www.peda.net</text:span><text:span text:style-name="T138">/navigaattor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horndale" svg:font-family="Thorndale" style:font-family-generic="roman" style:font-pitch="variable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Albany" svg:font-family="Albany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horndale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i" fo:country="FI" style:language-asian="fi" style:country-asian="FI" style:language-complex="fi" style:country-complex="FI" style:text-combine="none" fo:hyphenate="true"/>
    </style:default-style>
    <style:style style:name="Otsikko1" style:display-name="Otsikko 1" style:family="paragraph" style:parent-style-name="Standard" style:next-style-name="Standard" style:default-outline-level="1">
      <style:paragraph-properties fo:keep-with-next="always" fo:margin-bottom="0.0402in"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 fo:hyphenate="false"/>
    </style: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style:style style:name="Standard" style:display-name="Standard" style:family="paragraph">
      <style:paragraph-properties style:text-autospace="none"/>
      <style:text-properties style:font-name="Courier New" style:font-name-asian="Times New Roman" style:font-name-complex="Times New Roman" fo:font-size="10pt" style:font-size-asian="10pt" fo:language="en" fo:country="US" style:language-complex="ar" style:country-complex="SA" fo:hyphenate="false"/>
    </style:style>
    <style:style style:name="Textbody" style:display-name="Text body" style:family="paragraph" style:parent-style-name="Standard">
      <style:paragraph-properties>
        <style:tab-stops>
          <style:tab-stop style:type="left" style:position="-0.9in"/>
          <style:tab-stop style:type="left" style:position="0in"/>
          <style:tab-stop style:type="left" style:position="0.9in"/>
          <style:tab-stop style:type="left" style:position="1.8in"/>
          <style:tab-stop style:type="left" style:position="2.7in"/>
          <style:tab-stop style:type="left" style:position="3.6in"/>
          <style:tab-stop style:type="left" style:position="4.5in"/>
          <style:tab-stop style:type="left" style:position="5.4in"/>
          <style:tab-stop style:type="left" style:position="6.3in"/>
        </style:tab-stops>
      </style:paragraph-properties>
      <style:text-properties fo:font-weight="bold" style:font-weight-asian="bold" style:font-weight-complex="bold" fo:font-size="12pt" style:font-size-asian="12pt" fo:language="fi" fo:country="FI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lbany" style:font-name-asian="Andale Sans UI" style:font-name-complex="Tahoma" fo:font-size="14pt" style:font-size-asian="14pt" style:font-size-complex="14pt" fo:hyphenate="false"/>
    </style:style>
    <style:style style:name="Luettelo" style:display-name="Luettelo" style:family="paragraph" style:parent-style-name="Textbody">
      <style:text-properties style:font-name-complex="Tahom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Kuvanotsikko" style:display-name="Kuvan otsikko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Asiakirjanrakenneruutu" style:display-name="Asiakirjan rakenneruutu" style:family="paragraph" style:parent-style-name="Standard">
      <style:paragraph-properties fo:background-color="#000080"/>
      <style:text-properties style:font-name="Tahoma" style:font-name-complex="Tahoma" fo:hyphenate="false"/>
    </style:style>
    <style:style style:name="FootnoteSymbol" style:display-name="Footnote Symbol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9in" fo:margin-bottom="0.9in" fo:margin-right="0.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ari Parviainen</meta:initial-creator>
    <dc:creator>Parviainen Jari</dc:creator>
    <meta:creation-date>2017-03-22T08:27:00Z</meta:creation-date>
    <dc:date>2017-03-22T08:27:00Z</dc:date>
    <meta:template xlink:href="Normal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64" meta:character-count="588" meta:row-count="4" meta:non-whitespace-character-count="525"/>
  </office:meta>
</office:document-meta>
</file>