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aleway" svg:font-family="Raleway" style:font-family-generic="system" style:font-pitch="variable"/>
    <style:font-face style:name="Lato" svg:font-family="Lato" style:font-family-generic="swiss"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ali" style:master-page-name="MP0" style:family="paragraph">
      <style:paragraph-properties fo:break-before="page" fo:text-align="center" fo:margin-top="0.0208in" fo:margin-bottom="0.0208in" fo:line-height="100%"/>
      <style:text-properties style:font-name="Raleway" style:font-name-asian="Times New Roman" style:font-name-complex="Times New Roman" fo:text-transform="uppercase" fo:color="#222222" fo:letter-spacing="0.0104in" style:letter-kerning="true" fo:font-size="15pt" style:font-size-asian="15pt" style:font-size-complex="15pt" style:language-asian="fi" style:country-asian="FI"/>
    </style:style>
    <style:style style:name="P2" style:parent-style-name="Normaali" style:family="paragraph">
      <style:paragraph-properties fo:text-align="justify" fo:margin-bottom="0in" fo:line-height="0%" fo:background-color="#FFFFFF"/>
    </style:style>
    <style:style style:name="T3"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4"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5"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6"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7" style:parent-style-name="Normaali" style:family="paragraph">
      <style:paragraph-properties fo:text-align="justify" fo:margin-bottom="0in" fo:line-height="0%" fo:background-color="#FFFFFF"/>
    </style:style>
    <style:style style:name="T8"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9"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10"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11" style:parent-style-name="Normaali" style:family="paragraph">
      <style:paragraph-properties fo:margin-top="0.0694in" fo:margin-bottom="0.0694in" fo:line-height="100%" fo:background-color="#FFFFFF"/>
      <style:text-properties style:font-name="Raleway" style:font-name-asian="Times New Roman" style:font-name-complex="Times New Roman" fo:color="#222222" fo:font-size="14.5pt" style:font-size-asian="14.5pt" style:font-size-complex="14.5pt" style:language-asian="fi" style:country-asian="FI"/>
    </style:style>
    <style:style style:name="P12"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13"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14" style:parent-style-name="Normaali" style:family="paragraph">
      <style:paragraph-properties fo:text-align="justify" fo:margin-bottom="0in" fo:line-height="0%" fo:background-color="#FFFFFF"/>
    </style:style>
    <style:style style:name="T15"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16"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17" style:parent-style-name="Normaali" style:family="paragraph">
      <style:paragraph-properties fo:text-align="justify" fo:margin-bottom="0in" fo:line-height="0%" fo:background-color="#FFFFFF"/>
    </style:style>
    <style:style style:name="T18"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19"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20" style:parent-style-name="Normaali" style:family="paragraph">
      <style:paragraph-properties fo:text-align="justify" fo:margin-top="0.0694in" fo:margin-bottom="0.0694in" fo:line-height="100%" fo:background-color="#FFFFFF"/>
    </style:style>
    <style:style style:name="T21"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22" style:parent-style-name="Normaali" style:family="paragraph">
      <style:paragraph-properties fo:margin-top="0.0694in" fo:margin-bottom="0.0694in" fo:line-height="100%" fo:background-color="#FFFFFF"/>
      <style:text-properties style:font-name="Raleway" style:font-name-asian="Times New Roman" style:font-name-complex="Times New Roman" fo:color="#222222" fo:font-size="14.5pt" style:font-size-asian="14.5pt" style:font-size-complex="14.5pt" style:language-asian="fi" style:country-asian="FI"/>
    </style:style>
    <style:style style:name="P23" style:parent-style-name="Normaali" style:family="paragraph">
      <style:paragraph-properties fo:text-align="justify" fo:margin-bottom="0in" fo:line-height="0%" fo:background-color="#FFFFFF"/>
    </style:style>
    <style:style style:name="T24"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25"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26" style:parent-style-name="Normaali" style:family="paragraph">
      <style:paragraph-properties fo:text-align="justify" fo:margin-top="0.0694in" fo:margin-bottom="0.0694in" fo:line-height="100%" fo:background-color="#FFFFFF"/>
    </style:style>
    <style:style style:name="T27"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28"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29"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0" style:parent-style-name="Normaali" style:family="paragraph">
      <style:paragraph-properties fo:text-align="justify" fo:margin-top="0.0694in" fo:margin-bottom="0.0729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1" style:parent-style-name="Normaali" style:family="paragraph">
      <style:paragraph-properties fo:text-align="justify" fo:margin-top="0.0694in" fo:margin-bottom="0.0729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2" style:parent-style-name="Normaali" style:family="paragraph">
      <style:paragraph-properties fo:text-align="justify" fo:margin-top="0.0694in" fo:margin-bottom="0.0729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3" style:parent-style-name="Normaali" style:family="paragraph">
      <style:paragraph-properties fo:text-align="justify" fo:margin-top="0.0694in" fo:margin-bottom="0.0729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4"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5"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36" style:parent-style-name="Normaali" style:family="paragraph">
      <style:paragraph-properties fo:text-align="justify" fo:margin-bottom="0in" fo:line-height="0%" fo:background-color="#FFFFFF"/>
    </style:style>
    <style:style style:name="T37"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38"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name="P39"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40" style:parent-style-name="Normaali" style:family="paragraph">
      <style:paragraph-properties fo:text-align="justify" fo:margin-top="0.0694in" fo:margin-bottom="0.0694in" fo:line-height="100%" fo:background-color="#FFFFFF"/>
      <style:text-properties style:font-name="Lato" style:font-name-asian="Times New Roman" style:font-name-complex="Times New Roman" fo:color="#333333" fo:font-size="10.5pt" style:font-size-asian="10.5pt" style:font-size-complex="10.5pt" style:language-asian="fi" style:country-asian="FI"/>
    </style:style>
    <style:style style:name="P41" style:parent-style-name="Normaali" style:family="paragraph">
      <style:paragraph-properties fo:text-align="justify" fo:margin-bottom="0in" fo:line-height="0%" fo:background-color="#FFFFFF"/>
    </style:style>
    <style:style style:name="T42" style:parent-style-name="Kappaleenoletusfontti" style:family="text">
      <style:text-properties style:font-name="Lato" style:font-name-asian="Times New Roman" style:font-name-complex="Times New Roman" fo:color="#333333" fo:font-size="10.5pt" style:font-size-asian="10.5pt" style:font-size-complex="10.5pt" style:language-asian="fi" style:country-asian="FI"/>
    </style:style>
    <style:style style:name="T43" style:parent-style-name="Kappaleenoletusfontti" style:family="text">
      <style:text-properties style:font-name="Lato" style:font-name-asian="Times New Roman" style:font-name-complex="Times New Roman" fo:color="#A76CE2" fo:font-size="10.5pt" style:font-size-asian="10.5pt" style:font-size-complex="10.5pt" style:language-asian="fi" style:country-asian="FI"/>
    </style:style>
    <style:style style:family="graphic" style:name="a12"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h text:style-name="P1" text:outline-level="1">EETTISET HÖYHENET PÄÄSIÄSKORISTEISIIN – ASKARTELE NE ITSE!</text:h>
      <text:p text:style-name="P2"><text:span text:style-name="T3"><draw:frame draw:style-name="a0" draw:name="Kuva 14" text:anchor-type="as-char" svg:x="0in" svg:y="0in" svg:width="6.69306in" svg:height="4.46181in" style:rel-width="scale" style:rel-height="scale"><draw:image xlink:href="media/image1.jpeg" xlink:type="simple" xlink:show="embed" xlink:actuate="onLoad"/><svg:title/><svg:desc>eettiset höyhenet - askarteluohje </svg:desc></draw:frame></text:span><text:span text:style-name="T4"><draw:frame draw:style-name="a1" draw:name="Kuva 13"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P5">Kevät! Aurinko paistaa, päivä pitenee, hanget sulaa hiljalleen.. kohta kevään juhlista ensimmäinen eli pääsiäinen jo kolkuttelee ovella. Tänä vuonna pääsiäinen ajoittuu maalis-huhtikuun vaihteeseen.</text:p>
      <text:p text:style-name="P6">Pääsiäiskoristeet ovat ilmestyneet kauppoihin, ja tänä vuonna ensimmäisen kerran aloin tutkia askarteluhöyhenten alkuperää. Pakkauksissa alkuperää ei usein mainita. Askarteluhöyhenet lienevät peräisin ruokateollisuuden ylijäämästä, mutta millaiset ovat eläinten elinolot? Miten höyhenet kerätään, ja millä niitä käsitellään sekä värjätään? Nämä kysymykset jäävät epäselviksi, ja siksi tuntuu aika helpolta vaihtoehdolta jättää höyhenet kauppaan ja tehdä ne itse.</text:p>
      <text:soft-page-break/>
      <text:p text:style-name="P7"><text:span text:style-name="T8"><draw:frame draw:style-name="a2" draw:name="Kuva 12" text:anchor-type="as-char" svg:x="0in" svg:y="0in" svg:width="6.48333in" svg:height="9.725in" style:rel-width="scale" style:rel-height="scale"><draw:image xlink:href="media/image3.jpeg" xlink:type="simple" xlink:show="embed" xlink:actuate="onLoad"/><svg:title/><svg:desc>eettiset höyhenet - askarteluohje </svg:desc></draw:frame></text:span><text:soft-page-break/><text:span text:style-name="T9"><draw:frame draw:style-name="a3" draw:name="Kuva 11"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P10">Moniin kauppoihin on ilmestynyt synteettisistä materiaaleista tai kankaista tehtyjä upeita eettisiä höyhenvaihtoehtoja. Mahtavaa! Höyheniä voi kuitenkin askarrella myös itse eri tavoin. Jaan nyt ohjeen ideoimaani höyhenaskarteluun, joka toimii pienemmille lapsille myös hyvänä saksienkäyttöharjoitteena.</text:p>
      <text:h text:style-name="P11" text:outline-level="3">Eettiset höyhenet suodatinpussimaalauksella</text:h>
      <text:p text:style-name="P12">Suodatinpussimaalaus on kiva taiteilutekniikka, joka sopii kaikista pienimmillekin maalareille. Ei tarvitse osata olla niin tarkka – riittää, että huiskii tusseilla ja pensselillä vähän sinne tänne. Lopputulos on aina omanlaisensa, ja yleensä tosi hieno!</text:p>
      <text:p text:style-name="P13">Kun suodatinpussiin piirtää vesiliukoisilla tusseilla, ja kastelee sitten koko komeuden, värit leviävät ja sekoittuvat keskenään kauniisti. Kuivuneesta, värjätystä suodatinpussista leikataan sitten höyhenen muoto ja saksitaan sopivan näköiseksi. Askarteluohjeet tulevat seuraavassa. Voit toki toteuttaa askartelun myös tavallisesta (ohuehkosta) paperista tai muusta kotoa löytyvästä sopivasta materiaalista.</text:p>
      <text:p text:style-name="P14"><text:span text:style-name="T15"><draw:frame draw:style-name="a4" draw:name="Kuva 10" text:anchor-type="as-char" svg:x="0in" svg:y="0in" svg:width="6.69306in" svg:height="5.02014in" style:rel-width="scale" style:rel-height="scale"><draw:image xlink:href="media/image4.jpeg" xlink:type="simple" xlink:show="embed" xlink:actuate="onLoad"/><svg:title/><svg:desc>Kuva, joka sisältää kohteen paperi

Kuvaus luotu automaattisesti</svg:desc></draw:frame></text:span><text:span text:style-name="T16"><draw:frame draw:style-name="a5" draw:name="Kuva 9" text:anchor-type="as-char" svg:x="0in" svg:y="0in" svg:width="0.72917in" svg:height="0.72917in" style:rel-width="scale" style:rel-height="scale"><draw:image xlink:href="media/image2.png" xlink:type="simple" xlink:show="embed" xlink:actuate="onLoad"/><svg:title/><svg:desc>Pin this image on Pinterest</svg:desc></draw:frame></text:span></text:p>
      <text:soft-page-break/>
      <text:p text:style-name="P17"><text:span text:style-name="T18"><draw:frame draw:style-name="a6" draw:name="Kuva 8" text:anchor-type="as-char" svg:x="0in" svg:y="0in" svg:width="6.69306in" svg:height="5.02014in" style:rel-width="scale" style:rel-height="scale"><draw:image xlink:href="media/image5.jpeg" xlink:type="simple" xlink:show="embed" xlink:actuate="onLoad"/><svg:title/><svg:desc>Kuva, joka sisältää kohteen kirjoitusvälineet, paperi, erilainen, muovi

Kuvaus luotu automaattisesti</svg:desc></draw:frame></text:span><text:span text:style-name="T19"><draw:frame draw:style-name="a7" draw:name="Kuva 7"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P20"><text:a xlink:href="https://leikkileikkina.com/kromatografia/" office:target-frame-name="_blank" xlink:show="new"><text:span text:style-name="T21">Lisää suodatinpussimaalauksen tekniikasta: kromatografia lasten kanssa</text:span></text:a></text:p>
      <text:h text:style-name="P22" text:outline-level="3">Höyhenaskartelu: ohje</text:h>
      <text:soft-page-break/>
      <text:p text:style-name="P23"><text:span text:style-name="T24"><draw:frame draw:style-name="a8" draw:name="Kuva 6" text:anchor-type="as-char" svg:x="0in" svg:y="0in" svg:width="6.69306in" svg:height="4.46181in" style:rel-width="scale" style:rel-height="scale"><draw:image xlink:href="media/image6.jpeg" xlink:type="simple" xlink:show="embed" xlink:actuate="onLoad"/><svg:title/><svg:desc>Kuva, joka sisältää kohteen sumea

Kuvaus luotu automaattisesti</svg:desc></draw:frame></text:span><text:span text:style-name="T25"><draw:frame draw:style-name="a9" draw:name="Kuva 5"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P26"><text:span text:style-name="T27">Sovella tarpeen mukaan! Video-ohje löytyy tällä kertaa </text:span><text:a xlink:href="http://www.instagram.com/leikkileikkina" office:target-frame-name="_blank" xlink:show="new"><text:span text:style-name="T28">Instagram reelsesistä.</text:span></text:a></text:p>
      <text:p text:style-name="P29">Tarvitset:</text:p>
      <text:list text:style-name="LFO1" text:continue-numbering="true">
        <text:list-item>
          <text:p text:style-name="P30">värjättyä suodatinpussipaperia</text:p>
        </text:list-item>
        <text:list-item>
          <text:p text:style-name="P31">rautalankaa</text:p>
        </text:list-item>
        <text:list-item>
          <text:p text:style-name="P32">teippiä</text:p>
        </text:list-item>
        <text:list-item>
          <text:p text:style-name="P33">sakset</text:p>
        </text:list-item>
      </text:list>
      <text:p text:style-name="P34">Taita suodatinpussipaperi puoliksi ja leikkaa näin helposti symmetriseen sulan muotoon. Aseta taitekohtaan nurjalle puolelle rautalanka ja kiinnitä se teipillä. Taita uudestaan ja leikkaa saksilla sulkamaiset kuviot.</text:p>
      <text:p text:style-name="P35">Lapset voivat leikata ihan oman mielensä mukaan kivat sulkakuviot. Rautalanka pysäyttänee saksien menon, jolloin ei ole vaaraa höyhenen rikkoutumisesta kokonaan.</text:p>
      <text:soft-page-break/>
      <text:p text:style-name="P36"><text:span text:style-name="T37"><draw:frame draw:style-name="a10" draw:name="Kuva 4" text:anchor-type="as-char" svg:x="0in" svg:y="0in" svg:width="6.69306in" svg:height="4.46181in" style:rel-width="scale" style:rel-height="scale"><draw:image xlink:href="media/image7.jpeg" xlink:type="simple" xlink:show="embed" xlink:actuate="onLoad"/><svg:title/><svg:desc>eettiset höyhenet - askarteluohje </svg:desc></draw:frame></text:span><text:span text:style-name="T38"><draw:frame draw:style-name="a11" draw:name="Kuva 3"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P39">Lopuksi taite avataan. Rautalangan ansiosta valmiin höyhenen voi taivuttaa haluamallansa tavalla, jolloin reunat pörhentyvät ja höyhenestä tulee vielä aidomman näköinen. Valmis!</text:p>
      <text:p text:style-name="P40">Höyheniä voi käyttää minkälaisessa vain askarteluideassa, mutta perinteisin on tietenkin virpomisoksien koristelu. Kun höyheneen kiinnitetty rautalanka on tarpeeksi pitkä, sen voi helposti kieputtaa pajunoksan ympärille.</text:p>
      <text:soft-page-break/>
      <text:p text:style-name="P41"><text:span text:style-name="T42"><draw:frame draw:style-name="a12" draw:name="Kuva 2" text:anchor-type="as-char" svg:x="0in" svg:y="0in" svg:width="6.69306in" svg:height="4.46181in" style:rel-width="scale" style:rel-height="scale"><draw:image xlink:href="media/image8.jpeg" xlink:type="simple" xlink:show="embed" xlink:actuate="onLoad"/><svg:title/><svg:desc>eettiset höyhenet - askarteluohje </svg:desc></draw:frame></text:span><text:span text:style-name="T43"><draw:frame draw:style-name="a13" draw:name="Kuva 1" text:anchor-type="as-char" svg:x="0in" svg:y="0in" svg:width="0.72917in" svg:height="0.72917in" style:rel-width="scale" style:rel-height="scale"><draw:image xlink:href="media/image2.png" xlink:type="simple" xlink:show="embed" xlink:actuate="onLoad"/><svg:title/><svg:desc>Pin this image on Pinterest</svg:desc></draw:frame></text:span></text:p>
      <text:p text:style-name="Normaali"/>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aleway" svg:font-family="Raleway" style:font-family-generic="system" style:font-pitch="variable"/>
    <style:font-face style:name="Lato" svg:font-family="Lato"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905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i" fo:country="FI" style:language-asian="en" style:country-asian="US" style:language-complex="ar" style:country-complex="SA" style:text-combine="none" fo:hyphenate="true"/>
    </style:default-style>
    <style:style style:name="Otsikko1" style:display-name="Otsikko 1" style:family="paragraph" style:parent-style-name="Normaali" style:default-outline-level="1">
      <style:paragraph-properties fo:margin-top="0.0694in" fo:margin-bottom="0.0694in" fo:line-height="100%"/>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fi" style:country-asian="FI" fo:hyphenate="false"/>
    </style:style>
    <style:style style:name="Otsikko3" style:display-name="Otsikko 3" style:family="paragraph" style:parent-style-name="Normaali" style:default-outline-level="3">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3.5pt" style:font-size-asian="13.5pt" style:font-size-complex="13.5pt" style:language-asian="fi" style:country-asian="FI" fo:hyphenate="false"/>
    </style:style>
    <style:style style:name="Normaali" style:display-name="Normaali" style:family="paragraph">
      <style:text-properties fo:hyphenate="false"/>
    </style:style>
    <style:style style:name="Kappaleenoletusfontti" style:display-name="Kappaleen oletusfontti" style:family="text"/>
    <style:style style:name="Otsikko1Char" style:display-name="Otsikko 1 Char" style:family="text" style:parent-style-name="Kappaleenoletusfontti">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fi" style:country-asian="FI"/>
    </style:style>
    <style:style style:name="Otsikko3Char" style:display-name="Otsikko 3 Char" style:family="text" style:parent-style-name="Kappaleenoletusfontti">
      <style:text-properties style:font-name="Times New Roman" style:font-name-asian="Times New Roman" style:font-name-complex="Times New Roman" fo:font-weight="bold" style:font-weight-asian="bold" style:font-weight-complex="bold" fo:font-size="13.5pt" style:font-size-asian="13.5pt" style:font-size-complex="13.5pt" style:language-asian="fi" style:country-asian="FI"/>
    </style:style>
    <style:style style:name="Hyperlinkki" style:display-name="Hyperlinkki" style:family="text" style:parent-style-name="Kappaleenoletusfontti">
      <style:text-properties fo:color="#0000FF" style:text-underline-type="single" style:text-underline-style="solid" style:text-underline-width="auto" style:text-underline-mode="continuous"/>
    </style:style>
    <style:style style:name="NormaaliWWW" style:display-name="Normaali (WWW)" style:family="paragraph" style:parent-style-name="Normaali">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fi" style:country-asian="FI"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7875in" fo:margin-bottom="0.984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iska-Maarit Soininen</meta:initial-creator>
    <dc:creator>Miska-Maarit Soininen</dc:creator>
    <meta:creation-date>2023-01-15T12:35:00Z</meta:creation-date>
    <dc:date>2023-01-15T12:38:00Z</dc:date>
    <meta:template xlink:href="Normal" xlink:type="simple"/>
    <meta:editing-cycles>1</meta:editing-cycles>
    <meta:editing-duration>PT180S</meta:editing-duration>
    <meta:document-statistic meta:page-count="7" meta:paragraph-count="5" meta:word-count="319" meta:character-count="2905" meta:row-count="21" meta:non-whitespace-character-count="2591"/>
  </office:meta>
</office:document-meta>
</file>