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ali" style:master-page-name="MP0" style:family="paragraph">
      <style:paragraph-properties fo:break-before="page"/>
    </style:style>
    <style:style style:name="P2" style:parent-style-name="Luettelokappale" style:list-style-name="LFO1" style:family="paragraph"/>
    <style:style style:name="P3" style:parent-style-name="Luettelokappale" style:list-style-name="LFO1" style:family="paragraph"/>
    <style:style style:name="P4" style:parent-style-name="Luettelokappale" style:list-style-name="LFO1" style:family="paragraph"/>
    <style:style style:name="P5" style:parent-style-name="Luettelokappale" style:list-style-name="LFO1" style:family="paragraph"/>
    <style:style style:name="P6" style:parent-style-name="Luettelokappale" style:list-style-name="LFO1" style:family="paragraph"/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draw:frame draw:style-name="a0" draw:name="Kuva 1" text:anchor-type="as-char" svg:x="0in" svg:y="0in" svg:width="6.23611in" svg:height="9.725in" style:rel-width="scale" style:rel-height="scale"><draw:image xlink:href="media/image1.jpeg" xlink:type="simple" xlink:show="embed" xlink:actuate="onLoad"/><svg:title/><svg:desc>tammikuuta 2015 | Kids handicraft, Rolled paper art, Christmas crafts</svg:desc></draw:frame></text:p>
      <text:soft-page-break/>
      <text:p text:style-name="Normaali">Lumiukko sormivirkkaamalla</text:p>
      <text:list text:style-name="LFO1" text:continue-numbering="true">
        <text:list-item>
          <text:p text:style-name="P2">Virkkaa valkoisesta langasta pitkärimpsu</text:p>
        </text:list-item>
        <text:list-item>
          <text:p text:style-name="P3">Liimaa se wc-paperihylsyn päälle</text:p>
        </text:list-item>
        <text:list-item>
          <text:p text:style-name="P4">Leikkaa huovasta nenä ja silmät, suu, kädet ja napit</text:p>
        </text:list-item>
        <text:list-item>
          <text:p text:style-name="P5">Leikkaa hattu huovasta tai käytä luovuttasi</text:p>
        </text:list-item>
        <text:list-item>
          <text:p text:style-name="P6">Näppärimmät voivat vielä tehdä sormivirkkauksella erivärisellä langalla kaulaliinan</text:p>
        </text:list-item>
      </text:list>
      <text:p text:style-name="Normaali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905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fi" fo:country="FI" style:language-asian="en" style:country-asian="US" style:language-complex="ar" style:country-complex="SA" style:text-combine="none" fo:hyphenate="true"/>
    </style:default-style>
    <style:style style:name="Normaali" style:display-name="Normaali" style:family="paragraph">
      <style:text-properties fo:hyphenate="false"/>
    </style:style>
    <style:style style:name="Kappaleenoletusfontti" style:display-name="Kappaleen oletusfontti" style:family="text"/>
    <style:style style:name="Luettelokappale" style:display-name="Luettelokappale" style:family="paragraph" style:parent-style-name="Normaali">
      <style:paragraph-properties style:contextual-spacing="true"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7875in" fo:margin-bottom="0.984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Miska-Maarit Soininen</meta:initial-creator>
    <dc:creator>Miska-Maarit Soininen</dc:creator>
    <meta:creation-date>2023-01-15T13:26:00Z</meta:creation-date>
    <dc:date>2023-01-15T13:29:00Z</dc:date>
    <meta:template xlink:href="Normal" xlink:type="simple"/>
    <meta:editing-cycles>1</meta:editing-cycles>
    <meta:editing-duration>PT180S</meta:editing-duration>
    <meta:document-statistic meta:page-count="2" meta:paragraph-count="1" meta:word-count="31" meta:character-count="284" meta:row-count="2" meta:non-whitespace-character-count="254"/>
  </office:meta>
</office:document-meta>
</file>