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1" svg:font-family="'Lucida Sans'" style:font-family-generic="swiss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ing_20_1">
      <style:paragraph-properties fo:text-align="end" style:justify-single-word="false"/>
      <style:text-properties officeooo:rsid="00179e38" officeooo:paragraph-rsid="001d8f62"/>
    </style:style>
    <style:style style:name="P2" style:family="paragraph" style:parent-style-name="Heading_20_2">
      <style:paragraph-properties fo:text-align="center" style:justify-single-word="false"/>
      <style:text-properties fo:font-size="12pt" officeooo:paragraph-rsid="001d8f62" style:font-size-asian="12pt" style:font-size-complex="12pt"/>
    </style:style>
    <style:style style:name="P3" style:family="paragraph" style:parent-style-name="Heading_20_2">
      <style:text-properties officeooo:paragraph-rsid="001d8f62"/>
    </style:style>
    <style:style style:name="P4" style:family="paragraph" style:parent-style-name="Heading_20_3">
      <style:text-properties officeooo:paragraph-rsid="001d8f62"/>
    </style:style>
    <style:style style:name="P5" style:family="paragraph" style:parent-style-name="Quotations">
      <style:text-properties officeooo:paragraph-rsid="001d8f62"/>
    </style:style>
    <style:style style:name="P6" style:family="paragraph" style:parent-style-name="Text_20_body">
      <style:paragraph-properties fo:text-align="center" style:justify-single-word="false"/>
      <style:text-properties fo:font-size="12pt" officeooo:paragraph-rsid="001d8f62" style:font-size-asian="12pt" style:font-size-complex="12pt"/>
    </style:style>
    <style:style style:name="P7" style:family="paragraph" style:parent-style-name="Text_20_body" style:list-style-name="L1">
      <style:paragraph-properties fo:margin-top="0cm" fo:margin-bottom="0cm" style:contextual-spacing="false"/>
      <style:text-properties officeooo:paragraph-rsid="001d8f62"/>
    </style:style>
    <style:style style:name="P8" style:family="paragraph" style:parent-style-name="Text_20_body" style:list-style-name="L1">
      <style:text-properties officeooo:paragraph-rsid="001d8f62"/>
    </style:style>
    <style:style style:name="P9" style:family="paragraph" style:parent-style-name="Text_20_body" style:list-style-name="L3">
      <style:paragraph-properties fo:margin-top="0cm" fo:margin-bottom="0cm" style:contextual-spacing="false"/>
      <style:text-properties officeooo:paragraph-rsid="001d8f62"/>
    </style:style>
    <style:style style:name="P10" style:family="paragraph" style:parent-style-name="Text_20_body" style:list-style-name="L3">
      <style:text-properties officeooo:paragraph-rsid="001d8f62"/>
    </style:style>
    <style:style style:name="P11" style:family="paragraph" style:parent-style-name="Text_20_body">
      <style:text-properties officeooo:paragraph-rsid="001d8f62"/>
    </style:style>
    <style:style style:name="T1" style:family="text">
      <style:text-properties fo:font-size="12pt" style:font-size-asian="12pt" style:font-size-complex="12pt"/>
    </style:style>
    <style:style style:name="T2" style:family="text">
      <style:text-properties fo:font-size="12pt" fo:font-weight="normal" style:font-size-asian="12pt" style:font-weight-asian="normal" style:font-size-complex="12pt" style:font-weight-complex="normal"/>
    </style:style>
    <style:style style:name="T3" style:family="text">
      <style:text-properties officeooo:rsid="0019b04e"/>
    </style:style>
    <text:list-style style:name="L1">
      <text:list-level-style-number text:level="1" text:style-name="Numbering_20_Symbols" loext:num-list-format="%1%." style:num-suffix="." style:num-format="1">
        <style:list-level-properties text:space-before="0.748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1.995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42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489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36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6.983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3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478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25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1.972cm" text:min-label-width="0.499cm"/>
      </text:list-level-style-number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748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1.995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42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489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36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6.983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3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478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25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1.972cm" text:min-label-width="0.499cm"/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space-before="0.748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1.995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42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489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36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6.983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3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478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25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1.972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span text:style-name="T1">Español 3 / </text:span><text:span text:style-name="T2">clase 1</text:span></text:h>
      <text:h text:style-name="P2" text:outline-level="2">Unas vacaciones complicadas</text:h>
      <text:p text:style-name="P11">Ana tiene 35 años y vive en Madrid. Trabaja en un hotel y normalmente trabaja mucho. Tiene un marido y tiene una hija. A Ana le gusta mucho viajar, pero no puede viajar todos los meses porque las vacaciones son caras.</text:p>
      <text:p text:style-name="P11">Un viernes por la tarde, su amiga Laura <text:span text:style-name="T3">la llama</text:span>.</text:p>
      <text:p text:style-name="P11">—Ana, ¿qué haces este fin de semana?</text:p>
      <text:p text:style-name="P11">—Nada especial. ¿Por qué?</text:p>
      <text:p text:style-name="P11">—Tengo dos billetes para Mallorca. ¿Quieres venir conmigo?</text:p>
      <text:p text:style-name="P11">Ana está muy contenta. <text:span text:style-name="Strong_20_Emphasis">¡Claro que quiere ir a Mallorca!</text:span> Compra una maleta pequeña, prepara su ropa y el sábado por la mañana va al aeropuerto.</text:p>
      <text:p text:style-name="P11">Pero cuando llega al aeropuerto, tiene un problema: <text:span text:style-name="Strong_20_Emphasis">no encuentra su pasaporte</text:span>.</text:p>
      <text:p text:style-name="P11">Ana busca en su bolso.</text:p>
      <text:p text:style-name="P11">No está.</text:p>
      <text:p text:style-name="P11">Busca en la maleta.</text:p>
      <text:p text:style-name="P11">No está.</text:p>
      <text:p text:style-name="P11">Busca en los bolsillos de su chaqueta.</text:p>
      <text:p text:style-name="P11">Tampoco está.</text:p>
      <text:p text:style-name="P11">Ana está muy nerviosa.</text:p>
      <text:p text:style-name="P11">Entonces llama a su marido.</text:p>
      <text:p text:style-name="P11">—¡Carlos! ¿Has visto mi pasaporte?</text:p>
      <text:p text:style-name="P11">—Sí, claro. Está en casa.</text:p>
      <text:p text:style-name="P11">—¿En casa?</text:p>
      <text:p text:style-name="P11">—Sí. Lo has dejado encima de la mesa.</text:p>
      <text:p text:style-name="P11">Ana no puede creerlo.</text:p>
      <text:p text:style-name="P11">Por suerte, su marido tiene tiempo de llevarle el pasaporte al aeropuerto. Ana llega a Mallorca una hora más tarde de lo previsto.</text:p>
      <text:p text:style-name="P11">Cuando llega, tiene mucha hambre. Va con Laura a un restaurante cerca del hotel.</text:p>
      <text:p text:style-name="P11">El camarero les pregunta:</text:p>
      <text:p text:style-name="P11">—¿Qué quieren comer?</text:p>
      <text:p text:style-name="P11">Ana mira el menú.</text:p>
      <text:p text:style-name="P11">—Quiero una ensalada y pescado, por favor.</text:p>
      <text:p text:style-name="P11"><text:soft-page-break/>—¿Y para beber?</text:p>
      <text:p text:style-name="P11">—Agua, por favor.</text:p>
      <text:p text:style-name="P11">Pero cinco minutos después, el camarero vuelve con <text:span text:style-name="Strong_20_Emphasis">una pizza enorme</text:span>.</text:p>
      <text:p text:style-name="P11">Ana mira la pizza y mira al camarero.</text:p>
      <text:p text:style-name="P11">—Perdón, pero yo no he pedido una pizza.</text:p>
      <text:p text:style-name="P11">El camarero mira su libreta y dice:</text:p>
      <text:p text:style-name="P11">—¡Ah! Perdón. Esta pizza es para la mesa de al lado.</text:p>
      <text:p text:style-name="P11">Todos se ríen.</text:p>
      <text:p text:style-name="P11">Finalmente, Ana recibe su ensalada y su pescado. Después de comer, Ana y Laura van a la playa. Hace buen tiempo y están muy contentas.</text:p>
      <text:p text:style-name="P11">Por la tarde conocen a dos personas en la playa y hablan con ellas. Después van a tomar un café y vuelven al hotel.</text:p>
      <text:p text:style-name="P11">Ana piensa:</text:p>
      <text:p text:style-name="P5">“Ha sido un día complicado, pero muy divertido.”</text:p>
      <text:p text:style-name="P11">Al día siguiente, Laura pregunta:</text:p>
      <text:p text:style-name="P11">—¿Qué vamos a hacer hoy?</text:p>
      <text:p text:style-name="P11">Ana piensa un momento y responde:</text:p>
      <text:p text:style-name="P11">—Primero tenemos que desayunar. Después quiero ir a la playa.</text:p>
      <text:p text:style-name="P11">Laura pregunta:</text:p>
      <text:p text:style-name="P11">—¿Y por la tarde?</text:p>
      <text:p text:style-name="P11">Ana se ríe.</text:p>
      <text:p text:style-name="P11">—Por la tarde <text:span text:style-name="Strong_20_Emphasis">tengo que hacer una cosa muy importante</text:span>.</text:p>
      <text:p text:style-name="P11">—¿Qué cosa?</text:p>
      <text:p text:style-name="P11">Ana responde:</text:p>
      <text:p text:style-name="P11">—<text:span text:style-name="Strong_20_Emphasis">¡Tengo que hacer la compra!</text:span></text:p>
      <text:h text:style-name="P3" text:outline-level="2">Actividades después de la lectura</text:h>
      <text:h text:style-name="P4" text:outline-level="3">1. ¿Verdadero o falso?</text:h>
      <text:list xml:id="list398941970" text:style-name="L1">
        <text:list-item>
          <text:p text:style-name="P7">Ana vive en Madrid. </text:p>
        </text:list-item>
        <text:list-item>
          <text:p text:style-name="P7">Ana trabaja en un restaurante. </text:p>
        </text:list-item>
        <text:list-item>
          <text:p text:style-name="P7">Ana tiene una hija. </text:p>
        </text:list-item>
        <text:list-item>
          <text:p text:style-name="P7">Ana viaja a Mallorca con su amiga Laura. </text:p>
        </text:list-item>
        <text:list-item>
          <text:p text:style-name="P7">Ana pierde su maleta en el aeropuerto. </text:p>
        </text:list-item>
        <text:list-item>
          <text:p text:style-name="P7">Ana olvida su pasaporte en casa. </text:p>
        </text:list-item>
        <text:list-item>
          <text:p text:style-name="P7"><text:soft-page-break/>Ana come una pizza en el restaurante. </text:p>
        </text:list-item>
        <text:list-item>
          <text:p text:style-name="P7">Ana va a la playa después de comer. </text:p>
        </text:list-item>
        <text:list-item>
          <text:p text:style-name="P8">Ana tiene que hacer la compra al día siguiente. </text:p>
        </text:list-item>
      </text:list>
      <text:h text:style-name="P4" text:outline-level="3">2. Ordena la historia</text:h>
      <text:p text:style-name="P11">___ Ana llega a Mallorca.<text:line-break/>___ Ana no encuentra su pasaporte.<text:line-break/>___ Ana va a un restaurante.<text:line-break/>___ Ana recibe una llamada de Laura.<text:line-break/>___ Ana va a la playa.<text:line-break/>___ Ana tiene que hacer la compra.</text:p>
      <text:h text:style-name="P4" text:outline-level="3">3. ¿Y tú?</text:h>
      <text:list xml:id="list1609048470" text:style-name="L3">
        <text:list-item>
          <text:p text:style-name="P9">¿Te gusta viajar? </text:p>
        </text:list-item>
        <text:list-item>
          <text:p text:style-name="P9">¿Dónde te gusta pasar las vacaciones? </text:p>
        </text:list-item>
        <text:list-item>
          <text:p text:style-name="P9">¿Con quién viajas normalmente? </text:p>
        </text:list-item>
        <text:list-item>
          <text:p text:style-name="P9">¿Te gusta ir a restaurantes? </text:p>
        </text:list-item>
        <text:list-item>
          <text:p text:style-name="P9">¿Qué comida te gusta? </text:p>
        </text:list-item>
        <text:list-item>
          <text:p text:style-name="P9">¿Qué haces en tu tiempo libre? </text:p>
        </text:list-item>
        <text:list-item>
          <text:p text:style-name="P10">¿Qué tienes que hacer mañana?</text:p>
        </text:list-item>
      </text:list>
      <text:p text:style-name="P6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1" svg:font-family="'Lucida Sans'" style:font-family-generic="swiss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i" fo:country="FI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i" fo:country="FI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1" style:font-family-complex="'Lucida Sans'" style:font-family-generic-complex="swiss" style:language-complex="zxx" style:country-complex="none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Lucida Sans" style:font-family-complex="'Lucida Sans'" style:font-family-generic-complex="system" style:font-pitch-complex="variable" style:font-size-complex="18pt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Lucida Sans" style:font-family-complex="'Lucida Sans'" style:font-family-generic-complex="system" style:font-pitch-complex="variable" style:font-size-complex="14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9-15T19:16:08.332000000</meta:creation-date>
    <dc:date>2026-09-15T19:17:19.673000000</dc:date>
    <meta:editing-duration>PT1M11S</meta:editing-duration>
    <meta:editing-cycles>1</meta:editing-cycles>
    <meta:document-statistic meta:table-count="0" meta:image-count="0" meta:object-count="0" meta:page-count="3" meta:paragraph-count="72" meta:word-count="553" meta:character-count="2933" meta:non-whitespace-character-count="2453"/>
    <meta:generator>LibreOffice/7.2.0.4$Windows_X86_64 LibreOffice_project/9a9c6381e3f7a62afc1329bd359cc48accb6435b</meta:generator>
  </office:meta>
</office:document-meta>
</file>